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92d37cc346a5611b18981c9858c287.png"/>
  <manifest:file-entry manifest:media-type="image/png" manifest:full-path="Pictures/abb59da5b922fc12e4f61e672ee07188.png"/>
  <manifest:file-entry manifest:media-type="image/png" manifest:full-path="Pictures/a47c71064f9841ee6e43b93b13fc48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seni_poplatku"/><text:bookmark-start text:name="__RefHeading___ruseni_nauctovanych_poplatku_1"/><text:bookmark-start text:name="ruseni_nauctovanych_poplatku"/>Rušení naúčtovaných poplatků<text:bookmark-end text:name="__RefHeading___ruseni_nauctovanych_poplatku_1"/><text:bookmark-end text:name="ruseni_nauctovanych_poplatku"/></text:h>
      <text:p text:style-name="Text_20_body">Zrušením se poplatek zcela smaže z historie čtenářských poplatků. Tuto volbu je vhodné aplikovat, pokud by poplatek naúčtován neprávem.  
Poplatek může zrušit pouze zaměstnanec s příslušným oprávněním.</text:p>
      <text:p text:style-name="Text_20_body">Při rušení poplatků je důležité pamatovat na to, že každý poplatek se může skládat z více poplatků. 
Např. pokud se v přehledu naúčtovaných poplatků zobrazuje poplatek za zpozdné konkrétní knihy za pět dnů přičemž poplatek za zpozdné činí 1 kč za den, je v přehledu poplatků zobrazen jako jeden poplatek 5 Kč za zpozdné.  Skládá se však z pěti poplatků (jeden poplatek za každý dne zpoždění).
Složený poplatek může vzniknout také pokud přidáme k nějakému existujícímu poplatku další poplatek (viz <text:a xlink:type="simple" xlink:href="https://eg-wiki.osvobozena-knihovna.cz/doku.php/nauctovani_poplatku" text:style-name="Internet_20_link" text:visited-style-name="Visited_20_Internet_20_Link">Naúčtování poplatku</text:a>).</text:p>
      <text:h text:style-name="Heading_20_2" text:outline-level="2"><text:bookmark-start text:name="__RefHeading___zruseni_poplatku_jako_celku_2"/><text:bookmark-start text:name="zruseni_poplatku_jako_celku"/>Zrušení poplatku jako celku<text:bookmark-end text:name="__RefHeading___zruseni_poplatku_jako_celku_2"/><text:bookmark-end text:name="zruseni_poplatku_jako_celku"/></text:h>
      <text:list text:style-name="Numbering_20_1" text:continue-numbering="false">
        <text:list-item>
          <text:p text:style-name="Numbering_20_1_Content_First"> <text:span text:style-name="Strong_20_Emphasis">Zaškrtněte poplatek</text:span>, který chcete zrušit. </text:p>
        </text:list-item>
        <text:list-item>
          <text:p text:style-name="Numbering_20_1_Content"> Klikněte na tlačítko<text:span text:style-name="Strong_20_Emphasis"> <text:span text:style-name="Emphasis">„Akce“</text:span></text:span></text:p>
        </text:list-item>
        <text:list-item>
          <text:p text:style-name="Numbering_20_1_Content"> Z nabídky vyberte položku (<text:span text:style-name="Emphasis"><text:span text:style-name="Strong_20_Emphasis">„Zrušit všechny poplatky“</text:span></text:span>). <text:line-break/> <text:line-break/><draw:frame draw:style-name="media" draw:name="0" text:anchor-type="as-char" draw:z-index="0" svg:width="21.166666666667cm" style:rel-width="100%" svg:height="8.8738374938815cm" style:rel-height="scale"><draw:image xlink:href="Pictures/2e92d37cc346a5611b18981c9858c287.png" xlink:type="simple" xlink:show="embed" xlink:actuate="onLoad"/></draw:frame> <text:line-break/> <text:line-break/></text:p>
        </text:list-item>
        <text:list-item>
          <text:p text:style-name="Numbering_20_1_Content_Last"> V dialogovém okně potvrďte zrušení poplatku. <text:line-break/><text:line-break/> </text:p>
        </text:list-item>
      </text:list>
      <text:p text:style-name="Text_20_body"><text:span text:style-name="Strong_20_Emphasis">Pozor!</text:span>
Pokud je jako celek zrušen poplatek, který se skládá z více dílčích poplatků a jeden nebo více z nich už byly zaplaceny (např. byla zaplacena část nabíhajícího zpozdného za některé dni), zruší se poplatek jako celek, tj. včetně těch dílčích poplatků, které už byly zaplaceny. To způsobí, že v kontě čtenáře vznikne přeplatek.</text:p>
      <text:p text:style-name="Text_20_body"><text:span text:style-name="Strong_20_Emphasis">Příklad:</text:span>
Čtenář zaplatí zpozdné za 10 dní (při zpozdném 1 Kč za den), ale nevrátí dlužný dokument. Po dvou dnech mu na kontě naběhne zpozdné za další 2 dny. V přehledu poplatků se za nevrácený dokument zobrazuje výše dlužného poplatku jako 2 Kč. Pokud bychom v této chvíli poplatek zrušili jako celek, tj. volbou „Zrušit všechny platby“, nezrušily by se pouze 2 Kč, které dosud nebyly zaplaceny, nýbrž všechny jednodenní poplatky vázané na tento konkrétní dokument, tj. celkem 12 Kč. Protože čtenář již zaplatil 10 Kč, těchto 10 Kč by se zobrazilo jako přeplatek na kontě čtenáře.</text:p>
      <text:h text:style-name="Heading_20_2" text:outline-level="2"><text:bookmark-start text:name="__RefHeading___zruseni_dilci_slozky_poplatku_3"/><text:bookmark-start text:name="zruseni_dilci_slozky_poplatku"/>Zrušení dílčí složky poplatku<text:bookmark-end text:name="__RefHeading___zruseni_dilci_slozky_poplatku_3"/><text:bookmark-end text:name="zruseni_dilci_slozky_poplatku"/></text:h>
      <text:list text:style-name="Numbering_20_1" text:continue-numbering="false">
        <text:list-item>
          <text:p text:style-name="Numbering_20_1_Content_First"> <text:span text:style-name="Strong_20_Emphasis">Zatrhněte poplatek</text:span>, u kterého chcete zrušit dílčí část</text:p>
        </text:list-item>
        <text:list-item>
          <text:p text:style-name="Numbering_20_1_Content"> Klikněte na tlačítko <text:span text:style-name="Emphasis"><text:span text:style-name="Strong_20_Emphasis">„Akce“</text:span></text:span></text:p>
        </text:list-item>
        <text:list-item>
          <text:p text:style-name="Numbering_20_1_Content"> Z nabídky vyberte položku <text:span text:style-name="Emphasis"><text:span text:style-name="Strong_20_Emphasis">„Zobrazení detailů“</text:span></text:span>.  <draw:frame draw:style-name="media" draw:name="1" text:anchor-type="as-char" draw:z-index="1" svg:width="21.166666666667cm" style:rel-width="100%" svg:height="9.7834302325581cm" style:rel-height="scale"><draw:image xlink:href="Pictures/abb59da5b922fc12e4f61e672ee07188.png" xlink:type="simple" xlink:show="embed" xlink:actuate="onLoad"/></draw:frame><text:line-break/> <text:line-break/></text:p>
        </text:list-item>
        <text:list-item>
          <text:p text:style-name="Numbering_20_1_Content"> Otevře se okno z rozpisem poplatku, klikněte na kartu <text:span text:style-name="Emphasis"><text:span text:style-name="Strong_20_Emphasis">„Podrobnosti“</text:span></text:span>.</text:p>
        </text:list-item>
        <text:list-item>
          <text:p text:style-name="Numbering_20_1_Content"> Zvolte dílčí složku/složky poplatku, které chcete zrušit a klikněte na tlačítko <text:span text:style-name="Emphasis"><text:span text:style-name="Strong_20_Emphasis">„Akce“</text:span></text:span> a poté v seznamu vyberte <text:span text:style-name="Emphasis"><text:span text:style-name="Strong_20_Emphasis">„Zrušit poplatky“</text:span></text:span>. <draw:frame draw:style-name="media" draw:name="2" text:anchor-type="as-char" draw:z-index="2" svg:width="21.166666666667cm" style:rel-width="100%" svg:height="9.7013888888889cm" style:rel-height="scale"><draw:image xlink:href="Pictures/a47c71064f9841ee6e43b93b13fc480c.png" xlink:type="simple" xlink:show="embed" xlink:actuate="onLoad"/></draw:frame><text:line-break/> <text:line-break/></text:p>
        </text:list-item>
        <text:list-item>
          <text:p text:style-name="Numbering_20_1_Content_Last"> V dialogovém okně potvrďte zrušení poplatku. </text:p>
        </text:list-item>
      </text:list>
      <text:h text:style-name="Heading_20_1" text:outline-level="1"><text:bookmark-start text:name="__RefHeading___odpusteni_platby_4"/><text:bookmark-start text:name="odpusteni_platby"/>Odpuštění platby<text:bookmark-end text:name="__RefHeading___odpusteni_platby_4"/><text:bookmark-end text:name="odpusteni_platby"/></text:h>
      <text:p text:style-name="Text_20_body">Odpuštění je vhodné použít v případech, kdy byl čtenáři naúčtován nějaký poplatek oprávněně, ale z nějakého důvodu jej chceme odpustit.</text:p>
      <text:list text:style-name="Numbering_20_1" text:continue-numbering="false">
        <text:list-item>
          <text:p text:style-name="Numbering_20_1_Content_First"> V seznamu plateb vyberte požadovaný poplatek.</text:p>
        </text:list-item>
        <text:list-item>
          <text:p text:style-name="Numbering_20_1_Content"> V rozhraní pro platby zvolte jako  <text:span text:style-name="Emphasis"><text:span text:style-name="Strong_20_Emphasis">„Způsob platby“</text:span></text:span> možnost <text:span text:style-name="Emphasis"><text:span text:style-name="Strong_20_Emphasis">Prominout </text:span></text:span>.</text:p>
        </text:list-item>
        <text:list-item>
          <text:p text:style-name="Numbering_20_1_Content_Last"> <text:span text:style-name="Strong_20_Emphasis">Vyplňte požadovanou částku</text:span> a klikněte na tlačítko <text:span text:style-name="Emphasis"><text:span text:style-name="Strong_20_Emphasis">Provést platbu</text:span></text:span>.</text:p>
        </text:list-item>
      </text:list>
      <text:p text:style-name="Text_20_body">Na rozdíl od zrušení poplatku zůstává odpuštěný poplatek v historii účtu v přehledu plateb , tj. zpětně je možné dohledat např. že čtenář dlužil zpozdné, ale účet byl vyrovnán prominutím platby.</text:p>
      <text:p text:style-name="Text_20_body">Odpustit poplatek může pouze zaměstnanec s příslušným oprávněním.</text:p>
      <text:h text:style-name="Heading_20_3" text:outline-level="3"><text:bookmark-start text:name="__RefHeading___dalsi_odkazy_5"/><text:bookmark-start text:name="dalsi_odkazy"/>Další odkazy<text:bookmark-end text:name="__RefHeading___dalsi_odkazy_5"/><text:bookmark-end text:name="dalsi_odkazy"/></text:h>
      <text:list text:style-name="List_20_1" text:continue-numbering="false">
        <text:list-item>
          <text:p text:style-name="List_20_1_Content_First"> <text:a xlink:type="simple" xlink:href="https://eg-wiki.osvobozena-knihovna.cz/doku.php/vypujcni_protokol:poplatky_a_pokuty" text:style-name="Internet_20_link" text:visited-style-name="Visited_20_Internet_20_Link">Poplatky a pokuty</text:a></text:p>
        </text:list-item>
        <text:list-item>
          <text:p text:style-name="List_20_1_Content"> <text:a xlink:type="simple" xlink:href="https://eg-wiki.osvobozena-knihovna.cz/doku.php/nauctovani_poplatku" text:style-name="Internet_20_link" text:visited-style-name="Visited_20_Internet_20_Link">Naúčtování poplatku</text:a></text:p>
        </text:list-item>
        <text:list-item>
          <text:p text:style-name="List_20_1_Content_Last"> <text:a xlink:type="simple" xlink:href="https://eg-wiki.osvobozena-knihovna.cz/doku.php/provedeni_platby" text:style-name="Internet_20_link" text:visited-style-name="Visited_20_Internet_20_Link">Provedení platby</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useni_poplatku</dc:title>
  </office:meta>
</office:document-meta>
</file>