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7b788c10231803c613c2a1ad7b3010.png"/>
  <manifest:file-entry manifest:media-type="image/png" manifest:full-path="Pictures/b92b0982121883709642bcd07e4f240a.png"/>
  <manifest:file-entry manifest:media-type="image/png" manifest:full-path="Pictures/f1479d227788c9436084e23ff9327f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rvace:zruseni_rezervace"/><text:bookmark-start text:name="__RefHeading___zruseni_rezervace_personalem_1"/><text:bookmark-start text:name="zruseni_rezervace_personalem"/>Zrušení rezervace personálem<text:bookmark-end text:name="__RefHeading___zruseni_rezervace_personalem_1"/><text:bookmark-end text:name="zruseni_rezervace_personalem"/></text:h>
      <text:h text:style-name="Heading_20_2" text:outline-level="2"><text:bookmark-start text:name="__RefHeading___zruseni_rezervace_z_rozhrani_bibliografickeho_zaznamu_2"/><text:bookmark-start text:name="zruseni_rezervace_z_rozhrani_bibliografickeho_zaznamu"/>Zrušení rezervace z rozhraní bibliografického záznamu<text:bookmark-end text:name="__RefHeading___zruseni_rezervace_z_rozhrani_bibliografickeho_zaznamu_2"/><text:bookmark-end text:name="zruseni_rezervace_z_rozhrani_bibliografickeho_zaznamu"/></text:h>
      <text:list text:style-name="Numbering_20_1" text:continue-numbering="false">
        <text:list-item>
          <text:p text:style-name="Numbering_20_1_Content_First"> Najděte bibliografický záznam titulu, u kterého chcete zrušit rezervaci</text:p>
        </text:list-item>
        <text:list-item>
          <text:p text:style-name="Numbering_20_1_Content"> Klikněte na tlačítko <text:span text:style-name="Emphasis"><text:span text:style-name="Strong_20_Emphasis">„Akce pro tento  záznam“</text:span></text:span> vpravo nahoře a zvolte položku zobrazit rezervace</text:p>
        </text:list-item>
        <text:list-item>
          <text:p text:style-name="Numbering_20_1_Content"> V seznamu rezervací zvolte požadovanou položku klikněte pravým tlačítkem myši nebo klikněte na tlačítko <text:span text:style-name="Emphasis"><text:span text:style-name="Strong_20_Emphasis">„Akce pro vybrané rezervace“</text:span></text:span> a z kontextového menu vyberte položku <text:span text:style-name="Emphasis"><text:span text:style-name="Strong_20_Emphasis">„Zrušit rezervaci“</text:span></text:span>.  <text:line-break/><draw:frame draw:style-name="media" draw:name="0" text:anchor-type="as-char" draw:z-index="0" svg:width="42.253958333333cm" style:rel-width="100%" svg:height="20.79625cm" style:rel-height="scale"><draw:image xlink:href="Pictures/a87b788c10231803c613c2a1ad7b3010.png" xlink:type="simple" xlink:show="embed" xlink:actuate="onLoad"/></draw:frame> <text:line-break/></text:p>
        </text:list-item>
        <text:list-item>
          <text:p text:style-name="Numbering_20_1_Content"> Výběrem položky <text:span text:style-name="Emphasis">„Zrušit rezervaci“</text:span> se aktivuje vyskakovací okno pro poznámky a potvrzení zrušení. V něm můžete vybrat důvod zrušení (výchozím nastavením je „rezervace zrušená personálem“) a přidat komentář. Pote zrušení rezervace potvrďte kliknutím na tlačítko <text:span text:style-name="Emphasis"><text:span text:style-name="Strong_20_Emphasis">„Ano“</text:span></text:span>. <text:line-break/> <draw:frame draw:style-name="media" draw:name="1" text:anchor-type="as-char" draw:z-index="1" svg:width="11.932708333333cm" svg:height="5.9266666666667cm"><draw:image xlink:href="Pictures/b92b0982121883709642bcd07e4f240a.png" xlink:type="simple" xlink:show="embed" xlink:actuate="onLoad"/></draw:frame> <text:line-break/></text:p>
        </text:list-item>
        <text:list-item>
          <text:p text:style-name="Numbering_20_1_Content"> Pokud už byla rezervace připravena pro čtenáře (tj. měla status „Rezervace k vyzvednutí“), je pro uvolnění rezervovaného exepláře pro další výpůjčky nebo rezervace nutné knihovní jednotku ještě <text:a xlink:type="simple" xlink:href="https://eg-wiki.osvobozena-knihovna.cz/doku.php/vypujcni_protokol:vraceni" text:style-name="Internet_20_link" text:visited-style-name="Visited_20_Internet_20_Link">"vrátit"</text:a> - tím se aktivuje zachycení rezervace pro dalšího čtenáře ve frontě  (nebo pokud nebyl titul rezervovaný, vrácením se změní status exempláře z „pripravno k vyzvednutí“ na „volné“):</text:p>
          <text:list text:style-name="Numbering_20_1">
            <text:list-item>
              <text:p text:style-name="Numbering_20_1_Content"> Otevřte rozhraní pro vracení dokumentu</text:p>
            </text:list-item>
            <text:list-item>
              <text:p text:style-name="Numbering_20_1_Content"> Načtěte čárový kód knihovní jednotky </text:p>
            </text:list-item>
            <text:list-item>
              <text:p text:style-name="Numbering_20_1_Content_Last"> V závislosti na pracovních postupech knihovny vytiskněte průvodku rezervace</text:p>
            </text:list-item>
          </text:list>
        </text:list-item>
      </text:list>
      <text:h text:style-name="Heading_20_2" text:outline-level="2"><text:bookmark-start text:name="__RefHeading___zruseni_z_prehledu_rezervaci_ve_ctenarskem_konte_3"/><text:bookmark-start text:name="zruseni_z_prehledu_rezervaci_ve_ctenarskem_konte"/>Zrušení z přehledu rezervací ve čtenářském kontě<text:bookmark-end text:name="__RefHeading___zruseni_z_prehledu_rezervaci_ve_ctenarskem_konte_3"/><text:bookmark-end text:name="zruseni_z_prehledu_rezervaci_ve_ctenarskem_konte"/></text:h>
      <text:list text:style-name="Numbering_20_1" text:continue-numbering="false">
        <text:list-item>
          <text:p text:style-name="Numbering_20_1_Content_First"> Najděte konto požadovaného čtenáře a klikněte na kartu <text:span text:style-name="Emphasis"><text:span text:style-name="Strong_20_Emphasis">„Rezervace“</text:span></text:span></text:p>
        </text:list-item>
        <text:list-item>
          <text:p text:style-name="Numbering_20_1_Content"> Vyberte požadovanou rezervaci v seznamu rezervovaných dokumnetů a klikněte na tlačítko <text:span text:style-name="Emphasis"><text:span text:style-name="Strong_20_Emphasis">„Akce pro vybrané rezervace“</text:span></text:span> v pravé horní části rozhraní (nebo klikněte pravým tlačítkem myši) a z kontextového menu zvolte položku <text:span text:style-name="Emphasis"><text:span text:style-name="Strong_20_Emphasis">„Zrušit rezervaci“</text:span></text:span>.   <text:line-break/> <draw:frame draw:style-name="media" draw:name="2" text:anchor-type="as-char" draw:z-index="2" svg:width="36.062708333333cm" style:rel-width="100%" svg:height="23.309791666667cm" style:rel-height="scale"><draw:image xlink:href="Pictures/f1479d227788c9436084e23ff9327f4f.png" xlink:type="simple" xlink:show="embed" xlink:actuate="onLoad"/></draw:frame>  <text:line-break/></text:p>
        </text:list-item>
        <text:list-item>
          <text:p text:style-name="Numbering_20_1_Content"> Výběrem položky <text:span text:style-name="Emphasis">„Zrušit rezervaci“</text:span> se aktivuje vyskakovací okno pro poznámky a potvrzení zrušení. V něm můžete vybrat důvod zrušení (výchozím nastavením je „rezervace zrušená personálem“) a přidat komentář. Pote zrušení rezervace potvrďte kliknutím na tlačítko <text:span text:style-name="Emphasis"><text:span text:style-name="Strong_20_Emphasis">„Ano“</text:span></text:span>. <text:line-break/> <draw:frame draw:style-name="media" draw:name="3" text:anchor-type="as-char" draw:z-index="3" svg:width="11.932708333333cm" svg:height="5.9266666666667cm"><draw:image xlink:href="Pictures/b92b0982121883709642bcd07e4f240a.png" xlink:type="simple" xlink:show="embed" xlink:actuate="onLoad"/></draw:frame> <text:line-break/></text:p>
        </text:list-item>
        <text:list-item>
          <text:p text:style-name="Numbering_20_1_Content"> Pokud už byla rezervace připravena pro čtenáře (tj. měla status „Rezervace k vyzvednutí“), je pro uvolnění rezervovaného exepláře pro další výpůjčky nebo rezervace nutné knihovní jednotku ještě <text:a xlink:type="simple" xlink:href="https://eg-wiki.osvobozena-knihovna.cz/doku.php/vypujcni_protokol:vraceni" text:style-name="Internet_20_link" text:visited-style-name="Visited_20_Internet_20_Link">"vrátit"</text:a> - tím se aktivuje zachycení rezervace pro dalšího čtenáře ve frontě  (nebo pokud nebyl titul rezervovaný, vrácením se změní status exempláře z „pripravno k vyzvednutí“ na „volné“):</text:p>
          <text:list text:style-name="Numbering_20_1">
            <text:list-item>
              <text:p text:style-name="Numbering_20_1_Content"> Otevřte rozhraní pro vracení dokumentu</text:p>
            </text:list-item>
            <text:list-item>
              <text:p text:style-name="Numbering_20_1_Content"> Načtěte čárový kód knihovní jednotky </text:p>
            </text:list-item>
            <text:list-item>
              <text:p text:style-name="Numbering_20_1_Content_Last"> V závislosti na pracovních postupech knihovny vytiskněte průvodku rezervac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zervace:zruseni_rezervace</dc:title>
  </office:meta>
</office:document-meta>
</file>