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c799f9864218ca8f82ee87d51f1884d.jpg"/>
  <manifest:file-entry manifest:media-type="image/jpeg" manifest:full-path="Pictures/0e5b59341c8a099fab259a93124103a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rvace:zadani_rezervace_personalem"/><text:bookmark-start text:name="__RefHeading___zadani_rezervace_ve_sluzebnim_klientu_evergreenu_1"/><text:bookmark-start text:name="zadani_rezervace_ve_sluzebnim_klientu_evergreenu"/>Zadání rezervace ve služebním klientu Evergreenu<text:bookmark-end text:name="__RefHeading___zadani_rezervace_ve_sluzebnim_klientu_evergreenu_1"/><text:bookmark-end text:name="zadani_rezervace_ve_sluzebnim_klientu_evergreenu"/></text:h>
      <text:h text:style-name="Heading_20_2" text:outline-level="2"><text:bookmark-start text:name="__RefHeading___zadani_rezervace_ze_ctenarskeho_konta_2"/><text:bookmark-start text:name="zadani_rezervace_ze_ctenarskeho_konta"/>Zadání rezervace ze čtenářského konta<text:bookmark-end text:name="__RefHeading___zadani_rezervace_ze_ctenarskeho_konta_2"/><text:bookmark-end text:name="zadani_rezervace_ze_ctenarskeho_konta"/></text:h>
      <text:list text:style-name="List_20_1" text:continue-numbering="false">
        <text:list-item>
          <text:p text:style-name="List_20_1_Content_First"> Otevřete čtenářské konto čtenáře a vyberte kartu <text:span text:style-name="Emphasis"><text:span text:style-name="Strong_20_Emphasis">„Rezervace“</text:span></text:span></text:p>
        </text:list-item>
        <text:list-item>
          <text:p text:style-name="List_20_1_Content"> V rozhraní pro rezervace klikněte na tlačítko <text:span text:style-name="Emphasis"><text:span text:style-name="Strong_20_Emphasis">„Zadat rezervaci“</text:span></text:span>. <text:line-break/> <text:line-break/><draw:frame draw:style-name="media" draw:name="0" text:anchor-type="as-char" draw:z-index="0" svg:width="31.617708333333cm" style:rel-width="100%" svg:height="7.5935416666667cm" style:rel-height="scale"><draw:image xlink:href="Pictures/7c799f9864218ca8f82ee87d51f1884d.jpg" xlink:type="simple" xlink:show="embed" xlink:actuate="onLoad"/></draw:frame> <text:line-break/><text:line-break/></text:p>
        </text:list-item>
        <text:list-item>
          <text:p text:style-name="List_20_1_Content"> Nastavte požadované parametry rezervace. </text:p>
        </text:list-item>
        <text:list-item>
          <text:p text:style-name="List_20_1_Content_Last"> Potvrďte rezervaci tlačítkem <text:span text:style-name="Emphasis"><text:span text:style-name="Strong_20_Emphasis">„Rezervovat“</text:span></text:span>.</text:p>
        </text:list-item>
      </text:list>
      <text:h text:style-name="Heading_20_2" text:outline-level="2"><text:bookmark-start text:name="__RefHeading___zadani_rezervace_titulu_vyhledaneho_v_katalogu_3"/><text:bookmark-start text:name="zadani_rezervace_titulu_vyhledaneho_v_katalogu"/>Zadání rezervace titulu  vyhledaného v katalogu<text:bookmark-end text:name="__RefHeading___zadani_rezervace_titulu_vyhledaneho_v_katalogu_3"/><text:bookmark-end text:name="zadani_rezervace_titulu_vyhledaneho_v_katalogu"/></text:h>
      <text:list text:style-name="List_20_1" text:continue-numbering="false">
        <text:list-item>
          <text:p text:style-name="List_20_1_Content_First"> <text:a xlink:type="simple" xlink:href="https://eg-wiki.osvobozena-knihovna.cz/doku.php/opac:vyhledavani_v_katalogu" text:style-name="Internet_20_link" text:visited-style-name="Visited_20_Internet_20_Link">Vyhledejte v katalogu</text:a> požadovaný dokument.</text:p>
        </text:list-item>
        <text:list-item>
          <text:p text:style-name="List_20_1_Content"> Klikněte na odkaz <text:span text:style-name="Emphasis"><text:span text:style-name="Strong_20_Emphasis">„Rezervace“</text:span></text:span> v <text:a xlink:type="simple" xlink:href="https://eg-wiki.osvobozena-knihovna.cz/doku.php/opac:prace_s_vysledky_vyhledavani" text:style-name="Internet_20_link" text:visited-style-name="Visited_20_Internet_20_Link">seznamu vyhledaných dokumentů</text:a> nebo v <text:a xlink:type="simple" xlink:href="https://eg-wiki.osvobozena-knihovna.cz/doku.php/opac:prace_s_detailnim_zaznamem" text:style-name="Internet_20_link" text:visited-style-name="Visited_20_Internet_20_Link">detailním záznamu</text:a> dokumentu.</text:p>
        </text:list-item>
        <text:list-item>
          <text:p text:style-name="List_20_1_Content"> V dialogovém okně zadejte čárový kód čtenáře, pro kterého chcete rezervaci vytvořit (nebo zvolte možnost <text:span text:style-name="Emphasis"><text:span text:style-name="Strong_20_Emphasis">„Rezervovat pro mé konto“</text:span></text:span>, pokud chcete rezervovat dokument pro konto uživatele aktuálně přihlášeného do služebního klienta Evergreenu).  <text:line-break/> <text:line-break/><draw:frame draw:style-name="media" draw:name="1" text:anchor-type="as-char" draw:z-index="1" svg:width="31.564791666667cm" style:rel-width="100%" svg:height="20.293541666667cm" style:rel-height="scale"><draw:image xlink:href="Pictures/0e5b59341c8a099fab259a93124103ad.jpg" xlink:type="simple" xlink:show="embed" xlink:actuate="onLoad"/></draw:frame> <text:line-break/> <text:line-break/></text:p>
        </text:list-item>
        <text:list-item>
          <text:p text:style-name="List_20_1_Content"> Nastavte požadované parametry rezervace. </text:p>
        </text:list-item>
        <text:list-item>
          <text:p text:style-name="List_20_1_Content_Last"> Potvrďte rezervaci tlačítkem <text:span text:style-name="Emphasis"><text:span text:style-name="Strong_20_Emphasis">„Rezervovat“</text:span>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zervace:zadani_rezervace_personalem</dc:title>
  </office:meta>
</office:document-meta>
</file>