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92d81e3a8c67a8511a945db51e1754.png"/>
  <manifest:file-entry manifest:media-type="image/png" manifest:full-path="Pictures/600de50742b5c35a1a9d942fa13f87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rvace:rezervace_zruseni"/><text:bookmark-start text:name="__RefHeading___zruseni_rezervace_1"/><text:bookmark-start text:name="zruseni_rezervace"/>Zrušení rezervace<text:bookmark-end text:name="__RefHeading___zruseni_rezervace_1"/><text:bookmark-end text:name="zruseni_rezervace"/></text:h>
      <text:p text:style-name="Text_20_body">Pokud chce čtenář zrušit svou rezervaci:</text:p>
      <text:list text:style-name="Numbering_20_1" text:continue-numbering="false">
        <text:list-item>
          <text:p text:style-name="Numbering_20_1_Content_First"> Otevřete jeho čtenářské konto.</text:p>
        </text:list-item>
        <text:list-item>
          <text:p text:style-name="Numbering_20_1_Content"> Klikněte na kartu <text:span text:style-name="Emphasis"><text:span text:style-name="Strong_20_Emphasis">„Rezervace“</text:span></text:span>.</text:p>
        </text:list-item>
        <text:list-item>
          <text:p text:style-name="Numbering_20_1_Content"> Označte rezervaci, kterou chcete zrušit.</text:p>
        </text:list-item>
        <text:list-item>
          <text:p text:style-name="Numbering_20_1_Content"> Klikněte na tlačítko <text:span text:style-name="Emphasis"><text:span text:style-name="Strong_20_Emphasis">„Akce“</text:span></text:span> a vyberte z nabídky požadovanou akci, tj. <text:span text:style-name="Strong_20_Emphasis"><text:span text:style-name="Emphasis">„Zrušit rezervaci“</text:span></text:span>.  <text:line-break/><text:line-break/><draw:frame draw:style-name="media" draw:name="0" text:anchor-type="as-char" draw:z-index="0" svg:width="15.875cm" svg:height="7.5377697841727cm"><draw:image xlink:href="Pictures/5592d81e3a8c67a8511a945db51e1754.png" xlink:type="simple" xlink:show="embed" xlink:actuate="onLoad"/></draw:frame> <text:line-break/><text:line-break/></text:p>
        </text:list-item>
        <text:list-item>
          <text:p text:style-name="Numbering_20_1_Content"> Ve vyskakovacím okně <text:span text:style-name="Strong_20_Emphasis">zvolte</text:span> <text:span text:style-name="Emphasis"><text:span text:style-name="Strong_20_Emphasis">„Důvod zrušení“</text:span></text:span>.</text:p>
        </text:list-item>
        <text:list-item>
          <text:p text:style-name="Numbering_20_1_Content_Last"> Klikněte na tlačítko <text:span text:style-name="Emphasis"><text:span text:style-name="Strong_20_Emphasis">„Zrušit rezervaci“</text:span>.</text:span> <text:line-break/><text:line-break/><draw:frame draw:style-name="media" draw:name="1" text:anchor-type="as-char" draw:z-index="1" svg:width="15.875cm" svg:height="7.891882183908cm"><draw:image xlink:href="Pictures/600de50742b5c35a1a9d942fa13f8755.png" xlink:type="simple" xlink:show="embed" xlink:actuate="onLoad"/></draw:frame><text:line-break/><text:line-break/></text:p>
        </text:list-item>
      </text:list>
      <text:h text:style-name="Heading_20_3" text:outline-level="3"><text:bookmark-start text:name="__RefHeading___dalsi_odkazy_2"/><text:bookmark-start text:name="dalsi_odkazy"/>Další odkazy<text:bookmark-end text:name="__RefHeading___dalsi_odkazy_2"/><text:bookmark-end text:name="dalsi_odkazy"/></text:h>
      <text:list text:style-name="List_20_1" text:continue-numbering="false">
        <text:list-item>
          <text:p text:style-name="List_20_1_Content_First"> <text:a xlink:type="simple" xlink:href="https://eg-wiki.osvobozena-knihovna.cz/doku.php/rezervace:rezervace" text:style-name="Internet_20_link" text:visited-style-name="Visited_20_Internet_20_Link">Rezervace</text:a></text:p>
        </text:list-item>
        <text:list-item>
          <text:p text:style-name="List_20_1_Content_Last"> <text:a xlink:type="simple" xlink:href="https://eg-wiki.osvobozena-knihovna.cz/doku.php/rezervace:rezervace_personal" text:style-name="Internet_20_link" text:visited-style-name="Visited_20_Internet_20_Link">Zadání rezervace personále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zervace:rezervace_zruseni</dc:title>
  </office:meta>
</office:document-meta>
</file>