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b6fc2229c1243be1c4cb397ffcec7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rvace:rezervace_signatury"/><text:bookmark-start text:name="__RefHeading___rezervace_exemplare_s_konkretni_signaturou_1"/><text:bookmark-start text:name="rezervace_exemplare_s_konkretni_signaturou"/>Rezervace exempláře s konkrétní signaturou<text:bookmark-end text:name="__RefHeading___rezervace_exemplare_s_konkretni_signaturou_1"/><text:bookmark-end text:name="rezervace_exemplare_s_konkretni_signaturou"/></text:h>
      <text:p text:style-name="Text_20_body">Pro rezervaci  bude využit exemplář připojený k danému záznamu, ale pouze pokud má konkrétní signaturu. Pokud je tedy k záznamu připojeno více signatur (např. v různých umístěních apod.), k rezervaci budou využity pouze exempláře se zvolenou signaturou). </text:p>
      <text:p text:style-name="Text_20_body">Rezervaci na úrovni signatury je možné zadat pouze ve služebník klientu Evergreenu (může ji provést pouze personál).</text:p>
      <text:list text:style-name="List_20_1" text:continue-numbering="false">
        <text:list-item>
          <text:p text:style-name="List_20_1_Content_First"> Ve služebním klientu Evergreenu vyhledejte požadovaný dokument a otevřte detailní záznam dokumentu.</text:p>
        </text:list-item>
        <text:list-item>
          <text:p text:style-name="List_20_1_Content"> V dolní části záznamu v informacích o exemplářích vyberte požadovanou signaturu a klikněte na odkaz <text:span text:style-name="Emphasis"><text:span text:style-name="Strong_20_Emphasis">„Rezervace svazku“</text:span></text:span>. <text:line-break/> <text:line-break/><draw:frame draw:style-name="media" draw:name="0" text:anchor-type="as-char" draw:z-index="0" svg:width="39.581666666667cm" style:rel-width="100%" svg:height="18.706041666667cm" style:rel-height="scale"><draw:image xlink:href="Pictures/db6fc2229c1243be1c4cb397ffcec7f4.jpg" xlink:type="simple" xlink:show="embed" xlink:actuate="onLoad"/></draw:frame>  <text:line-break/> <text:line-break/></text:p>
        </text:list-item>
        <text:list-item>
          <text:p text:style-name="List_20_1_Content"> Vyberte příjemce rezervace</text:p>
        </text:list-item>
        <text:list-item>
          <text:p text:style-name="List_20_1_Content"> Nastavte požadované parametry rezervace. </text:p>
        </text:list-item>
        <text:list-item>
          <text:p text:style-name="List_20_1_Content_Last"> Klikněte na tlačítko <text:span text:style-name="Emphasis"><text:span text:style-name="Strong_20_Emphasis">„Potvrdit“</text:span></text:span>.</text:p>
        </text:list-item>
      </text:list>
      <text:p text:style-name="Text_20_body">Viz též</text:p>
      <text:list text:style-name="List_20_1" text:continue-numbering="false">
        <text:list-item>
          <text:p text:style-name="List_20_1_Content_First"> <text:a xlink:type="simple" xlink:href="https://eg-wiki.osvobozena-knihovna.cz/doku.php/opac:rezervace" text:style-name="Internet_20_link" text:visited-style-name="Visited_20_Internet_20_Link">Zadání rezervace čtenářem</text:a></text:p>
        </text:list-item>
        <text:list-item>
          <text:p text:style-name="List_20_1_Content"> <text:a xlink:type="simple" xlink:href="https://eg-wiki.osvobozena-knihovna.cz/doku.php/rezervace:zadani_rezervace_personalem" text:style-name="Internet_20_link" text:visited-style-name="Visited_20_Internet_20_Link">Zadání rezervace personálem</text:a></text:p>
        </text:list-item>
        <text:list-item>
          <text:p text:style-name="List_20_1_Content_Last"> <text:a xlink:type="simple" xlink:href="https://eg-wiki.osvobozena-knihovna.cz/doku.php/rezervace:typy_rezervaci" text:style-name="Internet_20_link" text:visited-style-name="Visited_20_Internet_20_Link">Typy rezervací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zervace:rezervace_signatury</dc:title>
  </office:meta>
</office:document-meta>
</file>