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7b50613ab59188e4b2039632f52587.png"/>
  <manifest:file-entry manifest:media-type="image/png" manifest:full-path="Pictures/98e73d0eb7a4e52044705cce5c3c74f1.png"/>
  <manifest:file-entry manifest:media-type="image/png" manifest:full-path="Pictures/b705d8cf2dd471f1f5436213f96148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rvace:rezervace_personal"/><text:bookmark-start text:name="__RefHeading___zadani_rezervace_personalem_1"/><text:bookmark-start text:name="zadani_rezervace_personalem"/>Zadání rezervace personálem<text:bookmark-end text:name="__RefHeading___zadani_rezervace_personalem_1"/><text:bookmark-end text:name="zadani_rezervace_personalem"/></text:h>
      <text:h text:style-name="Heading_20_2" text:outline-level="2"><text:bookmark-start text:name="__RefHeading___zadani_rezervace_pres_titul_vyhledany_v_katalogu_2"/><text:bookmark-start text:name="zadani_rezervace_pres_titul_vyhledany_v_katalogu"/>Zadání rezervace přes titul  vyhledaný v katalogu<text:bookmark-end text:name="__RefHeading___zadani_rezervace_pres_titul_vyhledany_v_katalogu_2"/><text:bookmark-end text:name="zadani_rezervace_pres_titul_vyhledany_v_katalogu"/></text:h>
      <text:list text:style-name="List_20_1" text:continue-numbering="false">
        <text:list-item>
          <text:p text:style-name="List_20_1_Content_First"> <text:a xlink:type="simple" xlink:href="https://eg-wiki.osvobozena-knihovna.cz/doku.php/opac:vyhledavani_v_katalogu" text:style-name="Internet_20_link" text:visited-style-name="Visited_20_Internet_20_Link">Vyhledejte v katalogu</text:a> požadovaný dokument.</text:p>
        </text:list-item>
        <text:list-item>
          <text:p text:style-name="List_20_1_Content"> Klikněte na odkaz <text:span text:style-name="Emphasis"><text:span text:style-name="Strong_20_Emphasis">„Rezervace“</text:span></text:span> v <text:a xlink:type="simple" xlink:href="https://eg-wiki.osvobozena-knihovna.cz/doku.php/opac:prace_s_vysledky_vyhledavani" text:style-name="Internet_20_link" text:visited-style-name="Visited_20_Internet_20_Link">seznamu vyhledaných dokumentů</text:a> nebo v <text:a xlink:type="simple" xlink:href="https://eg-wiki.osvobozena-knihovna.cz/doku.php/opac:prace_s_detailnim_zaznamem" text:style-name="Internet_20_link" text:visited-style-name="Visited_20_Internet_20_Link">detailním záznamu</text:a> dokumentu.</text:p>
        </text:list-item>
        <text:list-item>
          <text:p text:style-name="List_20_1_Content"> V dialogovém okně <text:span text:style-name="Strong_20_Emphasis">zadejte čárový kód čtenáře</text:span>, pro kterého chcete rezervaci vytvořit (nebo zvolte možnost <text:span text:style-name="Emphasis">„Rezervovat pro mé konto“</text:span>, pokud chcete rezervovat dokument pro konto uživatele aktuálně přihlášeného do služebního klienta Evergreenu). </text:p>
        </text:list-item>
        <text:list-item>
          <text:p text:style-name="List_20_1_Content"> Nebo využijte možnosti <text:span text:style-name="Emphasis"><text:span text:style-name="Strong_20_Emphasis">„Vyhledat čtenáře“</text:span></text:span> a vyhledejte čtenáře podle jména.  <text:line-break/> <text:line-break/><draw:frame draw:style-name="media" draw:name="0" text:anchor-type="as-char" draw:z-index="0" svg:width="10.583333333333cm" svg:height="6.9660829307568cm"><draw:image xlink:href="Pictures/727b50613ab59188e4b2039632f52587.png" xlink:type="simple" xlink:show="embed" xlink:actuate="onLoad"/></draw:frame> <text:line-break/> <text:line-break/></text:p>
        </text:list-item>
        <text:list-item>
          <text:p text:style-name="List_20_1_Content"> Nastavte požadované parametry rezervace. </text:p>
        </text:list-item>
        <text:list-item>
          <text:p text:style-name="List_20_1_Content_Last"> Potvrďte rezervaci tlačítkem <text:span text:style-name="Emphasis"><text:span text:style-name="Strong_20_Emphasis">„Potvrdit“</text:span></text:span>.</text:p>
        </text:list-item>
      </text:list>
      <text:h text:style-name="Heading_20_2" text:outline-level="2"><text:bookmark-start text:name="__RefHeading___zadani_rezervace_z_konta_daneho_ctenare_3"/><text:bookmark-start text:name="zadani_rezervace_z_konta_daneho_ctenare"/>Zadání rezervace z konta daného čtenáře<text:bookmark-end text:name="__RefHeading___zadani_rezervace_z_konta_daneho_ctenare_3"/><text:bookmark-end text:name="zadani_rezervace_z_konta_daneho_ctenare"/></text:h>
      <text:list text:style-name="List_20_1" text:continue-numbering="false">
        <text:list-item>
          <text:p text:style-name="List_20_1_Content_First"> Otevřete čtenářské konto čtenáře a vyberte kartu <text:span text:style-name="Emphasis"><text:span text:style-name="Strong_20_Emphasis">„Rezervace“</text:span></text:span></text:p>
        </text:list-item>
        <text:list-item>
          <text:p text:style-name="List_20_1_Content"> V rozhraní pro rezervace klikněte na tlačítko <text:span text:style-name="Emphasis"><text:span text:style-name="Strong_20_Emphasis">„Rezervovat“</text:span></text:span>. <text:line-break/> <text:line-break/><draw:frame draw:style-name="media" draw:name="1" text:anchor-type="as-char" draw:z-index="1" svg:width="10.583333333333cm" svg:height="5.187908496732cm"><draw:image xlink:href="Pictures/98e73d0eb7a4e52044705cce5c3c74f1.png" xlink:type="simple" xlink:show="embed" xlink:actuate="onLoad"/></draw:frame> <text:line-break/><text:line-break/></text:p>
        </text:list-item>
        <text:list-item>
          <text:p text:style-name="List_20_1_Content"> Otevře se vám katalog, v kterém vyhledejte požadovanou knihu a klikněte na rezervovat</text:p>
        </text:list-item>
        <text:list-item>
          <text:p text:style-name="List_20_1_Content_Last"> Nastavte požadované parametry rezervace. </text:p>
        </text:list-item>
      </text:list>
      <text:p text:style-name="Text_20_body"><draw:frame draw:style-name="media" draw:name="2" text:anchor-type="as-char" draw:z-index="2" svg:width="13.229166666667cm" svg:height="9.759846301633cm"><draw:image xlink:href="Pictures/b705d8cf2dd471f1f5436213f9614892.png" xlink:type="simple" xlink:show="embed" xlink:actuate="onLoad"/></draw:frame></text:p>
      <text:list text:style-name="List_20_1" text:continue-numbering="false">
        <text:list-item>
          <text:p text:style-name="LastListParagraph_List_20_1_Content_First"> Potvrďte rezervaci tlačítkem <text:span text:style-name="Emphasis"><text:span text:style-name="Strong_20_Emphasis">„Potvrdit“</text:span>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zervace:rezervace_personal</dc:title>
  </office:meta>
</office:document-meta>
</file>