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3d985581d35be939dc656f441591c0f.jpg"/>
  <manifest:file-entry manifest:media-type="image/jpeg" manifest:full-path="Pictures/154c057e757f068583b4785b2d09f8b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rvace:rezervace_metazaznamu"/><text:bookmark-start text:name="__RefHeading___rezervace_na_urovni_metazaznamu_dokument_ve_vice_formatech_a_vydanich_1"/><text:bookmark-start text:name="rezervace_na_urovni_metazaznamu_dokument_ve_vice_formatech_a_vydanich"/>Rezervace  na úrovni metazáznamu (dokument ve více formátech a vydáních)<text:bookmark-end text:name="__RefHeading___rezervace_na_urovni_metazaznamu_dokument_ve_vice_formatech_a_vydanich_1"/><text:bookmark-end text:name="rezervace_na_urovni_metazaznamu_dokument_ve_vice_formatech_a_vydanich"/></text:h>
      <text:p text:style-name="Text_20_body">Pro splnění rezervace na úrovni metazáznamu bude zachycen exemplář, který má stejný název a autora bez ohledu na vydání, formát jazyk dokumentu. <text:note text:id="ftn0" text:note-class="footnote"><text:note-citation text:label="1)">1)</text:note-citation><text:note-body><text:p text:style-name="Text_20_body">Možnosti rezervace na úrovni metazáznamu však jsou značně závislé na způsobu zpracovaní bibliografických záznamů v katalogu.</text:p></text:note-body></text:note></text:p>
      <text:p text:style-name="Text_20_body"><text:span text:style-name="Strong_20_Emphasis">Příklad:</text:span></text:p>
      <text:p text:style-name="Text_20_body">Pokud hledáme knihu Harry Potter a kámen mudrců, při zadání  rezervace můžeme vybírat rezervaci daného titulu z více formátů. Pokud tedy vyberme  tištěnou knihua audioknihu, rezervace bude splněna prvním vhodným dokumentem bez ohledu na to, jestli je to tištěná kniha nebo  audiokniha(v tomto případě by však rezervace nebyla splněna elektronickou knihou nebo DVD).</text:p>
      <text:list text:style-name="Numbering_20_1" text:continue-numbering="false">
        <text:list-item>
          <text:p text:style-name="Numbering_20_1_Content_First">  Vyhledejte požadovaný titul a klikněte na odkaz <text:span text:style-name="Emphasis"><text:span text:style-name="Strong_20_Emphasis">„Rezervovat“</text:span></text:span>.</text:p>
        </text:list-item>
        <text:list-item>
          <text:p text:style-name="Numbering_20_1_Content">  V okně pro zadání rezervace klikněte na odkaz <text:span text:style-name="Emphasis"><text:span text:style-name="Strong_20_Emphasis">„Pokročilé možnosti rezervace“</text:span></text:span>. Zobrazí se zeznam formátů nebo jazyka dokumentů, které jsou k dispozici.  <text:line-break/><text:line-break/> <draw:frame draw:style-name="media" draw:name="0" text:anchor-type="as-char" draw:z-index="0" svg:width="26.643541666667cm" style:rel-width="100%" svg:height="13.705416666667cm" style:rel-height="scale"><draw:image xlink:href="Pictures/93d985581d35be939dc656f441591c0f.jpg" xlink:type="simple" xlink:show="embed" xlink:actuate="onLoad"/></draw:frame>   <text:line-break/><text:line-break/></text:p>
        </text:list-item>
        <text:list-item>
          <text:p text:style-name="Numbering_20_1_Content"> Pokud je k dispozici pouze jedna položka, např. dokument je dostupný pouze v češtině, pak se v seznamu zobrazí pouze jedna položka). <text:line-break/> <text:line-break/><draw:frame draw:style-name="media" draw:name="1" text:anchor-type="as-char" draw:z-index="1" svg:width="34.157708333333cm" style:rel-width="100%" svg:height="6.5616666666667cm" style:rel-height="scale"><draw:image xlink:href="Pictures/154c057e757f068583b4785b2d09f8b3.jpg" xlink:type="simple" xlink:show="embed" xlink:actuate="onLoad"/></draw:frame> <text:line-break/> <text:line-break/> </text:p>
        </text:list-item>
        <text:list-item>
          <text:p text:style-name="Numbering_20_1_Content"> Pomocí myši vyberte ze seznamu vhodné formáty Klikněte na seznam levým tlačítkem myši a tahem vyberte požadované položky( můžete také použí klávesu<text:span text:style-name="Strong_20_Emphasis"> Shift + šipku dolů/nahoru</text:span> pro výběr souvislé řady položek nebo tlačítko <text:span text:style-name="Strong_20_Emphasis">CTRL + kliknutí levým tlačítkem myši</text:span> pro výběr jednotlivých položek) </text:p>
        </text:list-item>
        <text:list-item>
          <text:p text:style-name="Numbering_20_1_Content_Last"> Nastavte požadované parametry rezervace a klikněte na tlačítko <text:span text:style-name="Emphasis"><text:span text:style-name="Strong_20_Emphasis">„Potvrdit“</text:span></text:span>.</text:p>
        </text:list-item>
      </text:list>
      <text:p text:style-name="Text_20_body">Viz též</text:p>
      <text:list text:style-name="List_20_1" text:continue-numbering="false">
        <text:list-item>
          <text:p text:style-name="List_20_1_Content_First"> <text:a xlink:type="simple" xlink:href="https://eg-wiki.osvobozena-knihovna.cz/doku.php/opac:rezervace" text:style-name="Internet_20_link" text:visited-style-name="Visited_20_Internet_20_Link">Zadání rezervace čtenářem</text:a></text:p>
        </text:list-item>
        <text:list-item>
          <text:p text:style-name="List_20_1_Content"> <text:a xlink:type="simple" xlink:href="https://eg-wiki.osvobozena-knihovna.cz/doku.php/rezervace:zadani_rezervace_personalem" text:style-name="Internet_20_link" text:visited-style-name="Visited_20_Internet_20_Link">Zadání rezervace personálem</text:a></text:p>
        </text:list-item>
        <text:list-item>
          <text:p text:style-name="List_20_1_Content_Last"> <text:a xlink:type="simple" xlink:href="https://eg-wiki.osvobozena-knihovna.cz/doku.php/rezervace:typy_rezervaci" text:style-name="Internet_20_link" text:visited-style-name="Visited_20_Internet_20_Link">Typy rezervací</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ezervace:rezervace_metazaznamu</dc:title>
  </office:meta>
</office:document-meta>
</file>