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26c6487005d8cd2b62500c2bf232d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rvace:rezervace_casti_dokumentu"/><text:bookmark-start text:name="__RefHeading___rezervace_casti_dokumentu_1"/><text:bookmark-start text:name="rezervace_casti_dokumentu"/>Rezervace části dokumentu<text:bookmark-end text:name="__RefHeading___rezervace_casti_dokumentu_1"/><text:bookmark-end text:name="rezervace_casti_dokumentu"/></text:h>
      <text:p text:style-name="Text_20_body"> <text:span text:style-name="Emphasis">Pro rezervaci na úrovni části bude použit exemplář konkrétní části dokumentu. Např. pokud je k bibliografickému záznamu připojeno 5 částí, je možné rezervovat si pouze jednu část, nikoliv všechny).
</text:span></text:p>
      <text:list text:style-name="List_20_1" text:continue-numbering="false">
        <text:list-item>
          <text:p text:style-name="List_20_1_Content_First"> Vyhledejte požadovaný dokument a klikněte na odkaz <text:span text:style-name="Emphasis"><text:span text:style-name="Strong_20_Emphasis">„Rezervace“</text:span></text:span> v seznamu vyhledaných dokumentů nebo v detailním záznamu dokumentu.</text:p>
        </text:list-item>
        <text:list-item>
          <text:p text:style-name="List_20_1_Content"> Na stránce, která se otevře, nastavte požadované parametry rezervace. </text:p>
        </text:list-item>
        <text:list-item>
          <text:p text:style-name="List_20_1_Content"> Z rozbalovacího menu <text:span text:style-name="Emphasis"><text:span text:style-name="Strong_20_Emphasis">„Části monografie“</text:span></text:span> vyberte požadovanou část. <text:line-break/> <text:line-break/><draw:frame draw:style-name="media" draw:name="0" text:anchor-type="as-char" draw:z-index="0" svg:width="26.114375cm" style:rel-width="100%" svg:height="14.075833333333cm" style:rel-height="scale"><draw:image xlink:href="Pictures/226c6487005d8cd2b62500c2bf232d40.jpg" xlink:type="simple" xlink:show="embed" xlink:actuate="onLoad"/></draw:frame>  <text:line-break/> <text:line-break/></text:p>
        </text:list-item>
        <text:list-item>
          <text:p text:style-name="List_20_1_Content_Last"> Klikněte na tlačítko <text:span text:style-name="Emphasis"><text:span text:style-name="Strong_20_Emphasis">„potvrdit“</text:span></text:span>.</text:p>
        </text:list-item>
      </text:list>
      <text:p text:style-name="Text_20_body">Viz též</text:p>
      <text:list text:style-name="List_20_1" text:continue-numbering="false">
        <text:list-item>
          <text:p text:style-name="List_20_1_Content_First"> <text:a xlink:type="simple" xlink:href="https://eg-wiki.osvobozena-knihovna.cz/doku.php/opac:rezervace" text:style-name="Internet_20_link" text:visited-style-name="Visited_20_Internet_20_Link">Zadání rezervace čtenářem</text:a></text:p>
        </text:list-item>
        <text:list-item>
          <text:p text:style-name="List_20_1_Content"> <text:a xlink:type="simple" xlink:href="https://eg-wiki.osvobozena-knihovna.cz/doku.php/rezervace:zadani_rezervace_personalem" text:style-name="Internet_20_link" text:visited-style-name="Visited_20_Internet_20_Link">Zadání rezervace personálem</text:a></text:p>
        </text:list-item>
        <text:list-item>
          <text:p text:style-name="List_20_1_Content_Last"> <text:a xlink:type="simple" xlink:href="https://eg-wiki.osvobozena-knihovna.cz/doku.php/rezervace:typy_rezervaci" text:style-name="Internet_20_link" text:visited-style-name="Visited_20_Internet_20_Link">Typy rezervací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zervace:rezervace_casti_dokumentu</dc:title>
  </office:meta>
</office:document-meta>
</file>