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2399e50b0a9c1a7dc7befc91e898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vedeni_platby"/><text:bookmark-start text:name="__RefHeading___provedeni_platby_1"/><text:bookmark-start text:name="provedeni_platby"/>Provedení platby<text:bookmark-end text:name="__RefHeading___provedeni_platby_1"/><text:bookmark-end text:name="provedeni_platby"/></text:h>
      <text:list text:style-name="Numbering_20_1" text:continue-numbering="false">
        <text:list-item>
          <text:p text:style-name="Numbering_20_1_Content_First"> Před provedením platby <text:span text:style-name="Strong_20_Emphasis">vyberte způsob platby</text:span> a podle potřeby zaškrtněte volbu pro přidání poznámky. </text:p>
        </text:list-item>
        <text:list-item>
          <text:p text:style-name="Numbering_20_1_Content"> <text:span text:style-name="Strong_20_Emphasis">Označte položky, které čtenář bude platit</text:span> (Při vstupu do rozhraní pro platby jsou automaticky vybrány (zaškrtnuty) všechny poplatky (tuto volbu lze změnit v rozhraní pro lokální administraci  v <text:span text:style-name="Emphasis">„Nastavení knihovny“</text:span>)</text:p>
        </text:list-item>
        <text:list-item>
          <text:p text:style-name="Numbering_20_1_Content_Last"> Poté napište částku přijatou v hotovosti do pole <text:span text:style-name="Emphasis"><text:span text:style-name="Strong_20_Emphasis">„Při platbě přijato“</text:span></text:span>  a klikněte na tlačítko <text:span text:style-name="Emphasis"><text:span text:style-name="Strong_20_Emphasis">„Provést platbu“</text:span></text:span>.</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OZOR! Do pole <text:span text:style-name="Emphasis"><text:span text:style-name="Strong_20_Emphasis">„Přijato“</text:span></text:span> se NEZAPISUJE výše dlužného poplatku, ale částka, kterou čtenář předává knihovníkovi (např. pokud čtenář má platit 25 Kč a platí stokorunovou bankovkou, zapíšeme do pole <text:span text:style-name="Emphasis"><text:span text:style-name="Strong_20_Emphasis">„Přijato“</text:span></text:span> částku „100“). </text:p></table:table-cell></table:table-row></table:table></draw:text-box></draw:frame></text:p>
      <text:h text:style-name="Heading_20_2" text:outline-level="2"><text:bookmark-start text:name="__RefHeading___zpusoby_platby_2"/><text:bookmark-start text:name="zpusoby_platby"/>Způsoby platby<text:bookmark-end text:name="__RefHeading___zpusoby_platby_2"/><text:bookmark-end text:name="zpusoby_platby"/></text:h>
      <text:p text:style-name="Text_20_body">Evergreen nabízí možnost platby</text:p>
      <text:list text:style-name="List_20_1" text:continue-numbering="false">
        <text:list-item>
          <text:p text:style-name="List_20_1_Content_First"> v hotovosti</text:p>
        </text:list-item>
        <text:list-item>
          <text:p text:style-name="List_20_1_Content"> šekem</text:p>
        </text:list-item>
        <text:list-item>
          <text:p text:style-name="List_20_1_Content"> platební kartou</text:p>
        </text:list-item>
        <text:list-item>
          <text:p text:style-name="List_20_1_Content_Last"> platby ze zálohy čtenáře</text:p>
        </text:list-item>
      </text:list>
      <text:p text:style-name="Text_20_body">Platbu je možné provést také zbožím (např. náhradu ztracené knihy jinou knihou) nebo prací (např. vykonáním práce v knihovně aj). Poplatky je navíc možné prominout (viz níže).</text:p>
      <text:h text:style-name="Heading_20_2" text:outline-level="2"><text:bookmark-start text:name="__RefHeading___zaplaceni_casti_poplatku_3"/><text:bookmark-start text:name="zaplaceni_casti_poplatku"/>Zaplacení části poplatků<text:bookmark-end text:name="__RefHeading___zaplaceni_casti_poplatku_3"/><text:bookmark-end text:name="zaplaceni_casti_poplatku"/></text:h>
      <text:p text:style-name="Text_20_body">Evergreen umožňuje i platbu pouze části poplatků (buď pouze vybraných poplatků nebo i části poplatku). Placení se týká vždy těch poplatků, které jsou aktuálně vybrané zaškrtnutím  (označení řádku kurzorem nemá vliv na výběr platby). Při vstupu do rozhraní pro platby jsou automaticky vybrány (zaškrtnuty) všechny poplatky (tuto volbu lze změnit v rozhraní pro lokální administraci  v <text:span text:style-name="Emphasis"><text:span text:style-name="Strong_20_Emphasis">„Nastavení knihovny“</text:span></text:span> ). </text:p>
      <text:p text:style-name="Text_20_body">Pokud chce čtenář zaplatit pouze vybraný poplatek, zrušte výběr ostatních plateb a proveďte platbu.</text:p>
      <text:h text:style-name="Heading_20_1" text:outline-level="1"><text:bookmark-start text:name="__RefHeading___prehled_platby_4"/><text:bookmark-start text:name="prehled_platby"/>Přehled platby<text:bookmark-end text:name="__RefHeading___prehled_platby_4"/><text:bookmark-end text:name="prehled_platby"/></text:h>
      <text:p text:style-name="Text_20_body">Na kartě „Poplatky“ v horní části nalezneme přehled všech poplatků.</text:p>
      <text:list text:style-name="List_20_1" text:continue-numbering="false">
        <text:list-item>
          <text:p text:style-name="List_20_1_Content_First"> <text:span text:style-name="Emphasis">K platbě celkem</text:span> - částka, kterou čtenář aktuálně dluží </text:p>
        </text:list-item>
        <text:list-item>
          <text:p text:style-name="List_20_1_Content"> <text:span text:style-name="Emphasis">Celkem naúčtováno</text:span> - kolik čtenář kdy platil</text:p>
        </text:list-item>
        <text:list-item>
          <text:p text:style-name="List_20_1_Content"> <text:span text:style-name="Emphasis">Dosud celkem zaplaceno</text:span> - kolik už čtenář zaplatil</text:p>
        </text:list-item>
        <text:list-item>
          <text:p text:style-name="List_20_1_Content_Last"> <text:span text:style-name="Emphasis">Nevyřízená platba</text:span> - částka, kterou se čtenář aktuálně rozhodl zaplatit</text:p>
        </text:list-item>
      </text:list>
      <text:h text:style-name="Heading_20_2" text:outline-level="2"><text:bookmark-start text:name="__RefHeading___vraceni_penez_pri_platbe_5"/><text:bookmark-start text:name="vraceni_penez_pri_platbe"/>Vracení peněz při platbě<text:bookmark-end text:name="__RefHeading___vraceni_penez_pri_platbe_5"/><text:bookmark-end text:name="vraceni_penez_pri_platbe"/></text:h>
      <text:p text:style-name="Text_20_body">Po zadání obdržené částky do pole <text:span text:style-name="Emphasis"><text:span text:style-name="Strong_20_Emphasis">„Při platbě přijato“</text:span></text:span> se od tohoto pole vlevo, v informacích o platbě v řádku <text:span text:style-name="Emphasis"><text:span text:style-name="Strong_20_Emphasis">„Při platbě vrátit“</text:span></text:span> objeví částka, kterou čtenáři musíme vrátit.</text:p>
      <text:p text:style-name="Text_20_body"><draw:frame draw:style-name="media" draw:name="0" text:anchor-type="as-char" draw:z-index="0" svg:width="21.166666666667cm" style:rel-width="100%" svg:height="9.0343667387647cm" style:rel-height="scale"><draw:image xlink:href="Pictures/db2399e50b0a9c1a7dc7befc91e89801.png" xlink:type="simple" xlink:show="embed" xlink:actuate="onLoad"/></draw:frame></text:p>
      <text:h text:style-name="Heading_20_2" text:outline-level="2"><text:bookmark-start text:name="__RefHeading___prevedeni_zustatku_platby_na_zalohu_6"/><text:bookmark-start text:name="prevedeni_zustatku_platby_na_zalohu"/>Převedení zůstatku platby na zálohu<text:bookmark-end text:name="__RefHeading___prevedeni_zustatku_platby_na_zalohu_6"/><text:bookmark-end text:name="prevedeni_zustatku_platby_na_zalohu"/></text:h>
      <text:p text:style-name="Text_20_body"> AKTUALIZOVAT! <text:span text:style-name="Emphasis">Zaškrtnutím políčka </text:span><text:span text:style-name="Strong_20_Emphasis">„Místo vrácení převést drobné na zálohu čtenáře“</text:span><text:span text:style-name="Emphasis"> v přehledu platby se vytvoří v čtenářově kontě záloha v příslušné výši.</text:span></text:p>
      <text:p text:style-name="Text_20_body">Zálohu lze poté využít pro platbu: při platbě postupujte jako obvykle, jen místo <text:span text:style-name="Emphasis"><text:span text:style-name="Strong_20_Emphasis">„Hotovost“</text:span></text:span> vyberte způsob platby  <text:span text:style-name="Emphasis"><text:span text:style-name="Strong_20_Emphasis">„Ze zálohy“</text:span></text:span>.</text:p>
      <text:h text:style-name="Heading_20_2" text:outline-level="2"><text:bookmark-start text:name="__RefHeading___poznamka_k_platbe_7"/><text:bookmark-start text:name="poznamka_k_platbe"/>Poznámka k platbě<text:bookmark-end text:name="__RefHeading___poznamka_k_platbe_7"/><text:bookmark-end text:name="poznamka_k_platbe"/></text:h>
      <text:p text:style-name="Text_20_body">K platbě je možné připojit poznámku zaškrtnutím pole <text:span text:style-name="Emphasis"><text:span text:style-name="Strong_20_Emphasis">„Přidat poznámku“</text:span></text:span>. Pole zůstává zaškrtnuté (i při další relaci), dokud se volba nezruší. Tato poznámka se týká provedení platby, nikoliv poplatku jako takového.</text:p>
      <text:h text:style-name="Heading_20_3" text:outline-level="3"><text:bookmark-start text:name="__RefHeading___dalsi_odkazy_8"/><text:bookmark-start text:name="dalsi_odkazy"/>Další odkazy:<text:bookmark-end text:name="__RefHeading___dalsi_odkazy_8"/><text:bookmark-end text:name="dalsi_odkazy"/></text:h>
      <text:list text:style-name="List_20_1" text:continue-numbering="false">
        <text:list-item>
          <text:p text:style-name="List_20_1_Content_First"> <text:a xlink:type="simple" xlink:href="https://eg-wiki.osvobozena-knihovna.cz/doku.php/vypujcni_protokol:poplatky_a_pokuty" text:style-name="Internet_20_link" text:visited-style-name="Visited_20_Internet_20_Link">Poplatky a pokuty</text:a></text:p>
        </text:list-item>
        <text:list-item>
          <text:p text:style-name="List_20_1_Content"> <text:a xlink:type="simple" xlink:href="https://eg-wiki.osvobozena-knihovna.cz/doku.php/nauctovani_poplatku" text:style-name="Internet_20_link" text:visited-style-name="Visited_20_Internet_20_Link">Naúčtování poplatku</text:a></text:p>
        </text:list-item>
        <text:list-item>
          <text:p text:style-name="List_20_1_Content"> <text:a xlink:type="simple" xlink:href="https://eg-wiki.osvobozena-knihovna.cz/doku.php/ruseni_poplatku" text:style-name="Internet_20_link" text:visited-style-name="Visited_20_Internet_20_Link">Rušení naúčtovaných poplatků</text:a></text:p>
        </text:list-item>
        <text:list-item>
          <text:p text:style-name="List_20_1_Content_Last"> <text:a xlink:type="simple" xlink:href="https://eg-wiki.osvobozena-knihovna.cz/doku.php/poplatky_a_pokuty:tisk_dokladu" text:style-name="Internet_20_link" text:visited-style-name="Visited_20_Internet_20_Link">Tisk dokladů o platbě</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ovedeni_platby</dc:title>
  </office:meta>
</office:document-meta>
</file>