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e4b255fbab5e8ffd0856c6da123edee.svg"/>
  <manifest:file-entry manifest:media-type="image/jpeg" manifest:full-path="Pictures/2c43d1042efbadb956bebef5dfba98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testovaci"/>Toto je <text:span text:style-name="Strong_20_Emphasis">testovací</text:span> <text:span text:style-name="Emphasis">stránka</text:span>.<text:line-break/>
Zkusíme, jak lze vložit<text:note text:id="ftn0" text:note-class="footnote"><text:note-citation text:label="1)">1)</text:note-citation><text:note-body><text:p text:style-name="Text_20_body">vkládní odkazů je důležité</text:p></text:note-body></text:note> nějaký <text:a xlink:type="simple" xlink:href="http://www.seznam.cz" text:style-name="Internet_20_link" text:visited-style-name="Visited_20_Internet_20_Link">odkaz</text:a>.<text:line-break/>
Vida, <text:span text:style-name="del">ne</text:span><text:span text:style-name="underline">funguje</text:span> to.</text:p>
      <text:p text:style-name="Text_20_body">A teď zkusme třeba nadpisy.</text:p>
      <text:h text:style-name="Heading_20_1" text:outline-level="1"><text:bookmark-start text:name="__RefHeading___testovaci_stranka_1"/><text:bookmark-start text:name="testovaci_stranka"/>Testovací stránka<text:bookmark-end text:name="__RefHeading___testovaci_stranka_1"/><text:bookmark-end text:name="testovaci_stranka"/></text:h>
      <text:p text:style-name="Text_20_body">nějaký text</text:p>
      <text:h text:style-name="Heading_20_1" text:outline-level="1"><text:bookmark-start text:name="__RefHeading___stejne_velky_nadpis_2"/><text:bookmark-start text:name="stejne_velky_nadpis"/>Stejně velký nadpis<text:bookmark-end text:name="__RefHeading___stejne_velky_nadpis_2"/><text:bookmark-end text:name="stejne_velky_nadpis"/></text:h>
      <text:p text:style-name="Text_20_body">nějaký text</text:p>
      <text:h text:style-name="Heading_20_2" text:outline-level="2"><text:bookmark-start text:name="__RefHeading___a_mensi_nadpis_3"/><text:bookmark-start text:name="a_mensi_nadpis"/>a menší nadpis<text:bookmark-end text:name="__RefHeading___a_mensi_nadpis_3"/><text:bookmark-end text:name="a_mensi_nadpis"/></text:h>
      <text:p text:style-name="Text_20_body">no super, to se daří<draw:frame draw:style-name="media" draw:name="0" text:anchor-type="as-char" draw:z-index="0" svg:width="" svg:rel-width="100%" svg:height="0cm"><draw:image xlink:href="Pictures/be4b255fbab5e8ffd0856c6da123edee.svg" xlink:type="simple" xlink:show="embed" xlink:actuate="onLoad"/></draw:frame></text:p>
      <text:p text:style-name="Horizontal_20_Line"/>
      <text:p text:style-name="Text_20_body">teď ještě seznam</text:p>
      <text:list text:style-name="Numbering_20_1" text:continue-numbering="false">
        <text:list-item>
          <text:p text:style-name="Numbering_20_1_Content_First"> bod jedna</text:p>
        </text:list-item>
        <text:list-item>
          <text:p text:style-name="Numbering_20_1_Content"> bod dva</text:p>
        </text:list-item>
        <text:list-item>
          <text:p text:style-name="Numbering_20_1_Content_Last"> bod tři</text:p>
        </text:list-item>
      </text:list>
      <text:p text:style-name="Text_20_body">A co takhle nějaký obrázek?<draw:frame draw:style-name="mediacenter" draw:name="popisek obrázku Legend" text:anchor-type="paragraph" draw:z-index="0" svg:width="13.229166666667cm"><draw:text-box><text:p text:style-name="legendcenter"><draw:frame draw:style-name="mediacenter" draw:name="popisek obrázku" text:anchor-type="paragraph" draw:z-index="1" svg:width="13.229166666667cm" svg:height="13.248823675087cm"><draw:image xlink:href="Pictures/2c43d1042efbadb956bebef5dfba9899.jpg" xlink:type="simple" xlink:show="embed" xlink:actuate="onLoad"/></draw:frame>popisek obrázku</text:p></draw:text-box></draw:frame></text:p>
      <text:p text:style-name="Text_20_body">A co zkusit tabulku?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loupec 1      </text:p>
          </table:table-cell>
          <table:table-cell office:value-type="string" table:style-name="tableheader">
            <text:p text:style-name="Table_20_Heading"> Sloupec 2       </text:p>
          </table:table-cell>
          <table:table-cell office:value-type="string" table:style-name="tableheader">
            <text:p text:style-name="Table_20_Heading"> Sloupec 3          </text:p>
          </table:table-cell>
          <table:table-cell office:value-type="string" table:style-name="tableheader">
            <text:p text:style-name="Table_20_Heading"> Sloupec 4   </text:p>
          </table:table-cell>
        </table:table-row>
        <table:table-row>
          <table:table-cell office:value-type="string" table:style-name="tablecell">
            <text:p text:style-name="tablealigncenter">  text  </text:p>
          </table:table-cell>
          <table:table-cell office:value-type="string" table:style-name="tablecell">
            <text:p text:style-name="tablealignright">  text</text:p>
          </table:table-cell>
          <table:table-cell office:value-type="string" table:style-name="tablecell">
            <text:p text:style-name="tablealignleft">text  </text:p>
          </table:table-cell>
          <table:table-cell office:value-type="string" table:style-name="tablecell">
            <text:p text:style-name="tablealigncenter">  bla bla bla  </text:p>
          </table:table-cell>
        </table:table-row>
        <table:table-row>
          <table:table-cell office:value-type="string" table:style-name="tablecell">
            <text:p text:style-name="tablealignright">  text</text:p>
          </table:table-cell>
          <table:table-cell office:value-type="string" table:style-name="tablecell">
            <text:p text:style-name="tablealignleft">text  </text:p>
          </table:table-cell>
          <table:table-cell office:value-type="string" table:style-name="tablecell">
            <text:p text:style-name="tablealigncenter">  text  </text:p>
          </table:table-cell>
          <table:table-cell office:value-type="string" table:style-name="tablecell">
            <text:p text:style-name="tablealignright">  tex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testovaci</dc:title>
  </office:meta>
</office:document-meta>
</file>