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c43d1042efbadb956bebef5dfba9899.jpg"/>
  <manifest:file-entry manifest:media-type="image/jpeg" manifest:full-path="Pictures/dcca7a32de556ceac4b887a62a4922a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playground:pokusna_stranka"/>Tučné písmo</text:span>,<text:span text:style-name="Emphasis">kurzíva</text:span>,<text:span text:style-name="underline">podtržené písmo</text:span>, <text:span text:style-name="Source_20_Text">neproporcionální text</text:span></text:p>
      <text:p text:style-name="Text_20_body"><text:span text:style-name="Strong_20_Emphasis"><text:span text:style-name="underline"><text:span text:style-name="Emphasis"><text:span text:style-name="Source_20_Text">kombinace všeho</text:span></text:span></text:span></text:span></text:p>
      <text:p text:style-name="Text_20_body">Toto je text se zalomením řádků<text:line-break/>Toto je další text</text:p>
      <text:p text:style-name="Text_20_body">Zde najdete pískoviště - <text:a xlink:type="simple" xlink:href="https://eg-wiki.osvobozena-knihovna.cz/doku.php/playground:testovaci" text:style-name="Internet_20_link" text:visited-style-name="Visited_20_Internet_20_Link">Testovací stránka</text:a></text:p>
      <text:p text:style-name="Text_20_body"><text:a xlink:type="simple" xlink:href="http://novinky.cz" text:style-name="Internet_20_link" text:visited-style-name="Visited_20_Internet_20_Link">Události</text:a></text:p>
      <text:p text:style-name="Text_20_body"><draw:frame draw:style-name="mediacenter" draw:name="0" text:anchor-type="paragraph" draw:z-index="0" svg:width="5.2916666666667cm" svg:height="5.2995294700347cm"><draw:image xlink:href="Pictures/2c43d1042efbadb956bebef5dfba9899.jpg" xlink:type="simple" xlink:show="embed" xlink:actuate="onLoad"/></draw:frame></text:p>
      <text:p text:style-name="Text_20_body"><draw:frame draw:style-name="mediacenter" draw:name="1" text:anchor-type="paragraph" draw:z-index="1" svg:width="42.333333333333cm" style:rel-width="100%" svg:height="18.071041666667cm" style:rel-height="scale"><draw:image xlink:href="Pictures/dcca7a32de556ceac4b887a62a4922a8.jpg" xlink:type="simple" xlink:show="embed" xlink:actuate="onLoad"/></draw:frame></text:p>
      <text:p text:style-name="Text_20_body">Lze přidávat poznámky pod čarou <text:note text:id="ftn0" text:note-class="footnote"><text:note-citation text:label="1)">1)</text:note-citation><text:note-body><text:p text:style-name="Text_20_body">Toto je poznámka pod čarou</text:p></text:note-body></text:note>
A i další <text:note text:id="ftn1" text:note-class="footnote"><text:note-citation text:label="2)">2)</text:note-citation><text:note-body><text:p text:style-name="Text_20_body">Toto je druhá poznámka pod čarou</text:p></text:note-body></text:note></text:p>
      <text:p text:style-name="Text_20_body">Lze vyrábět: </text:p>
      <text:list text:style-name="Numbering_20_1" text:continue-numbering="false">
        <text:list-item>
          <text:p text:style-name="Numbering_20_1_Content_First"> Další seznam, ale číslovaný</text:p>
        </text:list-item>
        <text:list-item>
          <text:p text:style-name="Numbering_20_1_Content"> Jiná položka</text:p>
          <text:list text:style-name="Numbering_20_1">
            <text:list-item>
              <text:p text:style-name="Numbering_20_1_Content"> Jednoduše odsazujte dále pro další úrovně</text:p>
            </text:list-item>
          </text:list>
        </text:list-item>
        <text:list-item>
          <text:p text:style-name="Numbering_20_1_Content_Last"> A je to!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layground:pokusna_stranka</dc:title>
  </office:meta>
</office:document-meta>
</file>