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c02351fa051aff95308ce20c4005be1.jpg"/>
  <manifest:file-entry manifest:media-type="image/jpeg" manifest:full-path="Pictures/2c43d1042efbadb956bebef5dfba989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iskoviste_1"/><text:bookmark-start text:name="piskoviste"/>Pískoviště<text:bookmark-end text:name="__RefHeading___piskoviste_1"/><text:bookmark-end text:name="piskoviste"/></text:h>
      <text:p text:style-name="Text_20_body">Tady si můžete zkoušet, jak se edituje DokuWiki</text:p>
      <text:p text:style-name="Text_20_body"><draw:frame draw:style-name="media" draw:name="0" text:anchor-type="as-char" draw:z-index="0" svg:width="5.2916666666667cm" svg:height="2.4025383141762cm"><draw:image xlink:href="Pictures/5c02351fa051aff95308ce20c4005be1.jpg" xlink:type="simple" xlink:show="embed" xlink:actuate="onLoad"/></draw:frame> Cíl odkazu - odkaz na stránku s detailem</text:p>
      <text:p text:style-name="Text_20_body"><draw:frame draw:style-name="media" draw:name="1" text:anchor-type="as-char" draw:z-index="1" svg:width="5.2916666666667cm" svg:height="5.2995294700347cm"><draw:image xlink:href="Pictures/2c43d1042efbadb956bebef5dfba9899.jpg" xlink:type="simple" xlink:show="embed" xlink:actuate="onLoad"/></draw:frame> Cíl odkazu - přímy odkaz na originál</text:p>
      <text:p text:style-name="Text_20_body"><text:a xlink:type="simple" xlink:href="https://eg-wiki.osvobozena-knihovna.cz/doku.php/playground:testovaci_obrazek.jpg" text:style-name="Internet_20_link" text:visited-style-name="Visited_20_Internet_20_Link">playground:testovaci_obrazek.jpg</text:a> Pouze odkaz</text:p>
      <text:p text:style-name="Text_20_body"><text:a xlink:type="simple" xlink:href="https://en.wikipedia.org/wiki/cs:wiki" text:style-name="Internet_20_link" text:visited-style-name="Visited_20_Internet_20_Link"> wiki</text:a>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&lt;xsl:stylesheet version="1.0"<text:line-break/><text:s text:c="16"/>xmlns:xsl="http://www.w3.org/1999/XSL/Transform"<text:line-break/><text:s text:c="16"/>xmlns:marc="http://www.loc.gov/MARC21/slim"&gt;<text:line-break/> <text:line-break/><text:s text:c="4"/>&lt;xsl:output omit-xml-declaration="yes"/&gt;<text:line-break/> <text:line-break/><text:s text:c="4"/>&lt;xsl:template match="node()|@*"&gt;<text:line-break/><text:s text:c="8"/>&lt;xsl:copy&gt;<text:line-break/><text:s text:c="12"/>&lt;xsl:apply-templates select="node()|@*"/&gt;<text:line-break/><text:s text:c="8"/>&lt;/xsl:copy&gt;<text:line-break/><text:s text:c="4"/>&lt;/xsl:template&gt;<text:line-break/> <text:line-break/><text:s text:c="4"/>&lt;xsl:template match="*"&gt;<text:line-break/><text:s text:c="8"/>&lt;xsl:element name="marc:{name()}" namespace="http://www.loc.gov/MARC21/slim"&gt;<text:line-break/><text:s text:c="12"/>&lt;xsl:copy-of select="namespace::*"/&gt;<text:line-break/><text:s text:c="12"/>&lt;xsl:apply-templates select="node()|@*"/&gt;<text:line-break/><text:s text:c="8"/>&lt;/xsl:element&gt;<text:line-break/><text:s text:c="4"/>&lt;/xsl:template&gt;<text:line-break/> <text:line-break/><text:s text:c="4"/>&lt;xsl:template match="marc:datafield[@tag='901' or @tag='990']"/&gt;<text:line-break/><text:s text:c="4"/>&lt;xsl:template match="marc:datafield[@tag='100' or @tag='110' or @tag='111' or @tag='700' or @tag='710' or @tag='711']/marc:subfield[@code='0']"/&gt;<text:line-break/><text:s text:c="4"/>&lt;xsl:template match="marc:datafield[@tag='910' and marc:subfield!='Sigla1' and marc:subfield!='Sigla2' and marc:subfield!='Sigla3' and marc:subfield!='Sigla4']"/&gt;<text:line-break/><text:s text:c="4"/>&lt;xsl:template match="marc:record[count(marc:datafield[@tag='995'])=0]"/&gt;<text:line-break/><text:s text:c="4"/>&lt;xsl:template match="marc:record[marc:datafield[@tag='995']/marc:subfield!='ska']"/&gt;<text:line-break/><text:s text:c="4"/>&lt;xsl:template match="marc:datafield[@tag='995']"/&gt;<text:line-break/>&lt;/xsl:stylesheet&gt;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layground:playground</dc:title>
  </office:meta>
</office:document-meta>
</file>