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43d1042efbadb956bebef5dfba9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eva"/><text:bookmark-start text:name="__RefHeading___prvni_nadpis_1"/><text:bookmark-start text:name="prvni_nadpis"/>První nadpis<text:bookmark-end text:name="__RefHeading___prvni_nadpis_1"/><text:bookmark-end text:name="prvni_nadpis"/></text:h>
      <text:h text:style-name="Heading_20_2" text:outline-level="2"><text:bookmark-start text:name="__RefHeading___druhy_nadpis_2"/><text:bookmark-start text:name="druhy_nadpis"/>druhý nadpis<text:bookmark-end text:name="__RefHeading___druhy_nadpis_2"/><text:bookmark-end text:name="druhy_nadpis"/></text:h>
      <text:h text:style-name="Heading_20_2" text:outline-level="2"><text:bookmark-start text:name="__RefHeading___treti_nadpis_3"/><text:bookmark-start text:name="treti_nadpis"/>třetí nadpis<text:bookmark-end text:name="__RefHeading___treti_nadpis_3"/><text:bookmark-end text:name="treti_nadpis"/></text:h>
      <text:h text:style-name="Heading_20_3" text:outline-level="3"><text:bookmark-start text:name="__RefHeading___nadpis_4"/><text:bookmark-start text:name="nadpis"/>Nadpis<text:bookmark-end text:name="__RefHeading___nadpis_4"/><text:bookmark-end text:name="nadpis"/></text:h>
      <text:p text:style-name="Text_20_body"><text:span text:style-name="Emphasis"><text:span text:style-name="Strong_20_Emphasis">„jhgkjghk“</text:span></text:span><text:a xlink:type="simple" xlink:href="https://eg-wiki.osvobozena-knihovna.cz/doku.php/playground:booleovske" text:style-name="Internet_20_link" text:visited-style-name="Visited_20_Internet_20_Link">playground:booleovské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záhlaví </text:p>
          </table:table-cell>
          <table:table-cell office:value-type="string" table:style-name="tableheader">
            <text:p text:style-name="Table_20_Heading"> záhlaví ljlj </text:p>
          </table:table-cell>
        </table:table-row>
        <table:table-row>
          <table:table-cell office:value-type="string" table:style-name="tablecell">
            <text:p text:style-name="tablealignleft"> pole 1 </text:p>
          </table:table-cell>
          <table:table-cell office:value-type="string" table:style-name="tablecell">
            <text:p text:style-name="tablealignleft"> pole 2 </text:p>
          </table:table-cell>
        </table:table-row>
        <table:table-row>
          <table:table-cell office:value-type="string" table:style-name="tablecell">
            <text:p text:style-name="tablealignleft"> pole 3 </text:p>
          </table:table-cell>
          <table:table-cell office:value-type="string" table:style-name="tablecell">
            <text:p text:style-name="tablealignleft"> pole 4 </text:p>
          </table:table-cell>
        </table:table-row>
      </table:table>
      <text:p text:style-name="Text_20_body"><text:a xlink:type="simple" xlink:href="https://eg-wiki.osvobozena-knihovna.cz/doku.php/katalogizace:import_zaznamu_z39.50" text:style-name="Internet_20_link" text:visited-style-name="Visited_20_Internet_20_Link">přejmenované</text:a></text:p>
      <text:p text:style-name="Text_20_body"><text:a xlink:type="simple" xlink:href="https://eg-wiki.osvobozena-knihovna.cz/doku.php/katalogizace:import_zaznamu_z39.50" text:style-name="Internet_20_link" text:visited-style-name="Visited_20_Internet_20_Link">jak stahovat záznamy</text:a></text:p>
      <text:p text:style-name="Text_20_body"><text:a xlink:type="simple" xlink:href="http://example.com" text:style-name="Internet_20_link" text:visited-style-name="Visited_20_Internet_20_Link">tohle </text:a>
 <text:line-break/><text:line-break/>
<draw:frame draw:style-name="media" draw:name="0" text:anchor-type="as-char" draw:z-index="0" svg:width="7.9375cm" svg:height="7.949294205052cm"><draw:image xlink:href="Pictures/2c43d1042efbadb956bebef5dfba9899.jpg" xlink:type="simple" xlink:show="embed" xlink:actuate="onLoad"/></draw:frame>
<text:a xlink:type="simple" xlink:href="https://eg-wiki.osvobozena-knihovna.cz/doku.php/playground:spok.pptx" text:style-name="Internet_20_link" text:visited-style-name="Visited_20_Internet_20_Link">spok.pptx</text:a></text:p>
      <text:p text:style-name="Text_20_body"><draw:frame draw:style-name="media" draw:name="200 Legend" text:anchor-type="as-char" draw:z-index="0" svg:width="17.806458333333cm" style:rel-width="100%"><draw:text-box><text:p text:style-name="legendcenter"><draw:frame draw:style-name="media" draw:name="200" text:anchor-type="as-char" draw:z-index="1" svg:width="17.806458333333cm" style:rel-width="100%" svg:height="17.832916666667cm" style:rel-height="scale"><draw:image xlink:href="Pictures/2c43d1042efbadb956bebef5dfba9899.jpg" xlink:type="simple" xlink:show="embed" xlink:actuate="onLoad"/></draw:frame>200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eva</dc:title>
  </office:meta>
</office:document-meta>
</file>