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7ee2b7039e412954170841b94264921.png"/>
  <manifest:file-entry manifest:media-type="image/png" manifest:full-path="Pictures/5fad9e21c01cc922cafc7432c6a016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zuzeni_dotazu_vyhledavani"/><text:bookmark-start text:name="__RefHeading___zuzeni_vysledu_vyhledavani_pomoci_faset_1"/><text:bookmark-start text:name="zuzeni_vysledu_vyhledavani_pomoci_faset"/>Zúžení výsledů vyhledávání pomocí faset<text:bookmark-end text:name="__RefHeading___zuzeni_vysledu_vyhledavani_pomoci_faset_1"/><text:bookmark-end text:name="zuzeni_vysledu_vyhledavani_pomoci_faset"/></text:h>
      <text:p text:style-name="Text_20_body">Pokud se Vám při vyhledávání zobrazí příliš mnoho výsledků, je potřeba je omezit na dokumenty, které Vás opravdu zajímají. </text:p>
      <text:p text:style-name="Text_20_body">Jednou z možností zúžení výsledků dotazu je  využítí tzv. faset (někdy se také říká „řezů“) které rozdělují výsledky podle různých hledisek (může jít o autora, téma, žánr. apod.) s připojenými hodnotami (termíny), které tomuto hledisku odpovídají. U termínu je vždy uveden počet dokumentů, které daný termín obsahují (viz obrázek níže). <text:line-break/> <text:line-break/>
<draw:frame draw:style-name="media" draw:name="0" text:anchor-type="as-char" draw:z-index="0" svg:width="34.157708333333cm" style:rel-width="100%" svg:height="24.209375cm" style:rel-height="scale"><draw:image xlink:href="Pictures/47ee2b7039e412954170841b94264921.png" xlink:type="simple" xlink:show="embed" xlink:actuate="onLoad"/></draw:frame></text:p>
      <text:h text:style-name="Heading_20_2" text:outline-level="2"><text:bookmark-start text:name="__RefHeading___prace_s_fasetami_2"/><text:bookmark-start text:name="prace_s_fasetami"/>Práce s fasetami<text:bookmark-end text:name="__RefHeading___prace_s_fasetami_2"/><text:bookmark-end text:name="prace_s_fasetami"/></text:h>
      <text:list text:style-name="List_20_1" text:continue-numbering="false">
        <text:list-item>
          <text:p text:style-name="List_20_1_Content_First"> U každého hlediska se zobrazuje pouze několik termínů s nejvíce výskyty. V případě potřeby můžete pro dané hledisko <text:span text:style-name="Strong_20_Emphasis">rozbalit nabídku</text:span> všech odpovídajících termínů pomocí odkazu <text:span text:style-name="Emphasis"><text:span text:style-name="Strong_20_Emphasis">„Další“</text:span></text:span> (viz obrázek výše). Nabídku termínů můžete opět sbalit pomocí odkazu <text:span text:style-name="Emphasis"><text:span text:style-name="Strong_20_Emphasis">„Méně“</text:span></text:span>, které je umístěno na konci seznamu termínů.</text:p>
        </text:list-item>
        <text:list-item>
          <text:p text:style-name="List_20_1_Content"> Pro zúžení dotazu podle zvoleného kritérie klikněte na vybraný termín (např. na jeden z termínů v oblasti „Věcné téma“, viz obrázek výše). Výběrem termínu se v rámci výsledků vyhledávání seznam záznamů <text:span text:style-name="Strong_20_Emphasis">zúží pouze na ty záznamy, které odpovídají vyhledávání daného termínu</text:span>. Vybraný termín je na boční liště označen šedým pozadím.</text:p>
        </text:list-item>
        <text:list-item>
          <text:p text:style-name="List_20_1_Content"> <text:span text:style-name="Strong_20_Emphasis">Výběr termínu je možné zrušit</text:span> opětovným kliknutím na vybraný (šedě označený) termín</text:p>
        </text:list-item>
        <text:list-item>
          <text:p text:style-name="List_20_1_Content_Last"> Výsledky vyhledávání lze zúžit <text:span text:style-name="Strong_20_Emphasis">kombinbinací výběru více různých termínů</text:span> (viz obrázek níže), přičemž se nabídka dalších termínů kontextově mění podle zobrazených výsledků. </text:p>
        </text:list-item>
      </text:list>
      <text:p text:style-name="Text_20_body"><draw:frame draw:style-name="media" draw:name="1" text:anchor-type="as-char" draw:z-index="1" svg:width="36.935833333333cm" style:rel-width="100%" svg:height="28.310416666667cm" style:rel-height="scale"><draw:image xlink:href="Pictures/5fad9e21c01cc922cafc7432c6a016d9.png" xlink:type="simple" xlink:show="embed" xlink:actuate="onLoad"/></draw:frame></text:p>
      <text:p text:style-name="Horizontal_20_Line"/>
      <text:h text:style-name="Heading_20_2" text:outline-level="2"><text:bookmark-start text:name="__RefHeading___mohlo_by_vas_take_zajimat_3"/><text:bookmark-start text:name="mohlo_by_vas_take_zajimat"/>Mohlo by Vás také zajímat<text:bookmark-end text:name="__RefHeading___mohlo_by_vas_take_zajimat_3"/><text:bookmark-end text:name="mohlo_by_vas_take_zajimat"/></text:h>
      <text:h text:style-name="Heading_20_3" text:outline-level="3"><text:bookmark-start text:name="__RefHeading___prace_s_vysledky_vyhledavani_4"/><text:bookmark-start text:name="prace_s_vysledky_vyhledavani"/>Práce s výsledky vyhledávání<text:bookmark-end text:name="__RefHeading___prace_s_vysledky_vyhledavani_4"/><text:bookmark-end text:name="prace_s_vysledky_vyhledavani"/></text:h>
      <text:list text:style-name="List_20_1" text:continue-numbering="false">
        <text:list-item>
          <text:p text:style-name="List_20_1_Content_First"> <text:a xlink:type="simple" xlink:href="#opac:zuzeni_dotazu_vyhledavani" text:style-name="Local_20_link" text:visited-style-name="Visited_20_Local_20_Link">Zúžení dotazu (u hodně výsledků)</text:a></text:p>
        </text:list-item>
        <text:list-item>
          <text:p text:style-name="List_20_1_Content"> <text:a xlink:type="simple" xlink:href="https://eg-wiki.osvobozena-knihovna.cz/doku.php/opac:zadne_vysledky_vyhledavani" text:style-name="Internet_20_link" text:visited-style-name="Visited_20_Internet_20_Link">Žádné výsledky vyhledávání</text:a></text:p>
        </text:list-item>
        <text:list-item>
          <text:p text:style-name="List_20_1_Content"> <text:a xlink:type="simple" xlink:href="https://eg-wiki.osvobozena-knihovna.cz/doku.php/opac:prace_s_detailnim_zaznamem" text:style-name="Internet_20_link" text:visited-style-name="Visited_20_Internet_20_Link">Detailním záznam, akce s vyhledaným dokumentem</text:a></text:p>
        </text:list-item>
        <text:list-item>
          <text:p text:style-name="List_20_1_Content"> <text:a xlink:type="simple" xlink:href="https://eg-wiki.osvobozena-knihovna.cz/doku.php/opac:dostupnost_pro_vypujcku" text:style-name="Internet_20_link" text:visited-style-name="Visited_20_Internet_20_Link">Dostupnost dokumentu pro výpůjčku</text:a></text:p>
        </text:list-item>
        <text:list-item>
          <text:p text:style-name="List_20_1_Content_Last"> <text:a xlink:type="simple" xlink:href="https://eg-wiki.osvobozena-knihovna.cz/doku.php/opac:kosik" text:style-name="Internet_20_link" text:visited-style-name="Visited_20_Internet_20_Link">Košík (hromadné akce s výsledky)</text:a> </text:p>
        </text:list-item>
      </text:list>
      <text:h text:style-name="Heading_20_3" text:outline-level="3"><text:bookmark-start text:name="__RefHeading___vyhledavani_v_katalogu_5"/><text:bookmark-start text:name="vyhledavani_v_katalogu"/>Vyhledávání v katalogu<text:bookmark-end text:name="__RefHeading___vyhledavani_v_katalogu_5"/><text:bookmark-end text:name="vyhledavani_v_katalogu"/></text:h>
      <text:list text:style-name="List_20_1" text:continue-numbering="false">
        <text:list-item>
          <text:p text:style-name="List_20_1_Content_First"> <text:a xlink:type="simple" xlink:href="https://eg-wiki.osvobozena-knihovna.cz/doku.php/opac:zakladni_vyhledavani" text:style-name="Internet_20_link" text:visited-style-name="Visited_20_Internet_20_Link">Základní vyhledávání</text:a></text:p>
        </text:list-item>
        <text:list-item>
          <text:p text:style-name="List_20_1_Content"> <text:a xlink:type="simple" xlink:href="https://eg-wiki.osvobozena-knihovna.cz/doku.php/opac:pokrocile_vyhledavani" text:style-name="Internet_20_link" text:visited-style-name="Visited_20_Internet_20_Link">Pokročilé vyhledávání</text:a></text:p>
        </text:list-item>
        <text:list-item>
          <text:p text:style-name="List_20_1_Content"> <text:a xlink:type="simple" xlink:href="https://eg-wiki.osvobozena-knihovna.cz/doku.php/opac:filtry_pro_vyhledavani" text:style-name="Internet_20_link" text:visited-style-name="Visited_20_Internet_20_Link"> Filtry pro vyhledávání</text:a></text:p>
        </text:list-item>
        <text:list-item>
          <text:p text:style-name="List_20_1_Content"> <text:a xlink:type="simple" xlink:href="https://eg-wiki.osvobozena-knihovna.cz/doku.php/opac:booleovske_operatory" text:style-name="Internet_20_link" text:visited-style-name="Visited_20_Internet_20_Link">Operátory "A", "NEBO", "NE"</text:a></text:p>
        </text:list-item>
        <text:list-item>
          <text:p text:style-name="List_20_1_Content"> <text:a xlink:type="simple" xlink:href="https://eg-wiki.osvobozena-knihovna.cz/doku.php/opac:numericke_vyhledavani" text:style-name="Internet_20_link" text:visited-style-name="Visited_20_Internet_20_Link">Vyhledávání podle identifikátorů (ISBN, ISSN...)</text:a></text:p>
        </text:list-item>
        <text:list-item>
          <text:p text:style-name="List_20_1_Content"> <text:a xlink:type="simple" xlink:href="https://eg-wiki.osvobozena-knihovna.cz/doku.php/opac:vyhledavaci_zkratky" text:style-name="Internet_20_link" text:visited-style-name="Visited_20_Internet_20_Link">Vyhledávací zkratky</text:a></text:p>
        </text:list-item>
        <text:list-item>
          <text:p text:style-name="List_20_1_Content_Last"> <text:a xlink:type="simple" xlink:href="https://eg-wiki.osvobozena-knihovna.cz/doku.php/opac:expertni_vyhledavani" text:style-name="Internet_20_link" text:visited-style-name="Visited_20_Internet_20_Link">Expertní vyhledávání</text:a>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zuzeni_dotazu_vyhledavani</dc:title>
  </office:meta>
</office:document-meta>
</file>