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96d75b5d20fae0c10012210a6e4df4.png"/>
  <manifest:file-entry manifest:media-type="image/png" manifest:full-path="Pictures/8aae5e768c914927f0fbfc4c3908e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mena_prihlasovaciho_jmena"/><text:bookmark-start text:name="__RefHeading___zmena_uzivatelskeho_jmena_1"/><text:bookmark-start text:name="zmena_uzivatelskeho_jmena"/>Změna Uživatelského jména<text:bookmark-end text:name="__RefHeading___zmena_uzivatelskeho_jmena_1"/><text:bookmark-end text:name="zmena_uzivatelskeho_jmen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pozorňujeme, že změna přihlašovacího jména může být zakázaná v závislosti na nastaveních konkrétní knihovny. V případě nejasností nebo problémů se obraťe na pracovníky své knihovny. </text:p></table:table-cell></table:table-row></table:table></draw:text-box></draw:frame></text:p>
      <text:h text:style-name="Heading_20_2" text:outline-level="2"><text:bookmark-start text:name="__RefHeading___postup_pri_zmene_uzivatelskeho_jmena_2"/><text:bookmark-start text:name="postup_pri_zmene_uzivatelskeho_jmena"/>Postup při změně uživatelského jména<text:bookmark-end text:name="__RefHeading___postup_pri_zmene_uzivatelskeho_jmena_2"/><text:bookmark-end text:name="postup_pri_zmene_uzivatelskeho_jmena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Osobní údaje“</text:span></text:span>  <text:line-break/><text:line-break/><draw:frame draw:style-name="media" draw:name="0" text:anchor-type="as-char" draw:z-index="0" svg:width="17.832916666667cm" style:rel-width="100%" svg:height="11.615208333333cm" style:rel-height="scale"><draw:image xlink:href="Pictures/a496d75b5d20fae0c10012210a6e4df4.png" xlink:type="simple" xlink:show="embed" xlink:actuate="onLoad"/></draw:frame><text:line-break/><text:line-break/></text:p>
        </text:list-item>
        <text:list-item>
          <text:p text:style-name="Numbering_20_1_Content"> Na řádku <text:span text:style-name="Emphasis"><text:span text:style-name="Strong_20_Emphasis">„Uživatelské jméno“</text:span></text:span> klikněte na odkaz <text:span text:style-name="Emphasis"><text:span text:style-name="Strong_20_Emphasis">„Změnit“</text:span></text:span>. Zobrazí se formulář pro změnu uživatelského jména (viz obrázek níže) <text:line-break/><text:line-break/><draw:frame draw:style-name="media" draw:name="1" text:anchor-type="as-char" draw:z-index="1" svg:width="22.992291666667cm" style:rel-width="100%" svg:height="9.1016666666667cm" style:rel-height="scale"><draw:image xlink:href="Pictures/8aae5e768c914927f0fbfc4c3908e9f6.png" xlink:type="simple" xlink:show="embed" xlink:actuate="onLoad"/></draw:frame> <text:line-break/><text:line-break/><text:line-break/></text:p>
        </text:list-item>
        <text:list-item>
          <text:p text:style-name="Numbering_20_1_Content"> Kvůli zabezpečení účtu zadejte do pole <text:span text:style-name="Emphasis"><text:span text:style-name="Strong_20_Emphasis">„Současné heslo“</text:span></text:span> aktkuálně platné heslo k vašemu čtenářskému účtu</text:p>
        </text:list-item>
        <text:list-item>
          <text:p text:style-name="Numbering_20_1_Content"> V poli <text:span text:style-name="Emphasis"><text:span text:style-name="Strong_20_Emphasis">„Nové uživatelské jméno“</text:span></text:span> zadejte požadované nové jméno.</text:p>
        </text:list-item>
        <text:list-item>
          <text:p text:style-name="Numbering_20_1_Content_Last"> Poté klikněte na tlačítko <text:span text:style-name="Emphasis"><text:span text:style-name="Strong_20_Emphasis">„Uložit změny“</text:span></text:span>.  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živatelské jméno <text:span text:style-name="Strong_20_Emphasis">NESMÍ začínat číslicemi ani obsahovat mezeru</text:span>.
Z praktických důvodů také NEDOPORUČUJEME používat znaky s diakritikou (s háčky a čárkami). </text:p></table:table-cell></table:table-row></table:table></draw:text-box></draw:frame></text:p>
      <text:p text:style-name="Text_20_body"><text:line-break/><text:line-break/></text:p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h text:style-name="Heading_20_3" text:outline-level="3"><text:bookmark-start text:name="__RefHeading___prihlaseni_a_osobni_udaje_4"/><text:bookmark-start text:name="prihlaseni_a_osobni_udaje"/>Přihlášení a osobní údaje<text:bookmark-end text:name="__RefHeading___prihlaseni_a_osobni_udaje_4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#opac:zmena_prihlasovaciho_jmena" text:style-name="Local_20_link" text:visited-style-name="Visited_20_Local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5"/><text:bookmark-start text:name="nastaveni_ctenarskeho_konta_vypujcky_rezervace"/>Nastavení čtenářského konta, výpůjčky, rezervace...<text:bookmark-end text:name="__RefHeading___nastaveni_ctenarskeho_konta_vypujcky_rezervace_5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mena_prihlasovaciho_jmena</dc:title>
  </office:meta>
</office:document-meta>
</file>