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b05efcb77f732befb65dd09e92f2bf4.png"/>
  <manifest:file-entry manifest:media-type="image/png" manifest:full-path="Pictures/603a27a82994264944382711b2e0b0be.png"/>
  <manifest:file-entry manifest:media-type="image/png" manifest:full-path="Pictures/ef3e0e9da9350be0efae298918aaf6da.png"/>
  <manifest:file-entry manifest:media-type="image/png" manifest:full-path="Pictures/13b134589643d42882820f5197108543.png"/>
  <manifest:file-entry manifest:media-type="image/png" manifest:full-path="Pictures/6e5fafa7f27c4e05b1584cc7f4048019.png"/>
  <manifest:file-entry manifest:media-type="image/png" manifest:full-path="Pictures/6436a810bb5bc9ff2a99cf8ff10c094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zmena_osobnich_udaju"/><text:bookmark-start text:name="__RefHeading___zmena_osobnich_udaju_1"/><text:bookmark-start text:name="zmena_osobnich_udaju"/>Změna osobních údajů<text:bookmark-end text:name="__RefHeading___zmena_osobnich_udaju_1"/><text:bookmark-end text:name="zmena_osobnich_udaju"/></text:h>
      <text:list text:style-name="Numbering_20_1" text:continue-numbering="false">
        <text:list-item>
          <text:p text:style-name="Numbering_20_1_Content_First"> Změnu osobních údajů provedete v sekci <text:span text:style-name="Strong_20_Emphasis">Osobní údaje a nastavení</text:span> kliknutím na dané tlačítko. </text:p>
        </text:list-item>
        <text:list-item>
          <text:p text:style-name="Numbering_20_1_Content_Last"> Poté se vám zobrazí záložka <text:span text:style-name="Emphasis"><text:span text:style-name="Strong_20_Emphasis">Osobní údaje</text:span></text:span>, kde naleznete seznam všech informací o Vás, které má knihovna v evidenci.</text:p>
        </text:list-item>
      </text:list>
      <text:p text:style-name="Text_20_body"><draw:frame draw:style-name="media" draw:name="0" text:anchor-type="as-char" draw:z-index="0" svg:width="21.166666666667cm" style:rel-width="100%" svg:height="9.1954822954823cm" style:rel-height="scale"><draw:image xlink:href="Pictures/2b05efcb77f732befb65dd09e92f2bf4.png" xlink:type="simple" xlink:show="embed" xlink:actuate="onLoad"/></draw:frame></text:p>
      <text:h text:style-name="Heading_20_2" text:outline-level="2"><text:bookmark-start text:name="__RefHeading___zmena_adresy_2"/><text:bookmark-start text:name="zmena_adresy"/>Změna adresy<text:bookmark-end text:name="__RefHeading___zmena_adresy_2"/><text:bookmark-end text:name="zmena_adresy"/></text:h>
      <text:p text:style-name="Text_20_body"><text:span text:style-name="Strong_20_Emphasis">1)</text:span> Jednotlivé údaje změníte kliknutím na odkaz <text:span text:style-name="Emphasis"><text:span text:style-name="Strong_20_Emphasis">Upravit adresu</text:span></text:span>, viz. obrázek.</text:p>
      <text:p text:style-name="Text_20_body"><draw:frame draw:style-name="media" draw:name="1" text:anchor-type="as-char" draw:z-index="1" svg:width="21.166666666667cm" style:rel-width="100%" svg:height="6.9823325920435cm" style:rel-height="scale"><draw:image xlink:href="Pictures/603a27a82994264944382711b2e0b0be.png" xlink:type="simple" xlink:show="embed" xlink:actuate="onLoad"/></draw:frame></text:p>
      <text:p text:style-name="Text_20_body"><text:span text:style-name="Strong_20_Emphasis">2)</text:span> Následně se objeví <text:span text:style-name="Strong_20_Emphasis"> prázdné kolonky</text:span>, do kterých <text:span text:style-name="Strong_20_Emphasis">vepíšete nové informace</text:span> a potvrdíte tlačítkem <text:span text:style-name="Emphasis"><text:span text:style-name="Strong_20_Emphasis">Uložit změny</text:span></text:span>.</text:p>
      <text:p text:style-name="Text_20_body"><draw:frame draw:style-name="media" draw:name="2" text:anchor-type="as-char" draw:z-index="2" svg:width="21.166666666667cm" style:rel-width="100%" svg:height="7.8412521653056cm" style:rel-height="scale"><draw:image xlink:href="Pictures/ef3e0e9da9350be0efae298918aaf6da.png" xlink:type="simple" xlink:show="embed" xlink:actuate="onLoad"/></draw:frame></text:p>
      <text:h text:style-name="Heading_20_2" text:outline-level="2"><text:bookmark-start text:name="__RefHeading___zmena_prihlasovacich_udaju_3"/><text:bookmark-start text:name="zmena_prihlasovacich_udaju"/>Změna přihlašovacích údajů<text:bookmark-end text:name="__RefHeading___zmena_prihlasovacich_udaju_3"/><text:bookmark-end text:name="zmena_prihlasovacich_udaju"/></text:h>
      <text:list text:style-name="Numbering_20_1" text:continue-numbering="false">
        <text:list-item>
          <text:p text:style-name="Numbering_20_1_Content_First"> Své přihlašovací údaje změníte taktéž v sekci <text:span text:style-name="Strong_20_Emphasis">Osobní údaje a nastavení</text:span>, záložce <text:span text:style-name="Strong_20_Emphasis">Osobní údaje</text:span> </text:p>
        </text:list-item>
        <text:list-item>
          <text:p text:style-name="Numbering_20_1_Content_Last"> Kliknete na odkaz <text:span text:style-name="Emphasis"><text:span text:style-name="Strong_20_Emphasis">Změnit</text:span></text:span>, nacházející ho se vedle daného údaje</text:p>
        </text:list-item>
      </text:list>
      <text:p text:style-name="Text_20_body"><draw:frame draw:style-name="media" draw:name="3" text:anchor-type="as-char" draw:z-index="3" svg:width="21.166666666667cm" style:rel-width="100%" svg:height="10.277365950086cm" style:rel-height="scale"><draw:image xlink:href="Pictures/13b134589643d42882820f5197108543.png" xlink:type="simple" xlink:show="embed" xlink:actuate="onLoad"/></draw:frame></text:p>
      <text:h text:style-name="Heading_20_3" text:outline-level="3"><text:bookmark-start text:name="__RefHeading___zmena_prihlasovaciho_jmena_4"/><text:bookmark-start text:name="zmena_prihlasovaciho_jmena"/>Změna přihlašovacího jména<text:bookmark-end text:name="__RefHeading___zmena_prihlasovaciho_jmena_4"/><text:bookmark-end text:name="zmena_prihlasovaciho_jmena"/></text:h>
      <text:list text:style-name="Numbering_20_1" text:continue-numbering="false">
        <text:list-item>
          <text:p text:style-name="Numbering_20_1_Content_First"> Po kliknutí na tlačítko <text:span text:style-name="Emphasis"><text:span text:style-name="Strong_20_Emphasis">Změnit</text:span></text:span> u <text:span text:style-name="Strong_20_Emphasis">Přihlašovacího jména</text:span> se zobrazí následující tabulka</text:p>
        </text:list-item>
        <text:list-item>
          <text:p text:style-name="Numbering_20_1_Content"> Tam <text:span text:style-name="Strong_20_Emphasis">doplníte</text:span> své <text:span text:style-name="Strong_20_Emphasis">nové přihlašovací jméno</text:span></text:p>
        </text:list-item>
        <text:list-item>
          <text:p text:style-name="Numbering_20_1_Content_Last"> Potvrdíte tlačítkem <text:span text:style-name="Emphasis"><text:span text:style-name="Strong_20_Emphasis">Potvrdit</text:span></text:span></text:p>
        </text:list-item>
      </text:list>
      <text:p text:style-name="Text_20_body"><draw:frame draw:style-name="media" draw:name="4" text:anchor-type="as-char" draw:z-index="4" svg:width="21.166666666667cm" style:rel-width="100%" svg:height="10.124540778839cm" style:rel-height="scale"><draw:image xlink:href="Pictures/6e5fafa7f27c4e05b1584cc7f4048019.png" xlink:type="simple" xlink:show="embed" xlink:actuate="onLoad"/></draw:frame></text:p>
      <text:h text:style-name="Heading_20_3" text:outline-level="3"><text:bookmark-start text:name="__RefHeading___zmena_hesla_5"/><text:bookmark-start text:name="zmena_hesla"/>Změna hesla<text:bookmark-end text:name="__RefHeading___zmena_hesla_5"/><text:bookmark-end text:name="zmena_hesla"/></text:h>
      <text:list text:style-name="Numbering_20_1" text:continue-numbering="false">
        <text:list-item>
          <text:p text:style-name="Numbering_20_1_Content_First"> Kliknete na tlačítko <text:span text:style-name="Emphasis"><text:span text:style-name="Strong_20_Emphasis">Změnit</text:span></text:span> u <text:span text:style-name="Strong_20_Emphasis">Hesla</text:span></text:p>
        </text:list-item>
        <text:list-item>
          <text:p text:style-name="Numbering_20_1_Content"> Doplňte do tabulky <text:span text:style-name="Strong_20_Emphasis">nejprve</text:span> vaše <text:span text:style-name="Strong_20_Emphasis">stávající heslo</text:span>, <text:span text:style-name="Strong_20_Emphasis">následně</text:span> pak zadejte heslo <text:span text:style-name="Strong_20_Emphasis">nové</text:span></text:p>
        </text:list-item>
        <text:list-item>
          <text:p text:style-name="Numbering_20_1_Content_Last"> Pro úplnou platnost je třeba jej zadat ještě jednou a pak kliknout na tlačítko <text:span text:style-name="Emphasis"><text:span text:style-name="Strong_20_Emphasis">Potvrdit</text:span></text:span>.</text:p>
        </text:list-item>
      </text:list>
      <text:p text:style-name="Text_20_body"><draw:frame draw:style-name="media" draw:name="5" text:anchor-type="as-char" draw:z-index="5" svg:width="21.166666666667cm" style:rel-width="100%" svg:height="10.277365950086cm" style:rel-height="scale"><draw:image xlink:href="Pictures/6436a810bb5bc9ff2a99cf8ff10c094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zmena_osobnich_udaju</dc:title>
  </office:meta>
</office:document-meta>
</file>