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96d75b5d20fae0c10012210a6e4df4.png"/>
  <manifest:file-entry manifest:media-type="image/png" manifest:full-path="Pictures/8eea50011e304e15e9b4feb4413e93c7.png"/>
  <manifest:file-entry manifest:media-type="image/png" manifest:full-path="Pictures/9eb9c4019824c14cc30056f497b4f609.png"/>
  <manifest:file-entry manifest:media-type="image/png" manifest:full-path="Pictures/29d8e6b712cd8221e7b5209ad9b432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zmena_e-mailu"/><text:bookmark-start text:name="__RefHeading___zmena_nebo_kontrola_e-mailove_adresy_1"/><text:bookmark-start text:name="zmena_nebo_kontrola_e-mailove_adresy"/>Změna nebo kontrola e-mailové adresy<text:bookmark-end text:name="__RefHeading___zmena_nebo_kontrola_e-mailove_adresy_1"/><text:bookmark-end text:name="zmena_nebo_kontrola_e-mailove_adresy"/></text:h>
      <text:p text:style-name="Text_20_body">Na e-mailovou adresu uvedenou ve čtenářském kontě jsou zasílána oznámení o blížícím se termínu vrácení, splněných  rezervacích, nevrácených knihách apod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kud máte v čtenářském účtu <text:span text:style-name="Strong_20_Emphasis">chybně uvedenou e-mailovou adresu</text:span> nebo máte plnou e-mailovou schránku, <text:span text:style-name="Strong_20_Emphasis">nemohou vám být doručeny potřebné informace</text:span> týkající se aktuálního stavu vašeho čtenářského konta.</text:p></table:table-cell></table:table-row></table:table></draw:text-box></draw:frame></text:p>
      <text:h text:style-name="Heading_20_2" text:outline-level="2"><text:bookmark-start text:name="__RefHeading___postup_pri_nastaveni_e-mailove_adresy_2"/><text:bookmark-start text:name="postup_pri_nastaveni_e-mailove_adresy"/>Postup při nastavení e-mailové adresy<text:bookmark-end text:name="__RefHeading___postup_pri_nastaveni_e-mailove_adresy_2"/><text:bookmark-end text:name="postup_pri_nastaveni_e-mailove_adresy"/></text:h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Osobní údaje“</text:span></text:span>  <text:line-break/><text:line-break/><draw:frame draw:style-name="media" draw:name="0" text:anchor-type="as-char" draw:z-index="0" svg:width="17.832916666667cm" style:rel-width="100%" svg:height="11.615208333333cm" style:rel-height="scale"><draw:image xlink:href="Pictures/a496d75b5d20fae0c10012210a6e4df4.png" xlink:type="simple" xlink:show="embed" xlink:actuate="onLoad"/></draw:frame><text:line-break/><text:line-break/></text:p>
        </text:list-item>
        <text:list-item>
          <text:p text:style-name="Numbering_20_1_Content"> Na řádku <text:span text:style-name="Emphasis"><text:span text:style-name="Strong_20_Emphasis">„Uživatelské jméno“</text:span></text:span> klikněte na odkaz <text:span text:style-name="Emphasis"><text:span text:style-name="Strong_20_Emphasis">„Změnit“</text:span></text:span>. <text:line-break/><text:line-break/><draw:frame draw:style-name="media" draw:name="1" text:anchor-type="as-char" draw:z-index="1" svg:width="30.7975cm" style:rel-width="100%" svg:height="9.128125cm" style:rel-height="scale"><draw:image xlink:href="Pictures/8eea50011e304e15e9b4feb4413e93c7.png" xlink:type="simple" xlink:show="embed" xlink:actuate="onLoad"/></draw:frame> <text:line-break/>Zobrazí se okno s formulářem pro změnu e-mailu.  <text:line-break/><draw:frame draw:style-name="media" draw:name="2" text:anchor-type="as-char" draw:z-index="2" svg:width="20.505208333333cm" style:rel-width="100%" svg:height="10.265833333333cm" style:rel-height="scale"><draw:image xlink:href="Pictures/9eb9c4019824c14cc30056f497b4f609.png" xlink:type="simple" xlink:show="embed" xlink:actuate="onLoad"/></draw:frame>  <text:line-break/></text:p>
        </text:list-item>
        <text:list-item>
          <text:p text:style-name="Numbering_20_1_Content"> Kvůli zabezpečení účtu zadejte do pole <text:span text:style-name="Emphasis"><text:span text:style-name="Strong_20_Emphasis">„Současné heslo“</text:span></text:span> aktkuálně platné heslo k vašemu čtenářskému účtu</text:p>
        </text:list-item>
        <text:list-item>
          <text:p text:style-name="Numbering_20_1_Content"> V poli <text:span text:style-name="Emphasis"><text:span text:style-name="Strong_20_Emphasis">„Nový e-mail“</text:span></text:span> zadejte platnou e-mailovou adresu. </text:p>
        </text:list-item>
        <text:list-item>
          <text:p text:style-name="Numbering_20_1_Content_Last"> Poté klikněte na tlačítko <text:span text:style-name="Emphasis"><text:span text:style-name="Strong_20_Emphasis">„Uložit změny“</text:span></text:span>.  </text:p>
        </text:list-item>
      </text:list>
      <text:h text:style-name="Heading_20_2" text:outline-level="2"><text:bookmark-start text:name="__RefHeading___kontrola_e-mailove_adresy_3"/><text:bookmark-start text:name="kontrola_e-mailove_adresy"/>Kontrola e-mailové adresy<text:bookmark-end text:name="__RefHeading___kontrola_e-mailove_adresy_3"/><text:bookmark-end text:name="kontrola_e-mailove_adresy"/></text:h>
      <text:p text:style-name="Text_20_body">Pomocí tlačítka <text:span text:style-name="Emphasis"><text:span text:style-name="Strong_20_Emphasis">„Poslat testovací e-mail“</text:span></text:span> můžete  v sekci <text:span text:style-name="Emphasis"><text:span text:style-name="Strong_20_Emphasis">Předvolby → Osobní údaje</text:span></text:span> ve vašem účtu kdykoliv odeslat testovací e-mail a ověřit, zda je vaše e-mailová adresa správně nastavena. <text:line-break/><text:line-break/>
<draw:frame draw:style-name="media" draw:name="3" text:anchor-type="as-char" draw:z-index="3" svg:width="21.801666666667cm" style:rel-width="100%" svg:height="3.5189583333333cm" style:rel-height="scale"><draw:image xlink:href="Pictures/29d8e6b712cd8221e7b5209ad9b43205.png" xlink:type="simple" xlink:show="embed" xlink:actuate="onLoad"/></draw:frame></text:p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#opac:zmena_e-mailu" text:style-name="Local_20_link" text:visited-style-name="Visited_20_Local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zmena_e-mailu</dc:title>
  </office:meta>
</office:document-meta>
</file>