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96d75b5d20fae0c10012210a6e4df4.png"/>
  <manifest:file-entry manifest:media-type="image/png" manifest:full-path="Pictures/1e587bebd77e9f3e1284e391f17edc56.png"/>
  <manifest:file-entry manifest:media-type="image/png" manifest:full-path="Pictures/8a00f29f46596c7191f99a7b7bc1a9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zmena_adresy"/><text:bookmark-start text:name="__RefHeading___zmena_trvale_nebo_kontaktni_adresy_1"/><text:bookmark-start text:name="zmena_trvale_nebo_kontaktni_adresy"/>Změna trvalé nebo kontaktní adresy<text:bookmark-end text:name="__RefHeading___zmena_trvale_nebo_kontaktni_adresy_1"/><text:bookmark-end text:name="zmena_trvale_nebo_kontaktni_adresy"/></text:h>
      <text:p text:style-name="Text_20_body">Ve čtenářském účtu je možné změnit kontaktní nebo trvalou adresu. Změněná adresa  je uložena jako nevyřízená - ve čtenářském účtu se adresa změní, až když ji při návštěvě knihovny potvrdí knihovník. 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Upozorňujeme, že změna adresy ve čtenářském účtu v katalogu může být zakázaná v závislosti na nastaveních konkrétní knihovny. V případě nejasností nebo problémů se obraťte na pracovníky své knihovny. </text:p></table:table-cell></table:table-row></table:table></draw:text-box></draw:frame></text:p>
      <text:h text:style-name="Heading_20_2" text:outline-level="2"><text:bookmark-start text:name="__RefHeading___zadani_nove_adresy_2"/><text:bookmark-start text:name="zadani_nove_adresy"/>Zadání nové adresy<text:bookmark-end text:name="__RefHeading___zadani_nove_adresy_2"/><text:bookmark-end text:name="zadani_nove_adresy"/></text:h>
      <text:list text:style-name="Numbering_20_1" text:continue-numbering="false">
        <text:list-item>
          <text:p text:style-name="Numbering_20_1_Content_First"> V online katalogu klikněte na tlačítko <text:span text:style-name="Emphasis"><text:span text:style-name="Strong_20_Emphasis">„Můj účet“</text:span></text:span> v pravém horním rohu obrazovky a vyplňte přihlašovací údaje.</text:p>
        </text:list-item>
        <text:list-item>
          <text:p text:style-name="Numbering_20_1_Content"> V přehledu Vašeho účtu klikněte  na záložku <text:span text:style-name="Emphasis"><text:span text:style-name="Strong_20_Emphasis">„Předvolby“</text:span></text:span>. </text:p>
        </text:list-item>
        <text:list-item>
          <text:p text:style-name="Numbering_20_1_Content"> Z rozbalené nabídky zvolte položku <text:span text:style-name="Emphasis"><text:span text:style-name="Strong_20_Emphasis">„Osobní údaje“</text:span></text:span>  <text:line-break/><text:line-break/><draw:frame draw:style-name="media" draw:name="0" text:anchor-type="as-char" draw:z-index="0" svg:width="17.832916666667cm" style:rel-width="100%" svg:height="11.615208333333cm" style:rel-height="scale"><draw:image xlink:href="Pictures/a496d75b5d20fae0c10012210a6e4df4.png" xlink:type="simple" xlink:show="embed" xlink:actuate="onLoad"/></draw:frame> <text:line-break/><text:line-break/></text:p>
        </text:list-item>
        <text:list-item>
          <text:p text:style-name="Numbering_20_1_Content"> Údaj o adresách se nacházejí v dolní části stránky v sekci <text:span text:style-name="Emphasis"><text:span text:style-name="Strong_20_Emphasis">Adresy</text:span></text:span>.  Ve vašem čtenářském účtu by měla být minimálně jedna adresa, pokud jste však při registraci zadali více adres, zobrazí se zde všechny. </text:p>
        </text:list-item>
        <text:list-item>
          <text:p text:style-name="Numbering_20_1_Content"> Vyberte adresu, kterou chcete změnit a pod ní klikněte na odkaz <text:span text:style-name="Emphasis"><text:span text:style-name="Strong_20_Emphasis">„Upravit adresu“</text:span></text:span>.  <text:line-break/><draw:frame draw:style-name="media" draw:name="1" text:anchor-type="as-char" draw:z-index="1" svg:width="27.516666666667cm" style:rel-width="100%" svg:height="15.954375cm" style:rel-height="scale"><draw:image xlink:href="Pictures/1e587bebd77e9f3e1284e391f17edc56.png" xlink:type="simple" xlink:show="embed" xlink:actuate="onLoad"/></draw:frame> <text:line-break/></text:p>
        </text:list-item>
        <text:list-item>
          <text:p text:style-name="Numbering_20_1_Content">  Poté se znovu posuňte na spodní část stránky, kde se u vybrané adresy zobrazuje zvýrazněný formulář pro zadání změn <text:line-break/><text:line-break/><draw:frame draw:style-name="media" draw:name="2" text:anchor-type="as-char" draw:z-index="2" svg:width="22.595416666667cm" style:rel-width="100%" svg:height="20.372916666667cm" style:rel-height="scale"><draw:image xlink:href="Pictures/8a00f29f46596c7191f99a7b7bc1a9b2.png" xlink:type="simple" xlink:show="embed" xlink:actuate="onLoad"/></draw:frame> <text:line-break/><text:line-break/></text:p>
        </text:list-item>
        <text:list-item>
          <text:p text:style-name="Numbering_20_1_Content"> Změňte potřebné údaje.</text:p>
        </text:list-item>
        <text:list-item>
          <text:p text:style-name="Numbering_20_1_Content_Last"> Provedené změny potvrďte tlačítkem <text:span text:style-name="Emphasis"><text:span text:style-name="Strong_20_Emphasis">„Uložit změny“</text:span></text:span>. <text:line-break/></text:p>
        </text:list-item>
      </text:list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Pozor: Adresa je uložena jako „nevyřízená“ a je platná teprve po potvrzení personálem knihovny.</text:span> Proto doporučujeme, abyste při návštěvě knihovny upozornili na zadání nové adresy.</text:p></table:table-cell></table:table-row></table:table></draw:text-box></draw:frame></text:p>
      <text:h text:style-name="Heading_20_2" text:outline-level="2"><text:bookmark-start text:name="__RefHeading___zruseni_nepotvrzene_adresy_3"/><text:bookmark-start text:name="zruseni_nepotvrzene_adresy"/>Zrušení nepotvrzené adresy<text:bookmark-end text:name="__RefHeading___zruseni_nepotvrzene_adresy_3"/><text:bookmark-end text:name="zruseni_nepotvrzene_adresy"/></text:h>
      <text:p text:style-name="Text_20_body">Novou adresu, která dosud nebyla potvrzena personálem knihovny,  můžete kdykoli zrušit kliknutím na odkaz <text:span text:style-name="Emphasis"><text:span text:style-name="Strong_20_Emphasis">„Zrušit nevyřízenou adresu“</text:span></text:span>.</text:p>
      <text:p text:style-name="Horizontal_20_Line"/>
      <text:h text:style-name="Heading_20_2" text:outline-level="2"><text:bookmark-start text:name="__RefHeading___mohlo_by_vas_take_zajimat_4"/><text:bookmark-start text:name="mohlo_by_vas_take_zajimat"/>Mohlo by Vás také zajímat<text:bookmark-end text:name="__RefHeading___mohlo_by_vas_take_zajimat_4"/><text:bookmark-end text:name="mohlo_by_vas_take_zajimat"/></text:h>
      <text:h text:style-name="Heading_20_3" text:outline-level="3"><text:bookmark-start text:name="__RefHeading___prihlaseni_a_osobni_udaje_5"/><text:bookmark-start text:name="prihlaseni_a_osobni_udaje"/>Přihlášení a osobní údaje<text:bookmark-end text:name="__RefHeading___prihlaseni_a_osobni_udaje_5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#opac:zmena_adresy" text:style-name="Local_20_link" text:visited-style-name="Visited_20_Local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3" text:outline-level="3"><text:bookmark-start text:name="__RefHeading___nastaveni_ctenarskeho_konta_vypujcky_rezervace_6"/><text:bookmark-start text:name="nastaveni_ctenarskeho_konta_vypujcky_rezervace"/>Nastavení čtenářského konta, výpůjčky, rezervace...<text:bookmark-end text:name="__RefHeading___nastaveni_ctenarskeho_konta_vypujcky_rezervace_6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zmena_adresy</dc:title>
  </office:meta>
</office:document-meta>
</file>