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3661cdabc919672a6beb56225fb0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zasilani_vypisu"/><text:bookmark-start text:name="__RefHeading___zasilani_vypisu_e-mailem_1"/><text:bookmark-start text:name="zasilani_vypisu_e-mailem"/>Zasílání výpisu e-mailem<text:bookmark-end text:name="__RefHeading___zasilani_vypisu_e-mailem_1"/><text:bookmark-end text:name="zasilani_vypisu_e-mailem"/></text:h>
      <text:p text:style-name="Text_20_body">Informace o knihách, které jste si vypůjčili Vám mohou být zasílány prostřednictvím e-mailu.
Tuto službu je však nutné si nastavit ve svém čtenářském kontě - viz následující postup a obrázek níže.</text:p>
      <text:list text:style-name="Numbering_20_1" text:continue-numbering="false">
        <text:list-item>
          <text:p text:style-name="Numbering_20_1_Content_First"> Přihlaste se do svého konta</text:p>
        </text:list-item>
        <text:list-item>
          <text:p text:style-name="Numbering_20_1_Content"> Klikněte na záložku <text:span text:style-name="Emphasis">„Osobní údaje a nastavení“</text:span> </text:p>
        </text:list-item>
        <text:list-item>
          <text:p text:style-name="Numbering_20_1_Content"> Klikněte na podzáložku <text:span text:style-name="Emphasis">„Upozornění“</text:span></text:p>
        </text:list-item>
        <text:list-item>
          <text:p text:style-name="Numbering_20_1_Content"> Zatrhněte možnost <text:span text:style-name="Emphasis">„Používat standardně e-mailový výpis výpůjček“</text:span></text:p>
        </text:list-item>
        <text:list-item>
          <text:p text:style-name="Numbering_20_1_Content_Last"> Potvrďte tlačítkem „Uložit“</text:p>
        </text:list-item>
      </text:list>
      <text:p text:style-name="Text_20_body">Nyní Vám bude automaticky odesílán seznam vypůjčených knih na Vaši e-mailovou adresu.</text:p>
      <text:p text:style-name="Text_20_body"><draw:frame draw:style-name="media" draw:name="0" text:anchor-type="as-char" draw:z-index="0" svg:width="18.520833333333cm" style:rel-width="100%" svg:height="10.020865310821cm" style:rel-height="scale"><draw:image xlink:href="Pictures/623661cdabc919672a6beb56225fb02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zasilani_vypisu</dc:title>
  </office:meta>
</office:document-meta>
</file>