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7045263aad4e707f49f017c1d456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zakladni_vyhledavani"/><text:bookmark-start text:name="__RefHeading___zakladni_vyhledavani_1"/><text:bookmark-start text:name="zakladni_vyhledavani"/>Základní vyhledávání<text:bookmark-end text:name="__RefHeading___zakladni_vyhledavani_1"/><text:bookmark-end text:name="zakladni_vyhledavani"/></text:h>
      <text:p text:style-name="Text_20_body">Katalog při vyhledávání nerozlišuje malá a velká písmena a nebere ohled na diakritiku, takže stejné výsledky dostane při zadání termínu v různých variantách, např.</text:p>
      <text:list text:style-name="List_20_1" text:continue-numbering="false">
        <text:list-item>
          <text:p text:style-name="List_20_1_Content_First"> „československá psychologie“, </text:p>
        </text:list-item>
        <text:list-item>
          <text:p text:style-name="List_20_1_Content"> „Československá psychologie“,   </text:p>
        </text:list-item>
        <text:list-item>
          <text:p text:style-name="List_20_1_Content"> „ceskoslovenska psychologie“, </text:p>
        </text:list-item>
        <text:list-item>
          <text:p text:style-name="List_20_1_Content_Last"> „Ceskoslovenska psychologie“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ři vyhledávání v katalozích knihoven se obvykle prohledávají pouze popisné údaje o dokumentu jako je název, autor, předmětová hesla anotace apod., neprohledávají se ale texty dokumentů (tím se vyhledávání v katalozích knihoven liší od vyhledávání na internetu).</text:p></table:table-cell></table:table-row></table:table></draw:text-box></draw:frame></text:p>
      <text:h text:style-name="Heading_20_2" text:outline-level="2"><text:bookmark-start text:name="__RefHeading___zadani_jednoducheho_dotazu_2"/><text:bookmark-start text:name="zadani_jednoducheho_dotazu"/>Zadání jednoduchého dotazu<text:bookmark-end text:name="__RefHeading___zadani_jednoducheho_dotazu_2"/><text:bookmark-end text:name="zadani_jednoducheho_dotazu"/></text:h>
      <text:list text:style-name="Numbering_20_1" text:continue-numbering="false">
        <text:list-item>
          <text:p text:style-name="Numbering_20_1_Content_First"> Do vyhledávacího pole na vstupní stránce katalogu zadejte termín nebo frázi, kterou chcete vyhledat, např. „československá psychologie“.</text:p>
        </text:list-item>
        <text:list-item>
          <text:p text:style-name="Numbering_20_1_Content_Last"> Stiskněte klávesu <text:span text:style-name="Emphasis"><text:span text:style-name="Strong_20_Emphasis">„Enter“</text:span></text:span> nebo potvrďte tlačítkem <text:span text:style-name="Emphasis"><text:span text:style-name="Strong_20_Emphasis">„Hledat“</text:span></text:span>. <text:line-break/></text:p>
        </text:list-item>
      </text:list>
      <text:h text:style-name="Heading_20_2" text:outline-level="2"><text:bookmark-start text:name="__RefHeading___zpresneni_jednoducheho_dotazu_pomoci_vyhledavacich_poli_3"/><text:bookmark-start text:name="zpresneni_jednoducheho_dotazu_pomoci_vyhledavacich_poli"/>Zpřesnění jednoduchého dotazu pomocí vyhledávácích polí<text:bookmark-end text:name="__RefHeading___zpresneni_jednoducheho_dotazu_pomoci_vyhledavacich_poli_3"/><text:bookmark-end text:name="zpresneni_jednoducheho_dotazu_pomoci_vyhledavacich_poli"/></text:h>
      <text:p text:style-name="Text_20_body">Základní vyhledávání můžete zpřesnit výběrem <text:span text:style-name="Strong_20_Emphasis">typu údajů</text:span>, které chcete prohledávat: <text:line-break/><draw:frame draw:style-name="media" draw:name="0" text:anchor-type="as-char" draw:z-index="0" svg:width="39.0525cm" style:rel-width="100%" svg:height="8.493125cm" style:rel-height="scale"><draw:image xlink:href="Pictures/ef7045263aad4e707f49f017c1d456da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Klíčová slova</text:span> (přednastavená hodnota): katalog vyhledávání ve všech popisných údajích (bez ohledu na to, zda jde o název, autora, předmětové heslo, anotaci apod.)</text:p>
        </text:list-item>
        <text:list-item>
          <text:p text:style-name="List_20_1_Content"> <text:span text:style-name="Strong_20_Emphasis">Název</text:span>: katalog vyhledává pouze v názvech dokumentů.</text:p>
        </text:list-item>
        <text:list-item>
          <text:p text:style-name="List_20_1_Content"> <text:span text:style-name="Strong_20_Emphasis">Název časopisu</text:span>: katalog vyhledává pouze v názvech časopisů. Hodí se to třeba, když vyhledávacím termínem je název časopisu a přitom jde o termín, který se v katalogu vyskytuje hodně často, takže by jinak  bylo obtížné ve výsledcích najít právě jen časopis, který hledáte (například pokud v odborné knihovně zaměřené na sociální problematiku hledáte časopis „Sociální práce“).</text:p>
        </text:list-item>
        <text:list-item>
          <text:p text:style-name="List_20_1_Content"> <text:span text:style-name="Strong_20_Emphasis">Autor</text:span>: ktalog vyhledává v údajích o autorech</text:p>
        </text:list-item>
        <text:list-item>
          <text:p text:style-name="List_20_1_Content"> <text:span text:style-name="Strong_20_Emphasis">Předmět</text:span>: katalog vyhledávám v předmětových heslech (předmětová hesla jsou termíny, které vytvářejí knihovníci a které  popisující témata, o nichž dokumenty pojednávají).</text:p>
        </text:list-item>
        <text:list-item>
          <text:p text:style-name="List_20_1_Content_Last"> <text:span text:style-name="Strong_20_Emphasis">Edice</text:span> (řada děl vydávaná jedním nakladatelem, které mají společné témat, autora apod.)</text:p>
        </text:list-item>
      </text:list>
      <text:h text:style-name="Heading_20_2" text:outline-level="2"><text:bookmark-start text:name="__RefHeading___zpresneni_formulace_dotazu_4"/><text:bookmark-start text:name="zpresneni_formulace_dotazu"/>Zpřesnění formulace dotazu<text:bookmark-end text:name="__RefHeading___zpresneni_formulace_dotazu_4"/><text:bookmark-end text:name="zpresneni_formulace_dotazu"/></text:h>
      <text:list text:style-name="List_20_1" text:continue-numbering="false">
        <text:list-item>
          <text:p text:style-name="List_20_1_Content_First"> <text:span text:style-name="Strong_20_Emphasis">Uvozovky</text:span>. Pro vyhledávání přesného názvu, <text:span text:style-name="Strong_20_Emphasis">fráze</text:span> či slovního spojení použijte uvozovky z obou stran. <text:line-break/>Např. dotaz „sociální práce“ vyhledá výsledky, kde se termín vyskytuje pouze v zadaném tvaru (a do výsledků se nedostanou dokumenty, kde se vyskytují obě zadaná slova, ale nejsou nutně vedle sebe - jako třeba kniha s názvem <text:span text:style-name="Emphasis">Sociální</text:span> kontexty dětské <text:span text:style-name="Emphasis">práce</text:span>).</text:p>
        </text:list-item>
        <text:list-item>
          <text:p text:style-name="List_20_1_Content_Last"> <text:span text:style-name="Strong_20_Emphasis">Pravostranné krácení</text:span>. Pro vyhledávání jednoho <text:span text:style-name="Strong_20_Emphasis">termínu v různých tvarech</text:span> je možné použít pravostranného krácení termínů  pomocí hvězdičky. Ta nahradí libovolný počet znaků. <text:line-break/>Například dotaz <text:span text:style-name="Emphasis">sociáln*</text:span> vyhledá výsledky, kde se vyskytuje termín <text:span text:style-name="Emphasis">sociální</text:span>, <text:span text:style-name="Emphasis">sociálních</text:span>, <text:span text:style-name="Emphasis">sociálnímu</text:span> atd. </text:p>
        </text:list-item>
      </text:list>
      <text:p text:style-name="Text_20_body">Pro vyhledávání můžete využít také <text:a xlink:type="simple" xlink:href="https://eg-wiki.osvobozena-knihovna.cz/doku.php/opac:vyhledavaci_zkratky" text:style-name="Internet_20_link" text:visited-style-name="Visited_20_Internet_20_Link">vyhledávací zkratky</text:a> a <text:a xlink:type="simple" xlink:href="https://eg-wiki.osvobozena-knihovna.cz/doku.php/opac:booleovske_operatory" text:style-name="Internet_20_link" text:visited-style-name="Visited_20_Internet_20_Link">Booleovské operátory</text:a>.
<text:line-break/><text:line-break/></text:p>
      <text:p text:style-name="Horizontal_20_Line"/>
      <text:h text:style-name="Heading_20_2" text:outline-level="2"><text:bookmark-start text:name="__RefHeading___mohlo_by_vas_take_zajimat_5"/><text:bookmark-start text:name="mohlo_by_vas_take_zajimat"/>Mohlo by Vás také zajímat<text:bookmark-end text:name="__RefHeading___mohlo_by_vas_take_zajimat_5"/><text:bookmark-end text:name="mohlo_by_vas_take_zajimat"/></text:h>
      <text:h text:style-name="Heading_20_3" text:outline-level="3"><text:bookmark-start text:name="__RefHeading___prochazeni_katalogu_6"/><text:bookmark-start text:name="prochazeni_katalogu"/>Procházení katalogu<text:bookmark-end text:name="__RefHeading___prochazeni_katalogu_6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 podle názvů, autorů a témat</text:a></text:p>
        </text:list-item>
        <text:list-item>
          <text:p text:style-name="List_20_1_Content_Last"> <text:a xlink:type="simple" xlink:href="https://eg-wiki.osvobozena-knihovna.cz/doku.php/opac:prohlizeni_regalu" text:style-name="Internet_20_link" text:visited-style-name="Visited_20_Internet_20_Link">Virtuální "prohlížení regálů"</text:a></text:p>
        </text:list-item>
      </text:list>
      <text:h text:style-name="Heading_20_3" text:outline-level="3"><text:bookmark-start text:name="__RefHeading___vyhledavani_v_katalogu_7"/><text:bookmark-start text:name="vyhledavani_v_katalogu"/>Vyhledávání v katalogu<text:bookmark-end text:name="__RefHeading___vyhledavani_v_katalogu_7"/><text:bookmark-end text:name="vyhledavani_v_katalogu"/></text:h>
      <text:list text:style-name="List_20_1" text:continue-numbering="false">
        <text:list-item>
          <text:p text:style-name="List_20_1_Content_First"> <text:a xlink:type="simple" xlink:href="#opac:zakladni_vyhledavani" text:style-name="Local_20_link" text:visited-style-name="Visited_20_Local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zakladni_vyhledavani</dc:title>
  </office:meta>
</office:document-meta>
</file>