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db24235b0d7655c53183acb68b3a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zadne_vysledky_vyhledavani"/><text:bookmark-start text:name="__RefHeading___zadne_vysledky_vyhledavani_1"/><text:bookmark-start text:name="zadne_vysledky_vyhledavani"/>Žádné výsledky vyhledávání?<text:bookmark-end text:name="__RefHeading___zadne_vysledky_vyhledavani_1"/><text:bookmark-end text:name="zadne_vysledky_vyhledavani"/></text:h>
      <text:p text:style-name="Text_20_body">Pokud zadanému dotazu neodpovídají žádné výsledky, zobrazí se informace o tom, že pro dotaz nebyly nalezeny žádné záznamy. 
<draw:frame draw:style-name="media" draw:name="0" text:anchor-type="as-char" draw:z-index="0" svg:width="47.386875cm" style:rel-width="100%" svg:height="21.722291666667cm" style:rel-height="scale"><draw:image xlink:href="Pictures/cedb24235b0d7655c53183acb68b3a52.png" xlink:type="simple" xlink:show="embed" xlink:actuate="onLoad"/></draw:frame></text:p>
      <text:h text:style-name="Heading_20_2" text:outline-level="2"><text:bookmark-start text:name="__RefHeading___mozne_duvody_nulovych_vysledku_2"/><text:bookmark-start text:name="mozne_duvody_nulovych_vysledku"/>Možné důvody nulových výsledků<text:bookmark-end text:name="__RefHeading___mozne_duvody_nulovych_vysledku_2"/><text:bookmark-end text:name="mozne_duvody_nulovych_vysledku"/></text:h>
      <text:list text:style-name="List_20_1" text:continue-numbering="false">
        <text:list-item>
          <text:p text:style-name="List_20_1_Content_First"> Máte v dotazu <text:span text:style-name="Strong_20_Emphasis">překlep</text:span>. Podívejte se, jestli jste hledaný termín napsali správně</text:p>
        </text:list-item>
        <text:list-item>
          <text:p text:style-name="List_20_1_Content"> Zvolili jste <text:span text:style-name="Strong_20_Emphasis">příliš konkrétní</text:span> dotaz. Zkuste dotaz zobecnit, termíny uvádějte v prvním pádu. nezapomeňte, že vyhledávání probíhá pouze v poisných údajích o dokumentech, nikoliv v plných textech</text:p>
        </text:list-item>
        <text:list-item>
          <text:p text:style-name="List_20_1_Content"> Špatně jste zvolili <text:span text:style-name="Strong_20_Emphasis">typ vyhledávání</text:span>, např. vyhledáváte jméno autora v názvech dokumentů.</text:p>
        </text:list-item>
        <text:list-item>
          <text:p text:style-name="List_20_1_Content"> Zvolili jste <text:span text:style-name="Strong_20_Emphasis">formát</text:span>, který neodpovídá dotazu, např. e-kniha na dané téma není k dispozici.</text:p>
        </text:list-item>
        <text:list-item>
          <text:p text:style-name="List_20_1_Content"> Zvolili jste jste kombinaci příliš mnoha termínů nebo jste použili příliš mnoho filtrů</text:p>
        </text:list-item>
        <text:list-item>
          <text:p text:style-name="List_20_1_Content_Last"> Vyhledáváte v <text:span text:style-name="Strong_20_Emphasis">knihovně</text:span>, která daný dokument nevlastní.</text:p>
        </text:list-item>
      </text:list>
      <text:h text:style-name="Heading_20_2" text:outline-level="2"><text:bookmark-start text:name="__RefHeading___co_delat_kdyz_nic_nenajdete_3"/><text:bookmark-start text:name="co_delat_kdyz_nic_nenajdete"/>Co dělat, když nic nenajdete<text:bookmark-end text:name="__RefHeading___co_delat_kdyz_nic_nenajdete_3"/><text:bookmark-end text:name="co_delat_kdyz_nic_nenajdete"/></text:h>
      <text:list text:style-name="List_20_1" text:continue-numbering="false">
        <text:list-item>
          <text:p text:style-name="List_20_1_Content_First"> Upravte dotaz, typ nebo formát vyhledávání nebo knihovnu.</text:p>
        </text:list-item>
        <text:list-item>
          <text:p text:style-name="List_20_1_Content"> Použijte <text:a xlink:type="simple" xlink:href="https://eg-wiki.osvobozena-knihovna.cz/doku.php/opac:pokrocile_vyhledavani#kombinace_vyhledavacich_terminu" text:style-name="Internet_20_link" text:visited-style-name="Visited_20_Internet_20_Link">pokročilé vyhledávání například s volbou "Nebo"</text:a>, která zohlední více variant hledaného termínu. </text:p>
        </text:list-item>
        <text:list-item>
          <text:p text:style-name="List_20_1_Content"> Zkuste využít <text:a xlink:type="simple" xlink:href="https://eg-wiki.osvobozena-knihovna.cz/doku.php/opac:zakladni_vyhledavani#zpresneni_formulace_dotazu" text:style-name="Internet_20_link" text:visited-style-name="Visited_20_Internet_20_Link">pravostranné krácení dokumentu pomocí hvězdičky</text:a>, které vám umožní vyhledat více gramatických tvarů hledaného termínu</text:p>
        </text:list-item>
        <text:list-item>
          <text:p text:style-name="List_20_1_Content"> Podívejte se na <text:span text:style-name="Strong_20_Emphasis">„Tipy pro hledání podle klíčových slov“</text:span> (na pravé straně stránky s informací o žádných výsledcích).</text:p>
        </text:list-item>
        <text:list-item>
          <text:p text:style-name="List_20_1_Content_Last"> Pokud jste v katalogu nenašli, co jste hledali, zkuste zjistit dostupnost dokumentu v jiné knihovně. Můžete k tomu využít např. vyhledávání v portálu <text:a xlink:type="simple" xlink:href="http://www.knihovny.cz" text:style-name="Internet_20_link" text:visited-style-name="Visited_20_Internet_20_Link">Knihovny.cz</text:a>. </text:p>
        </text:list-item>
      </text:list>
      <text:p text:style-name="Horizontal_20_Line"/>
      <text:h text:style-name="Heading_20_2" text:outline-level="2"><text:bookmark-start text:name="__RefHeading___mohlo_by_vas_take_zajimat_4"/><text:bookmark-start text:name="mohlo_by_vas_take_zajimat"/>Mohlo by Vás také zajímat<text:bookmark-end text:name="__RefHeading___mohlo_by_vas_take_zajimat_4"/><text:bookmark-end text:name="mohlo_by_vas_take_zajimat"/></text:h>
      <text:h text:style-name="Heading_20_3" text:outline-level="3"><text:bookmark-start text:name="__RefHeading___prace_s_vysledky_vyhledavani_5"/><text:bookmark-start text:name="prace_s_vysledky_vyhledavani"/>Práce s výsledky vyhledávání<text:bookmark-end text:name="__RefHeading___prace_s_vysledky_vyhledavani_5"/><text:bookmark-end text:name="prace_s_vysledky_vyhledavani"/></text:h>
      <text:list text:style-name="List_20_1" text:continue-numbering="false">
        <text:list-item>
          <text:p text:style-name="List_20_1_Content_First"> <text:a xlink:type="simple" xlink:href="https://eg-wiki.osvobozena-knihovna.cz/doku.php/opac:zuzeni_dotazu_vyhledavani" text:style-name="Internet_20_link" text:visited-style-name="Visited_20_Internet_20_Link">Zúžení dotazu (u hodně výsledků)</text:a></text:p>
        </text:list-item>
        <text:list-item>
          <text:p text:style-name="List_20_1_Content"> <text:a xlink:type="simple" xlink:href="#opac:zadne_vysledky_vyhledavani" text:style-name="Local_20_link" text:visited-style-name="Visited_20_Local_20_Link">Žádné výsledky vyhledávání</text:a></text:p>
        </text:list-item>
        <text:list-item>
          <text:p text:style-name="List_20_1_Content"> <text:a xlink:type="simple" xlink:href="https://eg-wiki.osvobozena-knihovna.cz/doku.php/opac:prace_s_detailnim_zaznamem" text:style-name="Internet_20_link" text:visited-style-name="Visited_20_Internet_20_Link">Detailním záznam, akce s vyhledaným dokumentem</text:a></text:p>
        </text:list-item>
        <text:list-item>
          <text:p text:style-name="List_20_1_Content"> <text:a xlink:type="simple" xlink:href="https://eg-wiki.osvobozena-knihovna.cz/doku.php/opac:dostupnost_pro_vypujcku" text:style-name="Internet_20_link" text:visited-style-name="Visited_20_Internet_20_Link">Dostupnost dokumentu pro výpůjčku</text:a></text:p>
        </text:list-item>
        <text:list-item>
          <text:p text:style-name="List_20_1_Content_Last"> <text:a xlink:type="simple" xlink:href="https://eg-wiki.osvobozena-knihovna.cz/doku.php/opac:kosik" text:style-name="Internet_20_link" text:visited-style-name="Visited_20_Internet_20_Link">Košík (hromadné akce s výsledky)</text:a> </text:p>
        </text:list-item>
      </text:list>
      <text:h text:style-name="Heading_20_3" text:outline-level="3"><text:bookmark-start text:name="__RefHeading___vyhledavani_v_katalogu_6"/><text:bookmark-start text:name="vyhledavani_v_katalogu"/>Vyhledávání v katalogu<text:bookmark-end text:name="__RefHeading___vyhledavani_v_katalogu_6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zadne_vysledky_vyhledavani</dc:title>
  </office:meta>
</office:document-meta>
</file>