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e9d2c1324ff42135fe84b950e3a265.png"/>
  <manifest:file-entry manifest:media-type="image/png" manifest:full-path="Pictures/7ff72028253a3f00f1c950780819d42e.png"/>
  <manifest:file-entry manifest:media-type="image/png" manifest:full-path="Pictures/3375dc4690aceb7e2bc9bdfbf8cdb835.png"/>
  <manifest:file-entry manifest:media-type="image/png" manifest:full-path="Pictures/d90be8e1e7a0d1feac8df5798ad9b4d0.png"/>
  <manifest:file-entry manifest:media-type="image/png" manifest:full-path="Pictures/f311c384831a68955d5f5de591402203.png"/>
  <manifest:file-entry manifest:media-type="image/png" manifest:full-path="Pictures/48c12f7c2e09491acd873133e61329de.png"/>
  <manifest:file-entry manifest:media-type="image/png" manifest:full-path="Pictures/302de28cf2200a0fcbfa539021b40922.png"/>
  <manifest:file-entry manifest:media-type="image/png" manifest:full-path="Pictures/4223792aa419990645b753946529f5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ukladani_historie"/><text:bookmark-start text:name="__RefHeading___nastaveni_historie_vypujcek_a_rezervaci_1"/><text:bookmark-start text:name="nastaveni_historie_vypujcek_a_rezervaci"/>Nastavení historie výpůjček a rezervací<text:bookmark-end text:name="__RefHeading___nastaveni_historie_vypujcek_a_rezervaci_1"/><text:bookmark-end text:name="nastaveni_historie_vypujcek_a_rezervaci"/></text:h>
      <text:p text:style-name="Text_20_body">Kvůli ochraně osobních údajů standardně není ve čtenářském kontě ukládána historie výpůjček ani rezervací. Pokud chcete, aby se historie Vašich výpůjček (a)nebo rezervací ukládala, je nutné aktivovat ukládání historie. </text:p>
      <text:p text:style-name="Text_20_body">Je možné nastavit jak  ukládání historie výpůjček, tak i rezervací nebo zvolit, že chcete ukládat jen historii výpůjček nebo jen historii rezervací. </text:p>
      <text:p text:style-name="Text_20_body">Historie výpůjček a rezervací se začne ukládat od data, kdy jste tuto volbu aktivovali (tj. knihovní jednotky, které jste si vypůjčili před aktivací, ve výpisu historických výpůjček nebudou).</text:p>
      <text:p text:style-name="Text_20_body">Historii Vašich výpůjček vidíte pouze Vy po přihlášení do čtenářského konta. <text:span text:style-name="Strong_20_Emphasis">Personál knihovny nemá k historii Vašich výpůjček a rezervací přístup.</text:span></text:p>
      <text:h text:style-name="Heading_20_2" text:outline-level="2"><text:bookmark-start text:name="__RefHeading___aktivace_historie_vypujcek_a_rezervaci_2"/><text:bookmark-start text:name="aktivace_historie_vypujcek_a_rezervaci"/>Aktivace historie výpůjček a rezervací<text:bookmark-end text:name="__RefHeading___aktivace_historie_vypujcek_a_rezervaci_2"/><text:bookmark-end text:name="aktivace_historie_vypujcek_a_rezervaci"/></text:h>
      <text:list text:style-name="Numbering_20_1" text:continue-numbering="false">
        <text:list-item>
          <text:p text:style-name="Numbering_20_1_Content_First"> V online katalogu klikněte na tlačítko <text:span text:style-name="Emphasis"><text:span text:style-name="Strong_20_Emphasis">„Můj účet“</text:span></text:span> v pravém horním rohu obrazovky a vyplňte přihlašovací údaje.</text:p>
        </text:list-item>
        <text:list-item>
          <text:p text:style-name="Numbering_20_1_Content"> V přehledu Vašeho účtu klikněte  na záložku <text:span text:style-name="Emphasis"><text:span text:style-name="Strong_20_Emphasis">„Předvolby“</text:span></text:span>. </text:p>
        </text:list-item>
        <text:list-item>
          <text:p text:style-name="Numbering_20_1_Content"> Z rozbalené nabídky zvolte položku <text:span text:style-name="Emphasis"><text:span text:style-name="Strong_20_Emphasis">„Vyhledávání a historie“</text:span></text:span> (viz obrázek) <text:line-break/><text:line-break/><draw:frame draw:style-name="media" draw:name="0" text:anchor-type="as-char" draw:z-index="0" svg:width="16.245416666667cm" svg:height="10.556875cm"><draw:image xlink:href="Pictures/7be9d2c1324ff42135fe84b950e3a265.png" xlink:type="simple" xlink:show="embed" xlink:actuate="onLoad"/></draw:frame> <text:line-break/></text:p>
        </text:list-item>
        <text:list-item>
          <text:p text:style-name="Numbering_20_1_Content"> Pokud chcete aktivovat ukládání historie výpůjček, vyplňte zaškrtávací políčko u volby <text:span text:style-name="Emphasis"><text:span text:style-name="Strong_20_Emphasis">„Ukládat historii výpůjček?“</text:span></text:span>. Pokud chcete aktivovat ukládání historie rezervací, vyplňte zaškrtávací políčko u volby <text:span text:style-name="Emphasis"><text:span text:style-name="Strong_20_Emphasis">„Ukládat historii rezervací?“</text:span></text:span> (viz obrázek). <text:line-break/> <text:line-break/><draw:frame draw:style-name="media" draw:name="1" text:anchor-type="as-char" draw:z-index="1" svg:width="20.716875cm" style:rel-width="100%" svg:height="16.086666666667cm" style:rel-height="scale"><draw:image xlink:href="Pictures/7ff72028253a3f00f1c950780819d42e.png" xlink:type="simple" xlink:show="embed" xlink:actuate="onLoad"/></draw:frame>  <text:line-break/> <text:line-break/></text:p>
        </text:list-item>
        <text:list-item>
          <text:p text:style-name="Numbering_20_1_Content_Last"> Uložte nastavení tlačítkem <text:span text:style-name="Emphasis"><text:span text:style-name="Strong_20_Emphasis">„Uložit“</text:span></text:span>.</text:p>
        </text:list-item>
      </text:list>
      <text:h text:style-name="Heading_20_2" text:outline-level="2"><text:bookmark-start text:name="__RefHeading___zobrazeni_historie_vypujcek_3"/><text:bookmark-start text:name="zobrazeni_historie_vypujcek"/>Zobrazení historie výpůjček<text:bookmark-end text:name="__RefHeading___zobrazeni_historie_vypujcek_3"/><text:bookmark-end text:name="zobrazeni_historie_vypujcek"/></text:h>
      <text:p text:style-name="Text_20_body">V přehledu svého čtenářského konta zvolte položku Vypůjčené jednotky a z rozbalovací nabídky vyberte položku Historie výpůjček (viz obrázek). <text:line-break/><text:line-break/><draw:frame draw:style-name="media" draw:name="2" text:anchor-type="as-char" draw:z-index="2" svg:width="17.224375cm" style:rel-width="100%" svg:height="8.6254166666667cm" style:rel-height="scale"><draw:image xlink:href="Pictures/3375dc4690aceb7e2bc9bdfbf8cdb835.png" xlink:type="simple" xlink:show="embed" xlink:actuate="onLoad"/></draw:frame></text:p>
      <text:h text:style-name="Heading_20_2" text:outline-level="2"><text:bookmark-start text:name="__RefHeading___zobrazeni_historie_rezervaci_4"/><text:bookmark-start text:name="zobrazeni_historie_rezervaci"/>Zobrazení historie rezervací<text:bookmark-end text:name="__RefHeading___zobrazeni_historie_rezervaci_4"/><text:bookmark-end text:name="zobrazeni_historie_rezervaci"/></text:h>
      <text:p text:style-name="Text_20_body">V přehledu svého čtenářského konta zvolte položku <text:span text:style-name="Emphasis"><text:span text:style-name="Strong_20_Emphasis">„Rezervace / Připraveno“</text:span></text:span> a z rozbalovací nabídky vyberte položku Historie výpůjček (viz obrázek). <text:line-break/><text:line-break/><draw:frame draw:style-name="media" draw:name="3" text:anchor-type="as-char" draw:z-index="3" svg:width="15.345833333333cm" svg:height="8.8370833333333cm"><draw:image xlink:href="Pictures/d90be8e1e7a0d1feac8df5798ad9b4d0.png" xlink:type="simple" xlink:show="embed" xlink:actuate="onLoad"/></draw:frame> <text:line-break/><text:line-break/>
Zobrazí se přehled rezervací s informacemi o titulech a průběhu rezervace (viz obrázek) <text:line-break/><text:line-break/><draw:frame draw:style-name="media" draw:name="4" text:anchor-type="as-char" draw:z-index="4" svg:width="20.47875cm" style:rel-width="100%" svg:height="21.563541666667cm" style:rel-height="scale"><draw:image xlink:href="Pictures/f311c384831a68955d5f5de591402203.png" xlink:type="simple" xlink:show="embed" xlink:actuate="onLoad"/></draw:frame></text:p>
      <text:h text:style-name="Heading_20_2" text:outline-level="2"><text:bookmark-start text:name="__RefHeading___smazani_historie_vypujcek_a_nebo_rezervaci_5"/><text:bookmark-start text:name="smazani_historie_vypujcek_a_nebo_rezervaci"/>Smazání historie výpůjček a(nebo) rezervací<text:bookmark-end text:name="__RefHeading___smazani_historie_vypujcek_a_nebo_rezervaci_5"/><text:bookmark-end text:name="smazani_historie_vypujcek_a_nebo_rezervaci"/></text:h>
      <text:list text:style-name="Numbering_20_1" text:continue-numbering="false">
        <text:list-item>
          <text:p text:style-name="Numbering_20_1_Content_First"> Pokud chcete smazat  historii výpůjček, zrušte zaškrtnutí v políčku u volby <text:span text:style-name="Emphasis"><text:span text:style-name="Strong_20_Emphasis">„Ukládat historii výpůjček“</text:span></text:span>. <text:line-break/> Pokud chcete smazat historii rezervací, zrušte zaškrtnutí v políčku  u volby <text:span text:style-name="Emphasis"><text:span text:style-name="Strong_20_Emphasis">„Ukládat historii rezervací“</text:span></text:span>. </text:p>
        </text:list-item>
        <text:list-item>
          <text:p text:style-name="Numbering_20_1_Content"> Před uložením vaší volby se zobrazí varování o nevratnosti akce (viz obrázek níže). <text:line-break/><draw:frame draw:style-name="media" draw:name="5" text:anchor-type="as-char" draw:z-index="5" svg:width="20.531666666667cm" style:rel-width="100%" svg:height="3.6247916666667cm" style:rel-height="scale"><draw:image xlink:href="Pictures/48c12f7c2e09491acd873133e61329de.png" xlink:type="simple" xlink:show="embed" xlink:actuate="onLoad"/></draw:frame></text:p>
        </text:list-item>
        <text:list-item>
          <text:p text:style-name="Numbering_20_1_Content_Last"> Pokud si opravdu přejete smazat historii výpůjček a/nebo rezervací, uložte nastavení tlačítkem <text:span text:style-name="Emphasis"><text:span text:style-name="Strong_20_Emphasis">„Uložit“</text:span></text:span>. 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zor! <text:span text:style-name="Strong_20_Emphasis">Smazání historie výpůjček nebo rezervací je nevratné</text:span>, po smazání již historii nelze obnovit.</text:p></table:table-cell></table:table-row></table:table></draw:text-box></draw:frame></text:p>
      <text:h text:style-name="Heading_20_3" text:outline-level="3"><text:bookmark-start text:name="__RefHeading___smazani_vybranych_polozek_z_historie_vypujcek_6"/><text:bookmark-start text:name="smazani_vybranych_polozek_z_historie_vypujcek"/>Smazání vybraných položek z historie výpůjček<text:bookmark-end text:name="__RefHeading___smazani_vybranych_polozek_z_historie_vypujcek_6"/><text:bookmark-end text:name="smazani_vybranych_polozek_z_historie_vypujcek"/></text:h>
      <text:list text:style-name="Numbering_20_1" text:continue-numbering="false">
        <text:list-item>
          <text:p text:style-name="Numbering_20_1_Content_First"> V přehledu svého čtenářského konta zvolte položku Vypůjčené jednotky a z rozbalovací nabídky vyberte položku Historie výpůjček (viz obrázek). <text:line-break/><text:line-break/><draw:frame draw:style-name="media" draw:name="6" text:anchor-type="as-char" draw:z-index="6" svg:width="17.224375cm" style:rel-width="100%" svg:height="8.6254166666667cm" style:rel-height="scale"><draw:image xlink:href="Pictures/3375dc4690aceb7e2bc9bdfbf8cdb835.png" xlink:type="simple" xlink:show="embed" xlink:actuate="onLoad"/></draw:frame> </text:p>
        </text:list-item>
        <text:list-item>
          <text:p text:style-name="Numbering_20_1_Content"> V seznamu výpůjček zaškrtněte položky, které chcete z historie výpůjček vymazat.</text:p>
        </text:list-item>
        <text:list-item>
          <text:p text:style-name="Numbering_20_1_Content_Last"> Klikněte na tlačítko <text:span text:style-name="Emphasis"><text:span text:style-name="Strong_20_Emphasis">„Smazat vybrané „</text:span></text:span> v horní části seznamu. <text:line-break/><text:line-break/><draw:frame draw:style-name="media" draw:name="7" text:anchor-type="as-char" draw:z-index="7" svg:width="22.674791666667cm" style:rel-width="100%" svg:height="20.028958333333cm" style:rel-height="scale"><draw:image xlink:href="Pictures/302de28cf2200a0fcbfa539021b40922.png" xlink:type="simple" xlink:show="embed" xlink:actuate="onLoad"/></draw:frame></text:p>
        </text:list-item>
      </text:list>
      <text:h text:style-name="Heading_20_2" text:outline-level="2"><text:bookmark-start text:name="__RefHeading___export_historie_vypujcek_do_csv_7"/><text:bookmark-start text:name="export_historie_vypujcek_do_csv"/>Export historie výpůjček do CSV<text:bookmark-end text:name="__RefHeading___export_historie_vypujcek_do_csv_7"/><text:bookmark-end text:name="export_historie_vypujcek_do_csv"/></text:h>
      <text:p text:style-name="Text_20_body">Historii svých výpůjček si můžete stáhnout do souboru CSV</text:p>
      <text:list text:style-name="Numbering_20_1" text:continue-numbering="false">
        <text:list-item>
          <text:p text:style-name="Numbering_20_1_Content_First"> Otevřete  historii výpůjček</text:p>
        </text:list-item>
        <text:list-item>
          <text:p text:style-name="Numbering_20_1_Content"> Ve spodní části stránky klikněte na tlačítko <text:span text:style-name="Emphasis"><text:span text:style-name="Strong_20_Emphasis">„Stáhnout CSV“</text:span></text:span> (viz obrázek). <text:line-break/><draw:frame draw:style-name="media" draw:name="8" text:anchor-type="as-char" draw:z-index="8" svg:width="23.1775cm" style:rel-width="100%" svg:height="10.927291666667cm" style:rel-height="scale"><draw:image xlink:href="Pictures/4223792aa419990645b753946529f56b.png" xlink:type="simple" xlink:show="embed" xlink:actuate="onLoad"/></draw:frame></text:p>
        </text:list-item>
        <text:list-item>
          <text:p text:style-name="Numbering_20_1_Content_Last"> Ve vyskakovacím okně soubor pojmenujte a zvolte, kam ho chcete uložit. </text:p>
        </text:list-item>
      </text:list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ata uložená v souboru CSV  můžete naimportovat do tabulkového procesoru (Exel, LibreOffice Calc, Google tabulky apod.)</text:p></table:table-cell></table:table-row></table:table></draw:text-box></draw:frame></text:p>
      <text:p text:style-name="Text_20_body">Další informace o  <text:a xlink:type="simple" xlink:href="https://eg-wiki.osvobozena-knihovna.cz/doku.php/opac:historie_vypujcek" text:style-name="Internet_20_link" text:visited-style-name="Visited_20_Internet_20_Link">historii výpůjček možnostech jejího využití</text:a></text:p>
      <text:p text:style-name="Horizontal_20_Line"/>
      <text:h text:style-name="Heading_20_2" text:outline-level="2"><text:bookmark-start text:name="__RefHeading___mohlo_by_vas_take_zajimat_8"/><text:bookmark-start text:name="mohlo_by_vas_take_zajimat"/>Mohlo by Vás také zajímat<text:bookmark-end text:name="__RefHeading___mohlo_by_vas_take_zajimat_8"/><text:bookmark-end text:name="mohlo_by_vas_take_zajimat"/></text:h>
      <text:h text:style-name="Heading_20_3" text:outline-level="3"><text:bookmark-start text:name="__RefHeading___prihlaseni_a_osobni_udaje_9"/><text:bookmark-start text:name="prihlaseni_a_osobni_udaje"/>Přihlášení a osobní údaje<text:bookmark-end text:name="__RefHeading___prihlaseni_a_osobni_udaje_9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3" text:outline-level="3"><text:bookmark-start text:name="__RefHeading___nastaveni_ctenarskeho_konta_vypujcky_rezervace_10"/><text:bookmark-start text:name="nastaveni_ctenarskeho_konta_vypujcky_rezervace"/>Nastavení čtenářského konta, výpůjčky, rezervace...<text:bookmark-end text:name="__RefHeading___nastaveni_ctenarskeho_konta_vypujcky_rezervace_10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#opac:ukladani_historie" text:style-name="Local_20_link" text:visited-style-name="Visited_20_Local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ukladani_historie</dc:title>
  </office:meta>
</office:document-meta>
</file>