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78c4549fbd2578603566ddaf6a6a3da.png"/>
  <manifest:file-entry manifest:media-type="image/png" manifest:full-path="Pictures/0183df602942c4cbe25e601b4195b89c.png"/>
  <manifest:file-entry manifest:media-type="image/png" manifest:full-path="Pictures/1918982419a9f90af0343bb906d96373.png"/>
  <manifest:file-entry manifest:media-type="image/png" manifest:full-path="Pictures/3cb0061de77bd4a5fb2d8d20b8edafa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ac:sprava_rezervaci"/><text:bookmark-start text:name="__RefHeading___sprava_rezervaci_1"/><text:bookmark-start text:name="sprava_rezervaci"/>Správa rezervací<text:bookmark-end text:name="__RefHeading___sprava_rezervaci_1"/><text:bookmark-end text:name="sprava_rezervaci"/></text:h>
      <text:h text:style-name="Heading_20_2" text:outline-level="2"><text:bookmark-start text:name="__RefHeading___zobrazeni_prehledu_rezervaci_2"/><text:bookmark-start text:name="zobrazeni_prehledu_rezervaci"/>Zobrazení přehledu rezervací<text:bookmark-end text:name="__RefHeading___zobrazeni_prehledu_rezervaci_2"/><text:bookmark-end text:name="zobrazeni_prehledu_rezervaci"/></text:h>
      <text:p text:style-name="Text_20_body">V přehledu svého čtenářského konta zvolte položku <text:span text:style-name="Emphasis"><text:span text:style-name="Strong_20_Emphasis">„Rezervace / Připraveno“</text:span></text:span> a z rozbalovací nabídky vyberte položku Rezervované jednotky (viz obrázek). <text:line-break/><text:line-break/><draw:frame draw:style-name="media" draw:name="0" text:anchor-type="as-char" draw:z-index="0" svg:width="16.457083333333cm" svg:height="8.2285416666667cm"><draw:image xlink:href="Pictures/f78c4549fbd2578603566ddaf6a6a3da.png" xlink:type="simple" xlink:show="embed" xlink:actuate="onLoad"/></draw:frame>  <text:line-break/><text:line-break/></text:p>
      <text:h text:style-name="Heading_20_2" text:outline-level="2"><text:bookmark-start text:name="__RefHeading___pozastaveni_a_opetovna_aktivace_rezervace_3"/><text:bookmark-start text:name="pozastaveni_a_opetovna_aktivace_rezervace"/>Pozastavení a opětovná aktivace rezervace<text:bookmark-end text:name="__RefHeading___pozastaveni_a_opetovna_aktivace_rezervace_3"/><text:bookmark-end text:name="pozastaveni_a_opetovna_aktivace_rezervace"/></text:h>
      <text:p text:style-name="Text_20_body">Pozastavení rezervace můžete využít například <text:span text:style-name="Strong_20_Emphasis">pokud odjíždíte na nějakou dobu pryč a nechcete, aby Vám v době vaší nepřítomnosti propadla zadná rezervace</text:span>, pokud by byla splněna v Vaší nepřítomnosti. Pokud rezervaci pozastavíte, při jejím případném splnění  se pouze posunete dozadu ve frontě čtenářů čekajících na rezervaci dané knihy, ale rezervace Vám nepropadne. Aktivaci rezervace si nastavíte na datum po vašem návratu. Poté, jakmile bude rezervace splněna, můžete si ji vyzvednout.</text:p>
      <text:h text:style-name="Heading_20_3" text:outline-level="3"><text:bookmark-start text:name="__RefHeading___hromadne_aktivace_nebo_pozastaveni_rezervaci_bez_upresneni_data_aktivace_4"/><text:bookmark-start text:name="hromadne_aktivace_nebo_pozastaveni_rezervaci_bez_upresneni_data_aktivace"/>Hromadné aktivace nebo pozastavení rezervací bez upřesnění data aktivace<text:bookmark-end text:name="__RefHeading___hromadne_aktivace_nebo_pozastaveni_rezervaci_bez_upresneni_data_aktivace_4"/><text:bookmark-end text:name="hromadne_aktivace_nebo_pozastaveni_rezervaci_bez_upresneni_data_aktivace"/></text:h>
      <text:list text:style-name="Numbering_20_1" text:continue-numbering="false">
        <text:list-item>
          <text:p text:style-name="Numbering_20_1_Content_First"> V seznamu rezervací označte rezervace, které chcete pozastavit.</text:p>
        </text:list-item>
        <text:list-item>
          <text:p text:style-name="Numbering_20_1_Content_Last"> Kliknte na tlačítko <text:span text:style-name="Emphasis"><text:span text:style-name="Strong_20_Emphasis">„Pozastavit“</text:span></text:span> nad seznamem rezervací (viz obrázek). V seznamu rezervací se zobrazí, že je rezervace pozastavena. <text:line-break/><draw:frame draw:style-name="media" draw:name="1" text:anchor-type="as-char" draw:z-index="1" svg:width="25.770416666667cm" style:rel-width="100%" svg:height="23.33625cm" style:rel-height="scale"><draw:image xlink:href="Pictures/0183df602942c4cbe25e601b4195b89c.png" xlink:type="simple" xlink:show="embed" xlink:actuate="onLoad"/></draw:frame> </text:p>
        </text:list-item>
      </text:list>
      <text:p text:style-name="Text_20_body">Pro hromadnou aktivaci postupujte stejně, jen pro potvrzení aktivace použijte tlačítko <text:span text:style-name="Emphasis"><text:span text:style-name="Strong_20_Emphasis">„Aktivovat“</text:span></text:span></text:p>
      <text:h text:style-name="Heading_20_3" text:outline-level="3"><text:bookmark-start text:name="__RefHeading___pozastaveni_rezervace_do_konkretniho_data_5"/><text:bookmark-start text:name="pozastaveni_rezervace_do_konkretniho_data"/>Pozastavení rezervace do konkrétního data<text:bookmark-end text:name="__RefHeading___pozastaveni_rezervace_do_konkretniho_data_5"/><text:bookmark-end text:name="pozastaveni_rezervace_do_konkretniho_data"/></text:h>
      <text:list text:style-name="Numbering_20_1" text:continue-numbering="false">
        <text:list-item>
          <text:p text:style-name="Numbering_20_1_Content_First"> V seznamu rezervací klikněte na požadovaném řádku na tlačítko <text:span text:style-name="Emphasis"><text:span text:style-name="Strong_20_Emphasis">„Upravit“</text:span></text:span> <text:line-break/><draw:frame draw:style-name="media" draw:name="2" text:anchor-type="as-char" draw:z-index="2" svg:width="26.643541666667cm" style:rel-width="100%" svg:height="11.218333333333cm" style:rel-height="scale"><draw:image xlink:href="Pictures/1918982419a9f90af0343bb906d96373.png" xlink:type="simple" xlink:show="embed" xlink:actuate="onLoad"/></draw:frame></text:p>
        </text:list-item>
        <text:list-item>
          <text:p text:style-name="Numbering_20_1_Content"> V okně pro úravu rezervace (viz obrázek  níže) zvolte v rozbalovacím poli <text:span text:style-name="Emphasis"><text:span text:style-name="Strong_20_Emphasis">„Aktivní“</text:span></text:span> Položku <text:span text:style-name="Emphasis"><text:span text:style-name="Strong_20_Emphasis">„Ne, tato rezervace je pozastavena“</text:span></text:span>.</text:p>
        </text:list-item>
        <text:list-item>
          <text:p text:style-name="Numbering_20_1_Content"> Do pole <text:span text:style-name="Emphasis"><text:span text:style-name="Strong_20_Emphasis">„Při zastavení aktivovat dne“</text:span></text:span> doplňte pomocí rozbalovacího kalednáře datum, kdy chcete rezervaci znovu aktivovat.</text:p>
        </text:list-item>
        <text:list-item>
          <text:p text:style-name="Numbering_20_1_Content"> Můžete také nastavit nebo změnit způsob oznámení o rezervaci nebo datum, kdy se má rezervace zrušit, pokud nebude splněna.</text:p>
        </text:list-item>
        <text:list-item>
          <text:p text:style-name="Numbering_20_1_Content_Last"> Úpravu rezervace potvrťe tlačítkem <text:span text:style-name="Emphasis"><text:span text:style-name="Strong_20_Emphasis">„Uložit změny“</text:span></text:span>. <text:line-break/><draw:frame draw:style-name="media" draw:name="3" text:anchor-type="as-char" draw:z-index="3" svg:width="20.743333333333cm" style:rel-width="100%" svg:height="21.140208333333cm" style:rel-height="scale"><draw:image xlink:href="Pictures/3cb0061de77bd4a5fb2d8d20b8edafae.png" xlink:type="simple" xlink:show="embed" xlink:actuate="onLoad"/></draw:frame></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ozastavení rezervace je možné provést už při zadání rezervace:</text:span></text:p><text:list text:style-name="Numbering_20_1" text:continue-numbering="false"><text:list-item><text:p text:style-name="Numbering_20_1_Content_First"> Před potvrzením rezervace klikněte na tlačítko <text:span text:style-name="Emphasis"><text:span text:style-name="Strong_20_Emphasis">„Nastavut datum aktivace“</text:span></text:span>.</text:p></text:list-item><text:list-item><text:p text:style-name="Numbering_20_1_Content"> Do pole <text:span text:style-name="Emphasis"><text:span text:style-name="Strong_20_Emphasis">„Aktivovat k datu“</text:span></text:span> zadejte pomocí rozbalovacího kalednáře datum požadované aktivace.</text:p></text:list-item><text:list-item><text:p text:style-name="Numbering_20_1_Content_Last"> Poté potvrďte rezervaci</text:p></text:list-item></text:list></table:table-cell></table:table-row></table:table></draw:text-box></draw:frame></text:p>
      <text:h text:style-name="Heading_20_3" text:outline-level="3"><text:bookmark-start text:name="__RefHeading___dalsi_upravy_rezervaci_6"/><text:bookmark-start text:name="dalsi_upravy_rezervaci"/>Další úpravy rezervací<text:bookmark-end text:name="__RefHeading___dalsi_upravy_rezervaci_6"/><text:bookmark-end text:name="dalsi_upravy_rezervaci"/></text:h>
      <text:list text:style-name="Numbering_20_1" text:continue-numbering="false">
        <text:list-item>
          <text:p text:style-name="Numbering_20_1_Content_First"> V seznamu rezervací klikněte na požadovaném řádku na tlačítko <text:span text:style-name="Emphasis"><text:span text:style-name="Strong_20_Emphasis">„Upravit“</text:span></text:span> <text:line-break/><draw:frame draw:style-name="media" draw:name="4" text:anchor-type="as-char" draw:z-index="4" svg:width="26.643541666667cm" style:rel-width="100%" svg:height="11.218333333333cm" style:rel-height="scale"><draw:image xlink:href="Pictures/1918982419a9f90af0343bb906d96373.png" xlink:type="simple" xlink:show="embed" xlink:actuate="onLoad"/></draw:frame></text:p>
        </text:list-item>
        <text:list-item>
          <text:p text:style-name="Numbering_20_1_Content"> V okně pro úravu rezervace nastavte potřebné údaje. Můžete například změnit datum expirace rezervace, tj. lhůtu po které bude rezervace zrušena, pokud do zadaného data nebude splněna, můžete změnit způsob oznámení o splněné rezervaci apod. </text:p>
        </text:list-item>
        <text:list-item>
          <text:p text:style-name="Numbering_20_1_Content_Last"> Úpravu rezervace potvrťe tlačítkem <text:span text:style-name="Emphasis"><text:span text:style-name="Strong_20_Emphasis">„Uložit změny“</text:span></text:span></text:p>
        </text:list-item>
      </text:list>
      <text:h text:style-name="Heading_20_2" text:outline-level="2"><text:bookmark-start text:name="__RefHeading___zruseni_rezervace_7"/><text:bookmark-start text:name="zruseni_rezervace"/>Zrušení rezervace<text:bookmark-end text:name="__RefHeading___zruseni_rezervace_7"/><text:bookmark-end text:name="zruseni_rezervace"/></text:h>
      <text:list text:style-name="Numbering_20_1" text:continue-numbering="false">
        <text:list-item>
          <text:p text:style-name="Numbering_20_1_Content_First"> V seznamu rezervací označte rezervace, které chcete pozastavit.</text:p>
        </text:list-item>
        <text:list-item>
          <text:p text:style-name="Numbering_20_1_Content_Last"> Kliknte na tlačítko <text:span text:style-name="Emphasis"><text:span text:style-name="Strong_20_Emphasis">„Zrušit „</text:span></text:span> nad seznamem rezervací. </text:p>
        </text:list-item>
      </text:list>
      <text:p text:style-name="Text_20_body">—-</text:p>
      <text:h text:style-name="Heading_20_2" text:outline-level="2"><text:bookmark-start text:name="__RefHeading___mohlo_by_vas_take_zajimat_8"/><text:bookmark-start text:name="mohlo_by_vas_take_zajimat"/>Mohlo by Vás také zajímat<text:bookmark-end text:name="__RefHeading___mohlo_by_vas_take_zajimat_8"/><text:bookmark-end text:name="mohlo_by_vas_take_zajimat"/></text:h>
      <text:h text:style-name="Heading_20_3" text:outline-level="3"><text:bookmark-start text:name="__RefHeading___prihlaseni_a_osobni_udaje_9"/><text:bookmark-start text:name="prihlaseni_a_osobni_udaje"/>Přihlášení a osobní údaje<text:bookmark-end text:name="__RefHeading___prihlaseni_a_osobni_udaje_9"/><text:bookmark-end text:name="prihlaseni_a_osobni_udaje"/></text:h>
      <text:list text:style-name="List_20_1" text:continue-numbering="false">
        <text:list-item>
          <text:p text:style-name="List_20_1_Content_First"> <text:a xlink:type="simple" xlink:href="https://eg-wiki.osvobozena-knihovna.cz/doku.php/opac:prvni_prihlaseni" text:style-name="Internet_20_link" text:visited-style-name="Visited_20_Internet_20_Link">První přihlášení</text:a> </text:p>
        </text:list-item>
        <text:list-item>
          <text:p text:style-name="List_20_1_Content"> <text:a xlink:type="simple" xlink:href="https://eg-wiki.osvobozena-knihovna.cz/doku.php/opac:prihlaseni_do_ctenarskeho_konta" text:style-name="Internet_20_link" text:visited-style-name="Visited_20_Internet_20_Link">Přihlášení do čtenářského účtu</text:a></text:p>
        </text:list-item>
        <text:list-item>
          <text:p text:style-name="List_20_1_Content"> <text:a xlink:type="simple" xlink:href="https://eg-wiki.osvobozena-knihovna.cz/doku.php/opac:zmena_hesla" text:style-name="Internet_20_link" text:visited-style-name="Visited_20_Internet_20_Link">Změna hesla</text:a></text:p>
        </text:list-item>
        <text:list-item>
          <text:p text:style-name="List_20_1_Content"> <text:a xlink:type="simple" xlink:href="https://eg-wiki.osvobozena-knihovna.cz/doku.php/opac:zapomenute_heslo" text:style-name="Internet_20_link" text:visited-style-name="Visited_20_Internet_20_Link">Zapomenuté nebo nové heslo</text:a></text:p>
        </text:list-item>
        <text:list-item>
          <text:p text:style-name="List_20_1_Content"> <text:a xlink:type="simple" xlink:href="https://eg-wiki.osvobozena-knihovna.cz/doku.php/opac:zmena_prihlasovaciho_jmena" text:style-name="Internet_20_link" text:visited-style-name="Visited_20_Internet_20_Link"> Změna přihlašovacího jména </text:a></text:p>
        </text:list-item>
        <text:list-item>
          <text:p text:style-name="List_20_1_Content"> <text:a xlink:type="simple" xlink:href="https://eg-wiki.osvobozena-knihovna.cz/doku.php/opac:zmena_e-mailu" text:style-name="Internet_20_link" text:visited-style-name="Visited_20_Internet_20_Link"> Změna e-mailu </text:a></text:p>
        </text:list-item>
        <text:list-item>
          <text:p text:style-name="List_20_1_Content"> <text:a xlink:type="simple" xlink:href="https://eg-wiki.osvobozena-knihovna.cz/doku.php/opac:zmena_adresy" text:style-name="Internet_20_link" text:visited-style-name="Visited_20_Internet_20_Link">Změna adresy </text:a></text:p>
        </text:list-item>
        <text:list-item>
          <text:p text:style-name="List_20_1_Content_Last"> <text:a xlink:type="simple" xlink:href="https://eg-wiki.osvobozena-knihovna.cz/doku.php/opac:prideleni_opravneni_nakladat_s_uctem" text:style-name="Internet_20_link" text:visited-style-name="Visited_20_Internet_20_Link">Přidělení oprávnění nakládat s účtem jiné osobě</text:a></text:p>
        </text:list-item>
      </text:list>
      <text:h text:style-name="Heading_20_3" text:outline-level="3"><text:bookmark-start text:name="__RefHeading___nastaveni_ctenarskeho_konta_vypujcky_rezervace_10"/><text:bookmark-start text:name="nastaveni_ctenarskeho_konta_vypujcky_rezervace"/>Nastavení čtenářského konta, výpůjčky, rezervace...<text:bookmark-end text:name="__RefHeading___nastaveni_ctenarskeho_konta_vypujcky_rezervace_10"/><text:bookmark-end text:name="nastaveni_ctenarskeho_konta_vypujcky_rezervace"/></text:h>
      <text:list text:style-name="List_20_1" text:continue-numbering="false">
        <text:list-item>
          <text:p text:style-name="List_20_1_Content_First"> <text:a xlink:type="simple" xlink:href="https://eg-wiki.osvobozena-knihovna.cz/doku.php/opac:vypis_vypujcek" text:style-name="Internet_20_link" text:visited-style-name="Visited_20_Internet_20_Link">Nastavení odesílání výpisu výpůjček e-mailem</text:a></text:p>
        </text:list-item>
        <text:list-item>
          <text:p text:style-name="List_20_1_Content"> <text:a xlink:type="simple" xlink:href="https://eg-wiki.osvobozena-knihovna.cz/doku.php/opac:ukladani_historie" text:style-name="Internet_20_link" text:visited-style-name="Visited_20_Internet_20_Link">Ukládání historie</text:a></text:p>
        </text:list-item>
        <text:list-item>
          <text:p text:style-name="List_20_1_Content"> <text:a xlink:type="simple" xlink:href="https://eg-wiki.osvobozena-knihovna.cz/doku.php/opac:nastaveni_vyhledavani" text:style-name="Internet_20_link" text:visited-style-name="Visited_20_Internet_20_Link">Nastavení vyhledávání</text:a></text:p>
        </text:list-item>
        <text:list-item>
          <text:p text:style-name="List_20_1_Content"> <text:a xlink:type="simple" xlink:href="https://eg-wiki.osvobozena-knihovna.cz/doku.php/opac:prace_se_zpravami" text:style-name="Internet_20_link" text:visited-style-name="Visited_20_Internet_20_Link">Zprávy</text:a></text:p>
        </text:list-item>
        <text:list-item>
          <text:p text:style-name="List_20_1_Content"> <text:a xlink:type="simple" xlink:href="https://eg-wiki.osvobozena-knihovna.cz/doku.php/opac:prodlouzeni_vypujcek" text:style-name="Internet_20_link" text:visited-style-name="Visited_20_Internet_20_Link">Prodloužení výpůjček</text:a></text:p>
        </text:list-item>
        <text:list-item>
          <text:p text:style-name="List_20_1_Content"> <text:a xlink:type="simple" xlink:href="https://eg-wiki.osvobozena-knihovna.cz/doku.php/opac:rezervace" text:style-name="Internet_20_link" text:visited-style-name="Visited_20_Internet_20_Link">Zadání rezervace</text:a></text:p>
        </text:list-item>
        <text:list-item>
          <text:p text:style-name="List_20_1_Content"> <text:a xlink:type="simple" xlink:href="https://eg-wiki.osvobozena-knihovna.cz/doku.php/opac:rezervace_cisla_casopisu" text:style-name="Internet_20_link" text:visited-style-name="Visited_20_Internet_20_Link">Rezervace čísla časopisu</text:a></text:p>
        </text:list-item>
        <text:list-item>
          <text:p text:style-name="List_20_1_Content"> <text:a xlink:type="simple" xlink:href="#opac:sprava_rezervaci" text:style-name="Local_20_link" text:visited-style-name="Visited_20_Local_20_Link">Správa rezervací</text:a></text:p>
        </text:list-item>
        <text:list-item>
          <text:p text:style-name="List_20_1_Content"> <text:a xlink:type="simple" xlink:href="https://eg-wiki.osvobozena-knihovna.cz/doku.php/opac:pokuta" text:style-name="Internet_20_link" text:visited-style-name="Visited_20_Internet_20_Link">Pokuty a zpozdné</text:a></text:p>
        </text:list-item>
        <text:list-item>
          <text:p text:style-name="List_20_1_Content_Last"> <text:a xlink:type="simple" xlink:href="https://eg-wiki.osvobozena-knihovna.cz/doku.php/opac:bezhotovostni_platby" text:style-name="Internet_20_link" text:visited-style-name="Visited_20_Internet_20_Link">Bezhotovostní platby (Knihovna Jabok)</text:a></text:p>
        </text:list-item>
      </text:list>
      <text:p text:style-name="Text_20_body">Byla pro Vás tato nápověda užitečná? Pokud máte nějaké náměty nebo připomínky, <text:a xlink:type="simple" xlink:href="mailto:mailto:knihovna@jabok.cz" text:style-name="Internet_20_link" text:visited-style-name="Visited_20_Internet_20_Link">napište ná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opac:sprava_rezervaci</dc:title>
  </office:meta>
</office:document-meta>
</file>