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ce9088154158dc6c51909d8233fae5.png"/>
  <manifest:file-entry manifest:media-type="image/png" manifest:full-path="Pictures/b3e8c4b43ff2247d76aef04c035e6c47.png"/>
  <manifest:file-entry manifest:media-type="image/png" manifest:full-path="Pictures/81ae28566ee90677d73e7470704452a3.png"/>
  <manifest:file-entry manifest:media-type="image/png" manifest:full-path="Pictures/535a1c3bca33ce4126eef6a83f6e3cfa.png"/>
  <manifest:file-entry manifest:media-type="image/png" manifest:full-path="Pictures/93a8abedbda8523d17822a35693244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seznam_knih"/><text:bookmark-start text:name="__RefHeading___seznamy_knih_-_vytvoreni_seznamu_1"/><text:bookmark-start text:name="seznamy_knih_-_vytvoreni_seznamu"/>Seznamy knih - vytvoření seznamu<text:bookmark-end text:name="__RefHeading___seznamy_knih_-_vytvoreni_seznamu_1"/><text:bookmark-end text:name="seznamy_knih_-_vytvoreni_seznamu"/></text:h>
      <text:p text:style-name="Text_20_body">Na kontě lze <text:span text:style-name="Strong_20_Emphasis">vytvořit seznamy knih</text:span>. Můžete tak mít např. <text:span text:style-name="Strong_20_Emphasis">seznam knih týkající se určitého tématu, seznam vašich oblíbených knih apod.</text:span></text:p>
      <text:p text:style-name="Text_20_body">Tyto <text:span text:style-name="Strong_20_Emphasis">seznamy lze</text:span> také <text:span text:style-name="Strong_20_Emphasis"><text:a xlink:type="simple" xlink:href="https://eg-wiki.osvobozena-knihovna.cz/doku.php/opac:sdileni_seznamu_knih" text:style-name="Internet_20_link" text:visited-style-name="Visited_20_Internet_20_Link">sdílet</text:a></text:span> a přeposlat odkaz na ně dalším osobám.</text:p>
      <text:p text:style-name="Text_20_body">Seznam vytvoříte následovně:</text:p>
      <text:p text:style-name="Text_20_body"><text:span text:style-name="Strong_20_Emphasis">1)</text:span> otevřete si záložku <text:span text:style-name="Emphasis"><text:span text:style-name="Strong_20_Emphasis">„Seznamy knih“</text:span></text:span> <text:line-break/>
<text:span text:style-name="Strong_20_Emphasis">2)</text:span> do pole <text:span text:style-name="Emphasis"><text:span text:style-name="Strong_20_Emphasis">„Název nového seznamu“</text:span></text:span> zadáte název<text:line-break/>
<text:span text:style-name="Strong_20_Emphasis">3)</text:span> ve výběru vpravo zvolíte, zda tento seznam chcete <text:span text:style-name="Strong_20_Emphasis">sdílet, či nikoliv</text:span><text:line-break/>
<text:span text:style-name="Strong_20_Emphasis">4)</text:span> ke svému seznamu můžete přidat doplňující informace v kolonce <text:span text:style-name="Emphasis"><text:span text:style-name="Strong_20_Emphasis">„Přidat popis“</text:span></text:span> <text:line-break/>
<text:span text:style-name="Strong_20_Emphasis">5)</text:span> vše potvrdíte tlačítkem <text:span text:style-name="Emphasis"><text:span text:style-name="Strong_20_Emphasis">„Potvrdit“</text:span></text:span> <text:line-break/><text:line-break/><draw:frame draw:style-name="media" draw:name="0" text:anchor-type="as-char" draw:z-index="0" svg:width="21.166666666667cm" style:rel-width="100%" svg:height="10.3857356236cm" style:rel-height="scale"><draw:image xlink:href="Pictures/9fce9088154158dc6c51909d8233fae5.png" xlink:type="simple" xlink:show="embed" xlink:actuate="onLoad"/></draw:frame><text:line-break/><text:line-break/><draw:frame draw:style-name="media" draw:name="1" text:anchor-type="as-char" draw:z-index="1" svg:width="21.166666666667cm" style:rel-width="100%" svg:height="10.3857356236cm" style:rel-height="scale"><draw:image xlink:href="Pictures/b3e8c4b43ff2247d76aef04c035e6c47.png" xlink:type="simple" xlink:show="embed" xlink:actuate="onLoad"/></draw:frame><text:line-break/><text:line-break/></text:p>
      <text:h text:style-name="Heading_20_2" text:outline-level="2"><text:bookmark-start text:name="__RefHeading___pridani_knih_do_seznamu_2"/><text:bookmark-start text:name="pridani_knih_do_seznamu"/>Přidání knih do seznamu<text:bookmark-end text:name="__RefHeading___pridani_knih_do_seznamu_2"/><text:bookmark-end text:name="pridani_knih_do_seznamu"/></text:h>
      <text:p text:style-name="Text_20_body"><text:span text:style-name="Strong_20_Emphasis">Do</text:span> vytvořeného <text:span text:style-name="Strong_20_Emphasis">seznamu</text:span> můžete <text:span text:style-name="Strong_20_Emphasis">vložit zvolené knihy</text:span> následujícím způsobem:</text:p>
      <text:p text:style-name="Text_20_body"><text:span text:style-name="Strong_20_Emphasis">1)</text:span> v <text:span text:style-name="Strong_20_Emphasis">katalogu</text:span> si <text:span text:style-name="Strong_20_Emphasis">vyhledáte knihu</text:span> (Jak vyhledávat se dozvíte <text:span text:style-name="Strong_20_Emphasis"><text:a xlink:type="simple" xlink:href="https://eg-wiki.osvobozena-knihovna.cz/doku.php/opac:zakladni_vyhledavani" text:style-name="Internet_20_link" text:visited-style-name="Visited_20_Internet_20_Link">zde</text:a></text:span>)<text:line-break/>
<text:span text:style-name="Strong_20_Emphasis">2)</text:span> u zvolené knihy kliknete na odkaz <text:span text:style-name="Emphasis"><text:span text:style-name="Strong_20_Emphasis">„Přidat do seznamu“</text:span></text:span> <text:line-break/><text:line-break/><draw:frame draw:style-name="media" draw:name="2" text:anchor-type="as-char" draw:z-index="2" svg:width="21.166666666667cm" style:rel-width="100%" svg:height="10.3857356236cm" style:rel-height="scale"><draw:image xlink:href="Pictures/81ae28566ee90677d73e7470704452a3.png" xlink:type="simple" xlink:show="embed" xlink:actuate="onLoad"/></draw:frame><text:line-break/><text:line-break/>
<text:span text:style-name="Strong_20_Emphasis">3)</text:span> následně se zobrazí výčet všech vašich seznamů <text:line-break/>
<text:span text:style-name="Strong_20_Emphasis">4)</text:span> zvolíte si, do kterého <text:span text:style-name="Strong_20_Emphasis">seznamu</text:span> chcete knihu <text:span text:style-name="Strong_20_Emphasis">přidat</text:span><text:line-break/>
<text:span text:style-name="Strong_20_Emphasis">5)</text:span> v případě většího množství knih doporučujeme tuto akci provést prostřednictvím funkce <text:a xlink:type="simple" xlink:href="https://eg-wiki.osvobozena-knihovna.cz/doku.php/opac:kosik" text:style-name="Internet_20_link" text:visited-style-name="Visited_20_Internet_20_Link">Košík</text:a>
<text:line-break/><text:line-break/><draw:frame draw:style-name="media" draw:name="3" text:anchor-type="as-char" draw:z-index="3" svg:width="21.166666666667cm" style:rel-width="100%" svg:height="10.056133828996cm" style:rel-height="scale"><draw:image xlink:href="Pictures/535a1c3bca33ce4126eef6a83f6e3cfa.png" xlink:type="simple" xlink:show="embed" xlink:actuate="onLoad"/></draw:frame><text:line-break/><text:line-break/>
<text:span text:style-name="Strong_20_Emphasis">6)</text:span> kontrolu seznamu provede kliknutím na <text:span text:style-name="Strong_20_Emphasis">záložku</text:span> <text:span text:style-name="Emphasis"><text:span text:style-name="Strong_20_Emphasis">„Seznamy knih“</text:span></text:span>, kterou naleznete ve svém kontu
<text:line-break/><text:line-break/><draw:frame draw:style-name="media" draw:name="4" text:anchor-type="as-char" draw:z-index="4" svg:width="21.166666666667cm" style:rel-width="100%" svg:height="11.097343295973cm" style:rel-height="scale"><draw:image xlink:href="Pictures/93a8abedbda8523d17822a35693244e0.png" xlink:type="simple" xlink:show="embed" xlink:actuate="onLoad"/></draw:frame></text:p>
      <text:h text:style-name="Heading_20_3" text:outline-level="3"><text:bookmark-start text:name="__RefHeading___mohlo_by_vas_take_zajimat_3"/><text:bookmark-start text:name="mohlo_by_vas_take_zajimat"/>Mohlo by Vás také zajímat<text:bookmark-end text:name="__RefHeading___mohlo_by_vas_take_zajimat_3"/><text:bookmark-end text:name="mohlo_by_vas_take_zajimat"/></text:h>
      <text:list text:style-name="List_20_1" text:continue-numbering="false">
        <text:list-item>
          <text:p text:style-name="List_20_1_Content_First"> <text:a xlink:type="simple" xlink:href="https://eg-wiki.osvobozena-knihovna.cz/doku.php/opac:vytvoreni_seznamu" text:style-name="Internet_20_link" text:visited-style-name="Visited_20_Internet_20_Link"> Vytvoření nového seznamu </text:a></text:p>
        </text:list-item>
        <text:list-item>
          <text:p text:style-name="List_20_1_Content"> <text:a xlink:type="simple" xlink:href="https://eg-wiki.osvobozena-knihovna.cz/doku.php/opac:pridani_do_seznamu" text:style-name="Internet_20_link" text:visited-style-name="Visited_20_Internet_20_Link"> Přidání knihy do seznamu </text:a></text:p>
        </text:list-item>
        <text:list-item>
          <text:p text:style-name="List_20_1_Content"> <text:a xlink:type="simple" xlink:href="https://eg-wiki.osvobozena-knihovna.cz/doku.php/opac:kosik" text:style-name="Internet_20_link" text:visited-style-name="Visited_20_Internet_20_Link">Košík - hromadné akce</text:a></text:p>
        </text:list-item>
        <text:list-item>
          <text:p text:style-name="List_20_1_Content"> <text:a xlink:type="simple" xlink:href="https://eg-wiki.osvobozena-knihovna.cz/doku.php/opac:docasny_seznam" text:style-name="Internet_20_link" text:visited-style-name="Visited_20_Internet_20_Link">Dočasný seznam</text:a></text:p>
        </text:list-item>
        <text:list-item>
          <text:p text:style-name="List_20_1_Content"> <text:a xlink:type="simple" xlink:href="https://eg-wiki.osvobozena-knihovna.cz/doku.php/opac:sprava_seznamu" text:style-name="Internet_20_link" text:visited-style-name="Visited_20_Internet_20_Link"> Správa seznamů </text:a></text:p>
        </text:list-item>
        <text:list-item>
          <text:p text:style-name="List_20_1_Content"> <text:a xlink:type="simple" xlink:href="https://eg-wiki.osvobozena-knihovna.cz/doku.php/opac:zmena_nazvu_seznamu" text:style-name="Internet_20_link" text:visited-style-name="Visited_20_Internet_20_Link">Změna názvu seznamu</text:a></text:p>
        </text:list-item>
        <text:list-item>
          <text:p text:style-name="List_20_1_Content_Last"> <text:a xlink:type="simple" xlink:href="https://eg-wiki.osvobozena-knihovna.cz/doku.php/opac:sdileni_seznamu_knih" text:style-name="Internet_20_link" text:visited-style-name="Visited_20_Internet_20_Link">Sdílení seznam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seznam_knih</dc:title>
  </office:meta>
</office:document-meta>
</file>