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b13bdae7d2f014a2c225c90d30a730e.png"/>
  <manifest:file-entry manifest:media-type="image/png" manifest:full-path="Pictures/1a93a94ddddd375d01172eb717ed37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pac:rezervace_cisla_casopisu"/><text:bookmark-start text:name="__RefHeading___rezervace_konkretniho_cisla_casopisu_1"/><text:bookmark-start text:name="rezervace_konkretniho_cisla_casopisu"/>Rezervace konkrétního čísla časopisu<text:bookmark-end text:name="__RefHeading___rezervace_konkretniho_cisla_casopisu_1"/><text:bookmark-end text:name="rezervace_konkretniho_cisla_casopisu"/></text:h>
      <text:p text:style-name="Text_20_body">Na rozdíl od knih  pro rezervaci konkrétního čísla časopisu je nutné použít odkaz <text:span text:style-name="Emphasis"><text:span text:style-name="Strong_20_Emphasis">„Rezervace čísla časopisu“</text:span></text:span> v seznamu dostupných čísel. <text:note text:id="ftn0" text:note-class="footnote"><text:note-citation text:label="1)">1)</text:note-citation><text:note-body><text:p text:style-name="Text_20_body">Tlačítko „Rezervovat“ v seznamu vyhledaných dokumentů nebo v detailním záznamu o dokumentu slouží k rezervaci kteréhokoliv exempláře vyhledaného titulu, takže při jeho použití v případě časopisu by nebylo možné vybrat, které číslo chcete - rezervace by byla splněna prvním číslem daného titulu, které by se vrátilo do knihovny.</text:p></text:note-body></text:note></text:p>
      <text:list text:style-name="Numbering_20_1" text:continue-numbering="false">
        <text:list-item>
          <text:p text:style-name="Numbering_20_1_Content_First"> Vyhledejte v katalogu požadovaný časopis a otevřte detailní záznam.</text:p>
        </text:list-item>
        <text:list-item>
          <text:p text:style-name="Numbering_20_1_Content"> Sjeďte až do spodní části záznamu a rozbalte lištu s nápisem <text:span text:style-name="Emphasis"><text:span text:style-name="Strong_20_Emphasis">„Dostupná čísla“</text:span></text:span>. <text:line-break/><text:line-break/><draw:frame draw:style-name="media" draw:name="0" text:anchor-type="as-char" draw:z-index="0" svg:width="29.580416666667cm" style:rel-width="100%" svg:height="15.875cm" style:rel-height="scale"><draw:image xlink:href="Pictures/8b13bdae7d2f014a2c225c90d30a730e.png" xlink:type="simple" xlink:show="embed" xlink:actuate="onLoad"/></draw:frame> <text:line-break/><text:line-break/></text:p>
        </text:list-item>
        <text:list-item>
          <text:p text:style-name="Numbering_20_1_Content"> Rozbalte  odkaz se souhrnem dostupných čísel. <text:note text:id="ftn1" text:note-class="footnote"><text:note-citation text:label="2)">2)</text:note-citation><text:note-body><text:p text:style-name="Text_20_body">Pokud je odkazů více, vyberte ten, který obsahuje číslo, které si chcete rezervovat.</text:p></text:note-body></text:note></text:p>
        </text:list-item>
        <text:list-item>
          <text:p text:style-name="Numbering_20_1_Content"> Najděte řádek obsahující číslo časopisu, které si chcete rezervovat a klikněte na odkaz <text:span text:style-name="Emphasis"><text:span text:style-name="Strong_20_Emphasis">„Rezervace čísla časopisu“</text:span>.</text:span>  <text:note text:id="ftn2" text:note-class="footnote"><text:note-citation text:label="3)">3)</text:note-citation><text:note-body><text:p text:style-name="Text_20_body">V seznamu dostupných ročníků se na prvním místě zobrazí rozbalená čísla nejnovějšího ročníku. Pokud chcete rezervavat číslo z jiného než nejnovější ročníku, rozbalte seznam jednotlivých čísel kliknutím na odkaz označující požadovaný ročník.</text:p></text:note-body></text:note>   <text:line-break/> <text:line-break/><draw:frame draw:style-name="media" draw:name="1" text:anchor-type="as-char" draw:z-index="1" svg:width="25.585208333333cm" style:rel-width="100%" svg:height="19.817291666667cm" style:rel-height="scale"><draw:image xlink:href="Pictures/1a93a94ddddd375d01172eb717ed3737.png" xlink:type="simple" xlink:show="embed" xlink:actuate="onLoad"/></draw:frame>  <text:line-break/> <text:line-break/></text:p>
        </text:list-item>
        <text:list-item>
          <text:p text:style-name="Numbering_20_1_Content_Last"> Poté postupujte jako při <text:a xlink:type="simple" xlink:href="https://eg-wiki.osvobozena-knihovna.cz/doku.php/opac:rezervace" text:style-name="Internet_20_link" text:visited-style-name="Visited_20_Internet_20_Link">zadání běžné rezervace</text:a>.</text:p>
        </text:list-item>
      </text:list>
      <text:p text:style-name="Horizontal_20_Line"/>
      <text:h text:style-name="Heading_20_2" text:outline-level="2"><text:bookmark-start text:name="__RefHeading___mohlo_by_vas_take_zajimat_2"/><text:bookmark-start text:name="mohlo_by_vas_take_zajimat"/>Mohlo by Vás také zajímat<text:bookmark-end text:name="__RefHeading___mohlo_by_vas_take_zajimat_2"/><text:bookmark-end text:name="mohlo_by_vas_take_zajimat"/></text:h>
      <text:h text:style-name="Heading_20_3" text:outline-level="3"><text:bookmark-start text:name="__RefHeading___prihlaseni_a_osobni_udaje_3"/><text:bookmark-start text:name="prihlaseni_a_osobni_udaje"/>Přihlášení a osobní údaje<text:bookmark-end text:name="__RefHeading___prihlaseni_a_osobni_udaje_3"/><text:bookmark-end text:name="prihlaseni_a_osobni_udaje"/></text:h>
      <text:list text:style-name="List_20_1" text:continue-numbering="false">
        <text:list-item>
          <text:p text:style-name="List_20_1_Content_First"> <text:a xlink:type="simple" xlink:href="https://eg-wiki.osvobozena-knihovna.cz/doku.php/opac:prvni_prihlaseni" text:style-name="Internet_20_link" text:visited-style-name="Visited_20_Internet_20_Link">První přihlášení</text:a> </text:p>
        </text:list-item>
        <text:list-item>
          <text:p text:style-name="List_20_1_Content"> <text:a xlink:type="simple" xlink:href="https://eg-wiki.osvobozena-knihovna.cz/doku.php/opac:prihlaseni_do_ctenarskeho_konta" text:style-name="Internet_20_link" text:visited-style-name="Visited_20_Internet_20_Link">Přihlášení do čtenářského účtu</text:a></text:p>
        </text:list-item>
        <text:list-item>
          <text:p text:style-name="List_20_1_Content"> <text:a xlink:type="simple" xlink:href="https://eg-wiki.osvobozena-knihovna.cz/doku.php/opac:zmena_hesla" text:style-name="Internet_20_link" text:visited-style-name="Visited_20_Internet_20_Link">Změna hesla</text:a></text:p>
        </text:list-item>
        <text:list-item>
          <text:p text:style-name="List_20_1_Content"> <text:a xlink:type="simple" xlink:href="https://eg-wiki.osvobozena-knihovna.cz/doku.php/opac:zapomenute_heslo" text:style-name="Internet_20_link" text:visited-style-name="Visited_20_Internet_20_Link">Zapomenuté nebo nové heslo</text:a></text:p>
        </text:list-item>
        <text:list-item>
          <text:p text:style-name="List_20_1_Content"> <text:a xlink:type="simple" xlink:href="https://eg-wiki.osvobozena-knihovna.cz/doku.php/opac:zmena_prihlasovaciho_jmena" text:style-name="Internet_20_link" text:visited-style-name="Visited_20_Internet_20_Link"> Změna přihlašovacího jména </text:a></text:p>
        </text:list-item>
        <text:list-item>
          <text:p text:style-name="List_20_1_Content"> <text:a xlink:type="simple" xlink:href="https://eg-wiki.osvobozena-knihovna.cz/doku.php/opac:zmena_e-mailu" text:style-name="Internet_20_link" text:visited-style-name="Visited_20_Internet_20_Link"> Změna e-mailu </text:a></text:p>
        </text:list-item>
        <text:list-item>
          <text:p text:style-name="List_20_1_Content"> <text:a xlink:type="simple" xlink:href="https://eg-wiki.osvobozena-knihovna.cz/doku.php/opac:zmena_adresy" text:style-name="Internet_20_link" text:visited-style-name="Visited_20_Internet_20_Link">Změna adresy </text:a></text:p>
        </text:list-item>
        <text:list-item>
          <text:p text:style-name="List_20_1_Content_Last"> <text:a xlink:type="simple" xlink:href="https://eg-wiki.osvobozena-knihovna.cz/doku.php/opac:prideleni_opravneni_nakladat_s_uctem" text:style-name="Internet_20_link" text:visited-style-name="Visited_20_Internet_20_Link">Přidělení oprávnění nakládat s účtem jiné osobě</text:a></text:p>
        </text:list-item>
      </text:list>
      <text:h text:style-name="Heading_20_3" text:outline-level="3"><text:bookmark-start text:name="__RefHeading___nastaveni_ctenarskeho_konta_vypujcky_rezervace_4"/><text:bookmark-start text:name="nastaveni_ctenarskeho_konta_vypujcky_rezervace"/>Nastavení čtenářského konta, výpůjčky, rezervace...<text:bookmark-end text:name="__RefHeading___nastaveni_ctenarskeho_konta_vypujcky_rezervace_4"/><text:bookmark-end text:name="nastaveni_ctenarskeho_konta_vypujcky_rezervace"/></text:h>
      <text:list text:style-name="List_20_1" text:continue-numbering="false">
        <text:list-item>
          <text:p text:style-name="List_20_1_Content_First"> <text:a xlink:type="simple" xlink:href="https://eg-wiki.osvobozena-knihovna.cz/doku.php/opac:vypis_vypujcek" text:style-name="Internet_20_link" text:visited-style-name="Visited_20_Internet_20_Link">Nastavení odesílání výpisu výpůjček e-mailem</text:a></text:p>
        </text:list-item>
        <text:list-item>
          <text:p text:style-name="List_20_1_Content"> <text:a xlink:type="simple" xlink:href="https://eg-wiki.osvobozena-knihovna.cz/doku.php/opac:ukladani_historie" text:style-name="Internet_20_link" text:visited-style-name="Visited_20_Internet_20_Link">Ukládání historie</text:a></text:p>
        </text:list-item>
        <text:list-item>
          <text:p text:style-name="List_20_1_Content"> <text:a xlink:type="simple" xlink:href="https://eg-wiki.osvobozena-knihovna.cz/doku.php/opac:nastaveni_vyhledavani" text:style-name="Internet_20_link" text:visited-style-name="Visited_20_Internet_20_Link">Nastavení vyhledávání</text:a></text:p>
        </text:list-item>
        <text:list-item>
          <text:p text:style-name="List_20_1_Content"> <text:a xlink:type="simple" xlink:href="https://eg-wiki.osvobozena-knihovna.cz/doku.php/opac:prace_se_zpravami" text:style-name="Internet_20_link" text:visited-style-name="Visited_20_Internet_20_Link">Zprávy</text:a></text:p>
        </text:list-item>
        <text:list-item>
          <text:p text:style-name="List_20_1_Content"> <text:a xlink:type="simple" xlink:href="https://eg-wiki.osvobozena-knihovna.cz/doku.php/opac:prodlouzeni_vypujcek" text:style-name="Internet_20_link" text:visited-style-name="Visited_20_Internet_20_Link">Prodloužení výpůjček</text:a></text:p>
        </text:list-item>
        <text:list-item>
          <text:p text:style-name="List_20_1_Content"> <text:a xlink:type="simple" xlink:href="https://eg-wiki.osvobozena-knihovna.cz/doku.php/opac:rezervace" text:style-name="Internet_20_link" text:visited-style-name="Visited_20_Internet_20_Link">Zadání rezervace</text:a></text:p>
        </text:list-item>
        <text:list-item>
          <text:p text:style-name="List_20_1_Content"> <text:a xlink:type="simple" xlink:href="#opac:rezervace_cisla_casopisu" text:style-name="Local_20_link" text:visited-style-name="Visited_20_Local_20_Link">Rezervace čísla časopisu</text:a></text:p>
        </text:list-item>
        <text:list-item>
          <text:p text:style-name="List_20_1_Content"> <text:a xlink:type="simple" xlink:href="https://eg-wiki.osvobozena-knihovna.cz/doku.php/opac:sprava_rezervaci" text:style-name="Internet_20_link" text:visited-style-name="Visited_20_Internet_20_Link">Správa rezervací</text:a></text:p>
        </text:list-item>
        <text:list-item>
          <text:p text:style-name="List_20_1_Content"> <text:a xlink:type="simple" xlink:href="https://eg-wiki.osvobozena-knihovna.cz/doku.php/opac:pokuta" text:style-name="Internet_20_link" text:visited-style-name="Visited_20_Internet_20_Link">Pokuty a zpozdné</text:a></text:p>
        </text:list-item>
        <text:list-item>
          <text:p text:style-name="List_20_1_Content_Last"> <text:a xlink:type="simple" xlink:href="https://eg-wiki.osvobozena-knihovna.cz/doku.php/opac:bezhotovostni_platby" text:style-name="Internet_20_link" text:visited-style-name="Visited_20_Internet_20_Link">Bezhotovostní platby (Knihovna Jabok)</text:a></text:p>
        </text:list-item>
      </text:list>
      <text:p text:style-name="Text_20_body">Byla pro Vás tato nápověda užitečná? Pokud máte nějaké náměty nebo připomínky, <text:a xlink:type="simple" xlink:href="mailto:mailto:knihovna@jabok.cz" text:style-name="Internet_20_link" text:visited-style-name="Visited_20_Internet_20_Link">napište ná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pac:rezervace_cisla_casopisu</dc:title>
  </office:meta>
</office:document-meta>
</file>