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9ccbd87fcc94bd79ea78b0fbc3ac72.png"/>
  <manifest:file-entry manifest:media-type="image/png" manifest:full-path="Pictures/ecc7fe8133509964ef59d33bd6aa0acc.png"/>
  <manifest:file-entry manifest:media-type="image/png" manifest:full-path="Pictures/50acc2dbdaf921d6422944c7d09b55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prohlizeni_regalu"/><text:bookmark-start text:name="__RefHeading___prohlizeni_regalu_1"/><text:bookmark-start text:name="prohlizeni_regalu"/>Prohlížení regálu<text:bookmark-end text:name="__RefHeading___prohlizeni_regalu_1"/><text:bookmark-end text:name="prohlizeni_regalu"/></text:h>
      <text:p text:style-name="Text_20_body">Prohlížení regálu můžete využít, pokud nevíte, co přesně hledáte a chcete se podívat na knihy z jednoho oboru, které jsou v knihovně zařazeny na jednom regále (je to stejné, ako byste si prohlíželi regál s knihami přímo v knihovně, v tomto případě ale vidíte i knihy, které jsou právě půjčené). Můžete také použít <text:a xlink:type="simple" xlink:href="https://eg-wiki.osvobozena-knihovna.cz/doku.php/opac:prochazeni_katalogu" text:style-name="Internet_20_link" text:visited-style-name="Visited_20_Internet_20_Link">Procházení katalogu podle názvů, autorů a témat</text:a>. </text:p>
      <text:p text:style-name="Text_20_body">Pokud hledáte konkrétní titul nebo autora, anebo knihu, která zpracovává jedno téma z hlediska různých disciplin a není jednoznačné, ve kterém oboru je kniha zařazena, (např. „etika sociální práce“ apod.) použijte <text:a xlink:type="simple" xlink:href="https://eg-wiki.osvobozena-knihovna.cz/doku.php/opac:zakladni_vyhledavani" text:style-name="Internet_20_link" text:visited-style-name="Visited_20_Internet_20_Link">vyhledávání</text:a> nebo <text:a xlink:type="simple" xlink:href="https://eg-wiki.osvobozena-knihovna.cz/doku.php/opac:pokrocile_vyhledavani" text:style-name="Internet_20_link" text:visited-style-name="Visited_20_Internet_20_Link">pokročilé vyhledávání</text:a>.</text:p>
      <text:p text:style-name="Text_20_body">K prohlížení regálu máte dvě možnosti. </text:p>
      <text:h text:style-name="Heading_20_2" text:outline-level="2"><text:bookmark-start text:name="__RefHeading___z_detailniho_zaznamu_o_dokumentu_2"/><text:bookmark-start text:name="z_detailniho_zaznamu_o_dokumentu"/>Z detailního záznamu o dokumentu<text:bookmark-end text:name="__RefHeading___z_detailniho_zaznamu_o_dokumentu_2"/><text:bookmark-end text:name="z_detailniho_zaznamu_o_dokumentu"/></text:h>
      <text:list text:style-name="Numbering_20_1" text:continue-numbering="false">
        <text:list-item>
          <text:p text:style-name="LastListParagraph_Numbering_20_1_Content_First"> Pokud jste vyhledali knihu a chcete se podívat, co se nachází na podobném místě v katalogu, stiskněte tlačítko <text:span text:style-name="Strong_20_Emphasis"><text:span text:style-name="Emphasis">„Prohlížení regálu“</text:span></text:span> na konci stránky. <text:line-break/><text:line-break/><draw:frame draw:style-name="media" draw:name="0" text:anchor-type="as-char" draw:z-index="0" svg:width="30.665208333333cm" style:rel-width="100%" svg:height="20.134791666667cm" style:rel-height="scale"><draw:image xlink:href="Pictures/c49ccbd87fcc94bd79ea78b0fbc3ac72.png" xlink:type="simple" xlink:show="embed" xlink:actuate="onLoad"/></draw:frame><text:line-break/><text:line-break/>Zobrazí se mřížka, kde každé políčko zastupuje jeden dokument a výchozí dokument se nachází vždy uprostřed. <text:line-break/><text:line-break/><draw:frame draw:style-name="media" draw:name="1" text:anchor-type="as-char" draw:z-index="1" svg:width="28.760208333333cm" style:rel-width="100%" svg:height="24.262291666667cm" style:rel-height="scale"><draw:image xlink:href="Pictures/ecc7fe8133509964ef59d33bd6aa0acc.png" xlink:type="simple" xlink:show="embed" xlink:actuate="onLoad"/></draw:frame> <text:line-break/><text:line-break/></text:p>
        </text:list-item>
      </text:list>
      <text:p text:style-name="Text_20_body">V rozhraní pro prohlížení regálu můžete listovat na jednu i na druhou stranu ve směru šipek. Po kliknutí na název dokumentu se dostanete na zobrazení detailu, naopak jméno autora vyhledá všechny dokumenty od daného autora. </text:p>
      <text:h text:style-name="Heading_20_2" text:outline-level="2"><text:bookmark-start text:name="__RefHeading___vyhledavani_podle_signatury_3"/><text:bookmark-start text:name="vyhledavani_podle_signatury"/>Vyhledávání podle signatury<text:bookmark-end text:name="__RefHeading___vyhledavani_podle_signatury_3"/><text:bookmark-end text:name="vyhledavani_podle_signatury"/></text:h>
      <text:p text:style-name="Text_20_body">Druhým způsobem je vyhledávání podle signatury</text:p>
      <text:list text:style-name="Numbering_20_1" text:continue-numbering="false">
        <text:list-item>
          <text:p text:style-name="Numbering_20_1_Content_First"> Z nabídky vyberte  <text:span text:style-name="Strong_20_Emphasis"><text:span text:style-name="Emphasis">„Pokročilé vyhledávání“</text:span></text:span></text:p>
        </text:list-item>
        <text:list-item>
          <text:p text:style-name="Numbering_20_1_Content"> Zvolte záložku <text:span text:style-name="Strong_20_Emphasis"><text:span text:style-name="Emphasis">„Hledání podle identifikátorů“</text:span></text:span> a v prvním poli vyberte z rozbalovací nabídky položku zvolte pole <text:span text:style-name="Strong_20_Emphasis">„Signatura (prohlížení regálu)„</text:span>. </text:p>
        </text:list-item>
        <text:list-item>
          <text:p text:style-name="Numbering_20_1_Content"> Do pole <text:span text:style-name="Emphasis"><text:span text:style-name="Strong_20_Emphasis">„Identifikátor“</text:span></text:span>  zadejte signaturu (označení regálu, ve kterém chcete hledat) </text:p>
        </text:list-item>
        <text:list-item>
          <text:p text:style-name="Numbering_20_1_Content_Last"> Můžete také vybrat knihovnu, ve které chcete hledat. Zadejte počátek signatury, od které chcete prohlížet, a stiskněte tlačítko <text:span text:style-name="Emphasis"><text:span text:style-name="Strong_20_Emphasis">„Hledat“</text:span></text:span>.  <text:line-break/><text:line-break/><draw:frame draw:style-name="media" draw:name="2" text:anchor-type="as-char" draw:z-index="2" svg:width="35.71875cm" style:rel-width="100%" svg:height="16.03375cm" style:rel-height="scale"><draw:image xlink:href="Pictures/50acc2dbdaf921d6422944c7d09b55a5.png" xlink:type="simple" xlink:show="embed" xlink:actuate="onLoad"/></draw:frame> <text:line-break/><text:line-break/></text:p>
        </text:list-item>
      </text:list>
      <text:p text:style-name="Text_20_body">Výsledek vyhledávání budu podobný jako při prohlížení regálu, kde v mřízce s výsledky budou uprostřed zobrazeny knihy s hledanou signaturou (viz obrázek). ||</text:p>
      <text:p text:style-name="Horizontal_20_Line"/>
      <text:h text:style-name="Heading_20_2" text:outline-level="2"><text:bookmark-start text:name="__RefHeading___mohlo_by_vas_take_zajimat_4"/><text:bookmark-start text:name="mohlo_by_vas_take_zajimat"/>Mohlo by Vás také zajímat<text:bookmark-end text:name="__RefHeading___mohlo_by_vas_take_zajimat_4"/><text:bookmark-end text:name="mohlo_by_vas_take_zajimat"/></text:h>
      <text:h text:style-name="Heading_20_3" text:outline-level="3"><text:bookmark-start text:name="__RefHeading___prochazeni_katalogu_5"/><text:bookmark-start text:name="prochazeni_katalogu"/>Procházení katalogu<text:bookmark-end text:name="__RefHeading___prochazeni_katalogu_5"/><text:bookmark-end text:name="prochazeni_katalogu"/></text:h>
      <text:list text:style-name="List_20_1" text:continue-numbering="false">
        <text:list-item>
          <text:p text:style-name="List_20_1_Content_First"> <text:a xlink:type="simple" xlink:href="https://eg-wiki.osvobozena-knihovna.cz/doku.php/opac:prochazeni_katalogu" text:style-name="Internet_20_link" text:visited-style-name="Visited_20_Internet_20_Link">Procházení podle názvů, autorů a témat</text:a></text:p>
        </text:list-item>
        <text:list-item>
          <text:p text:style-name="List_20_1_Content_Last"> <text:a xlink:type="simple" xlink:href="#opac:prohlizeni_regalu" text:style-name="Local_20_link" text:visited-style-name="Visited_20_Local_20_Link">Virtuální "prohlížení regálů"</text:a></text:p>
        </text:list-item>
      </text:list>
      <text:h text:style-name="Heading_20_3" text:outline-level="3"><text:bookmark-start text:name="__RefHeading___vyhledavani_v_katalogu_6"/><text:bookmark-start text:name="vyhledavani_v_katalogu"/>Vyhledávání v katalogu<text:bookmark-end text:name="__RefHeading___vyhledavani_v_katalogu_6"/><text:bookmark-end text:name="vyhledavani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zakladni_vyhledavani" text:style-name="Internet_20_link" text:visited-style-name="Visited_20_Internet_20_Link">Základní vyhledávání</text:a></text:p>
        </text:list-item>
        <text:list-item>
          <text:p text:style-name="List_20_1_Content"> <text:a xlink:type="simple" xlink:href="https://eg-wiki.osvobozena-knihovna.cz/doku.php/opac:pokrocile_vyhledavani" text:style-name="Internet_20_link" text:visited-style-name="Visited_20_Internet_20_Link">Pokročilé vyhledávání</text:a></text:p>
        </text:list-item>
        <text:list-item>
          <text:p text:style-name="List_20_1_Content"> <text:a xlink:type="simple" xlink:href="https://eg-wiki.osvobozena-knihovna.cz/doku.php/opac:filtry_pro_vyhledavani" text:style-name="Internet_20_link" text:visited-style-name="Visited_20_Internet_20_Link"> Filtry pro vyhledávání</text:a></text:p>
        </text:list-item>
        <text:list-item>
          <text:p text:style-name="List_20_1_Content"> <text:a xlink:type="simple" xlink:href="https://eg-wiki.osvobozena-knihovna.cz/doku.php/opac:booleovske_operatory" text:style-name="Internet_20_link" text:visited-style-name="Visited_20_Internet_20_Link">Operátory "A", "NEBO", "NE"</text:a></text:p>
        </text:list-item>
        <text:list-item>
          <text:p text:style-name="List_20_1_Content"> <text:a xlink:type="simple" xlink:href="https://eg-wiki.osvobozena-knihovna.cz/doku.php/opac:numericke_vyhledavani" text:style-name="Internet_20_link" text:visited-style-name="Visited_20_Internet_20_Link">Vyhledávání podle identifikátorů (ISBN, ISSN...)</text:a></text:p>
        </text:list-item>
        <text:list-item>
          <text:p text:style-name="List_20_1_Content"> <text:a xlink:type="simple" xlink:href="https://eg-wiki.osvobozena-knihovna.cz/doku.php/opac:vyhledavaci_zkratky" text:style-name="Internet_20_link" text:visited-style-name="Visited_20_Internet_20_Link">Vyhledávací zkratky</text:a></text:p>
        </text:list-item>
        <text:list-item>
          <text:p text:style-name="List_20_1_Content_Last"> <text:a xlink:type="simple" xlink:href="https://eg-wiki.osvobozena-knihovna.cz/doku.php/opac:expertni_vyhledavani" text:style-name="Internet_20_link" text:visited-style-name="Visited_20_Internet_20_Link">Expertní vyhledávání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prohlizeni_regalu</dc:title>
  </office:meta>
</office:document-meta>
</file>