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ee9222475ff80d5972ca70e80ffd03.png"/>
  <manifest:file-entry manifest:media-type="image/png" manifest:full-path="Pictures/1e5ee60e8a35fcd9f8de1a581b4e18f6.png"/>
  <manifest:file-entry manifest:media-type="image/png" manifest:full-path="Pictures/51d97c5d1959f1c0874a4cae686486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prodlouzeni_vypujcek"/><text:bookmark-start text:name="__RefHeading___prodlouzeni_vypujcek_1"/><text:bookmark-start text:name="prodlouzeni_vypujcek"/>Prodloužení výpůjček<text:bookmark-end text:name="__RefHeading___prodlouzeni_vypujcek_1"/><text:bookmark-end text:name="prodlouzeni_vypujcek"/></text:h>
      <text:p text:style-name="Text_20_body">Pokud se blíží doba vrácení a nemáte čas do knihovny osobně zajít, můžete si své výpůjčky sami prodloužit.</text:p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Vypujčené jednotky“</text:span></text:span>. </text:p>
        </text:list-item>
        <text:list-item>
          <text:p text:style-name="Numbering_20_1_Content"> Z rozbalené nabídky zvolte položku <text:span text:style-name="Emphasis"><text:span text:style-name="Strong_20_Emphasis">„Vypůjčené jednotky“</text:span></text:span> (viz obrázek níže).  <text:line-break/><text:line-break/><draw:frame draw:style-name="media" draw:name="0" text:anchor-type="as-char" draw:z-index="0" svg:width="17.330208333333cm" style:rel-width="100%" svg:height="8.8370833333333cm" style:rel-height="scale"><draw:image xlink:href="Pictures/54ee9222475ff80d5972ca70e80ffd03.png" xlink:type="simple" xlink:show="embed" xlink:actuate="onLoad"/></draw:frame><text:line-break/></text:p>
        </text:list-item>
        <text:list-item>
          <text:p text:style-name="Numbering_20_1_Content_Last"> V seznamu vypůjčených knih, který se zobrazí, zaškrtněte položky, u kterých cete prodloužit výpůjční lhůtu a klikněte na tlačítko <text:span text:style-name="Emphasis"><text:span text:style-name="Strong_20_Emphasis">„Prodloužit vybrané“</text:span></text:span> </text:p>
        </text:list-item>
      </text:list>
      <text:p text:style-name="Text_20_body">V případě, že byly výpůjčky úspěšně prodlouženy, zobrazí se nad tabulkou (seznamem) výpůjček se zobrazí informace o počtu úspěšně prodloužených výpůjček (viz obrázek) <text:line-break/><draw:frame draw:style-name="media" draw:name="1" text:anchor-type="as-char" draw:z-index="1" svg:width="21.616458333333cm" style:rel-width="100%" svg:height="13.890625cm" style:rel-height="scale"><draw:image xlink:href="Pictures/1e5ee60e8a35fcd9f8de1a581b4e18f6.png" xlink:type="simple" xlink:show="embed" xlink:actuate="onLoad"/></draw:frame>.</text:p>
      <text:p text:style-name="Text_20_body">V případě, že při prodlužování některé z výpůjček dojde k problému, zobrazí se nad seznamem výpůjček souhrnná informace o počtu prodloužených a neprodloužených výpůjček (viz obrázek níže). <text:line-break/><draw:frame draw:style-name="media" draw:name="2" text:anchor-type="as-char" draw:z-index="2" svg:width="22.172083333333cm" style:rel-width="100%" svg:height="15.769166666667cm" style:rel-height="scale"><draw:image xlink:href="Pictures/51d97c5d1959f1c0874a4cae68648615.png" xlink:type="simple" xlink:show="embed" xlink:actuate="onLoad"/></draw:frame></text:p>
      <text:p text:style-name="Text_20_body">Přímo v seznamu výpůjček se pod každou neprodlouženou výpůjčkou zobrazí informace o důvodu, proč nebyla výpůjčka prodloužena (např. kvůli nezaplaceným pokutám, kvůli tomu, že kniha je nutná pro splnění rezervace apod.)  </text:p>
      <text:p text:style-name="Horizontal_20_Line"/>
      <text:h text:style-name="Heading_20_2" text:outline-level="2"><text:bookmark-start text:name="__RefHeading___mohlo_by_vas_take_zajimat_2"/><text:bookmark-start text:name="mohlo_by_vas_take_zajimat"/>Mohlo by Vás také zajímat<text:bookmark-end text:name="__RefHeading___mohlo_by_vas_take_zajimat_2"/><text:bookmark-end text:name="mohlo_by_vas_take_zajimat"/></text:h>
      <text:h text:style-name="Heading_20_3" text:outline-level="3"><text:bookmark-start text:name="__RefHeading___prihlaseni_a_osobni_udaje_3"/><text:bookmark-start text:name="prihlaseni_a_osobni_udaje"/>Přihlášení a osobní údaje<text:bookmark-end text:name="__RefHeading___prihlaseni_a_osobni_udaje_3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4"/><text:bookmark-start text:name="nastaveni_ctenarskeho_konta_vypujcky_rezervace"/>Nastavení čtenářského konta, výpůjčky, rezervace...<text:bookmark-end text:name="__RefHeading___nastaveni_ctenarskeho_konta_vypujcky_rezervace_4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#opac:prodlouzeni_vypujcek" text:style-name="Local_20_link" text:visited-style-name="Visited_20_Local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prodlouzeni_vypujcek</dc:title>
  </office:meta>
</office:document-meta>
</file>