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a7fb6f349b0c56427e79e11eacb8e1.png"/>
  <manifest:file-entry manifest:media-type="image/png" manifest:full-path="Pictures/690c4758a770dc6df290d834d8dcc52f.png"/>
  <manifest:file-entry manifest:media-type="image/png" manifest:full-path="Pictures/d4aa3bea0654446ccbb78d23f29598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ac:prochazeni_katalogu"/><text:bookmark-start text:name="__RefHeading___prochazeni_katalogu_podle_nazvu_autoru_a_temat_1"/><text:bookmark-start text:name="prochazeni_katalogu_podle_nazvu_autoru_a_temat"/>Procházení katalogu podle názvů, autorů a témat<text:bookmark-end text:name="__RefHeading___prochazeni_katalogu_podle_nazvu_autoru_a_temat_1"/><text:bookmark-end text:name="prochazeni_katalogu_podle_nazvu_autoru_a_temat"/></text:h>
      <text:p text:style-name="Text_20_body">Procházení katalogu využijete, pokud neznáte přesný název nebo vás zajímají např. všichni autoři začínající na konkrétní písmeno. Pokud se chcete podívat, jaké dokumenty se nachází na stejném regále, můžete také využít <text:a xlink:type="simple" xlink:href="https://eg-wiki.osvobozena-knihovna.cz/doku.php/opac:prohlizeni_regalu" text:style-name="Internet_20_link" text:visited-style-name="Visited_20_Internet_20_Link">Prohlížení regálu</text:a>. Pokud hledáte konkrétní dokument nebo autora, použijte <text:a xlink:type="simple" xlink:href="https://eg-wiki.osvobozena-knihovna.cz/doku.php/opac:zakladni_vyhledavani" text:style-name="Internet_20_link" text:visited-style-name="Visited_20_Internet_20_Link">vyhledávání</text:a> nebo <text:a xlink:type="simple" xlink:href="https://eg-wiki.osvobozena-knihovna.cz/doku.php/opac:pokrocile_vyhledavani" text:style-name="Internet_20_link" text:visited-style-name="Visited_20_Internet_20_Link">pokročilé vyhledávání</text:a>.</text:p>
      <text:list text:style-name="Numbering_20_1" text:continue-numbering="false">
        <text:list-item>
          <text:p text:style-name="Numbering_20_1_Content_First"> Klikněte na tlačítko <text:span text:style-name="Strong_20_Emphasis"><text:span text:style-name="Emphasis">„Procházet katalog“</text:span></text:span> na hlavní stránce.  <text:line-break/><text:line-break/><draw:frame draw:style-name="media" draw:name="0" text:anchor-type="as-char" draw:z-index="0" svg:width="30.823958333333cm" style:rel-width="100%" svg:height="4.206875cm" style:rel-height="scale"><draw:image xlink:href="Pictures/2ca7fb6f349b0c56427e79e11eacb8e1.png" xlink:type="simple" xlink:show="embed" xlink:actuate="onLoad"/></draw:frame> <text:line-break/><text:line-break/></text:p>
        </text:list-item>
        <text:list-item>
          <text:p text:style-name="Numbering_20_1_Content"> Zde vyberte, zda chcete prohlížet názvy, autory, témata nebo edice a která knihovna vás zajímá. Zadejte slovo (případně řetězec znaků, písmeno nebo číslo), od kterého chcete procházet, a klikněte na tlačítko <text:span text:style-name="Strong_20_Emphasis"><text:span text:style-name="Emphasis">„Procházet“</text:span></text:span>.  <text:line-break/><text:line-break/><draw:frame draw:style-name="media" draw:name="1" text:anchor-type="as-char" draw:z-index="1" svg:width="12.065cm" svg:height="6.2970833333333cm"><draw:image xlink:href="Pictures/690c4758a770dc6df290d834d8dcc52f.png" xlink:type="simple" xlink:show="embed" xlink:actuate="onLoad"/></draw:frame> Zobrazí se seznam výsledků, v němž to, co jste hledali, je uprostřed seznamu. Číslo v závorce označuje počet dokumentů, které jsou v katalogu. <text:line-break/><text:line-break/><draw:frame draw:style-name="media" draw:name="2" text:anchor-type="as-char" draw:z-index="2" svg:width="22.145625cm" style:rel-width="100%" svg:height="15.742708333333cm" style:rel-height="scale"><draw:image xlink:href="Pictures/d4aa3bea0654446ccbb78d23f29598f1.png" xlink:type="simple" xlink:show="embed" xlink:actuate="onLoad"/></draw:frame> <text:line-break/><text:line-break/></text:p>
        </text:list-item>
        <text:list-item>
          <text:p text:style-name="Numbering_20_1_Content_Last"> Po kliknutí na jednotlivé odkazy se přesunete na vyhledávání názvu (případně autora, tématu nebo edice). Zobrazí se jednotlivé výsledky vyhledávání. Podívejte se, <text:a xlink:type="simple" xlink:href="https://eg-wiki.osvobozena-knihovna.cz/doku.php/opac:prace_s_vysledky_vyhledavani" text:style-name="Internet_20_link" text:visited-style-name="Visited_20_Internet_20_Link">jak pracovat s výsledky vyhledávání</text:a>, můžete se také podívat na  <text:a xlink:type="simple" xlink:href="https://eg-wiki.osvobozena-knihovna.cz/doku.php/opac:zuzeni_dotazu_vyhledavani" text:style-name="Internet_20_link" text:visited-style-name="Visited_20_Internet_20_Link">nápovědu k zúžení výsledků vyhledávání</text:a>. </text:p>
        </text:list-item>
      </text:list>
      <text:p text:style-name="Horizontal_20_Line"/>
      <text:h text:style-name="Heading_20_2" text:outline-level="2"><text:bookmark-start text:name="__RefHeading___mohlo_by_vas_take_zajimat_2"/><text:bookmark-start text:name="mohlo_by_vas_take_zajimat"/>Mohlo by Vás také zajímat<text:bookmark-end text:name="__RefHeading___mohlo_by_vas_take_zajimat_2"/><text:bookmark-end text:name="mohlo_by_vas_take_zajimat"/></text:h>
      <text:h text:style-name="Heading_20_3" text:outline-level="3"><text:bookmark-start text:name="__RefHeading___prochazeni_katalogu_3"/><text:bookmark-start text:name="prochazeni_katalogu"/>Procházení katalogu<text:bookmark-end text:name="__RefHeading___prochazeni_katalogu_3"/><text:bookmark-end text:name="prochazeni_katalogu"/></text:h>
      <text:list text:style-name="List_20_1" text:continue-numbering="false">
        <text:list-item>
          <text:p text:style-name="List_20_1_Content_First"> <text:a xlink:type="simple" xlink:href="#opac:prochazeni_katalogu" text:style-name="Local_20_link" text:visited-style-name="Visited_20_Local_20_Link">Procházení podle názvů, autorů a témat</text:a></text:p>
        </text:list-item>
        <text:list-item>
          <text:p text:style-name="List_20_1_Content_Last"> <text:a xlink:type="simple" xlink:href="https://eg-wiki.osvobozena-knihovna.cz/doku.php/opac:prohlizeni_regalu" text:style-name="Internet_20_link" text:visited-style-name="Visited_20_Internet_20_Link">Virtuální "prohlížení regálů"</text:a></text:p>
        </text:list-item>
      </text:list>
      <text:h text:style-name="Heading_20_3" text:outline-level="3"><text:bookmark-start text:name="__RefHeading___vyhledavani_v_katalogu_4"/><text:bookmark-start text:name="vyhledavani_v_katalogu"/>Vyhledávání v katalogu<text:bookmark-end text:name="__RefHeading___vyhledavani_v_katalogu_4"/><text:bookmark-end text:name="vyhledavani_v_katalogu"/></text:h>
      <text:list text:style-name="List_20_1" text:continue-numbering="false">
        <text:list-item>
          <text:p text:style-name="List_20_1_Content_First"> <text:a xlink:type="simple" xlink:href="https://eg-wiki.osvobozena-knihovna.cz/doku.php/opac:zakladni_vyhledavani" text:style-name="Internet_20_link" text:visited-style-name="Visited_20_Internet_20_Link">Základní vyhledávání</text:a></text:p>
        </text:list-item>
        <text:list-item>
          <text:p text:style-name="List_20_1_Content"> <text:a xlink:type="simple" xlink:href="https://eg-wiki.osvobozena-knihovna.cz/doku.php/opac:pokrocile_vyhledavani" text:style-name="Internet_20_link" text:visited-style-name="Visited_20_Internet_20_Link">Pokročilé vyhledávání</text:a></text:p>
        </text:list-item>
        <text:list-item>
          <text:p text:style-name="List_20_1_Content"> <text:a xlink:type="simple" xlink:href="https://eg-wiki.osvobozena-knihovna.cz/doku.php/opac:filtry_pro_vyhledavani" text:style-name="Internet_20_link" text:visited-style-name="Visited_20_Internet_20_Link"> Filtry pro vyhledávání</text:a></text:p>
        </text:list-item>
        <text:list-item>
          <text:p text:style-name="List_20_1_Content"> <text:a xlink:type="simple" xlink:href="https://eg-wiki.osvobozena-knihovna.cz/doku.php/opac:booleovske_operatory" text:style-name="Internet_20_link" text:visited-style-name="Visited_20_Internet_20_Link">Operátory "A", "NEBO", "NE"</text:a></text:p>
        </text:list-item>
        <text:list-item>
          <text:p text:style-name="List_20_1_Content"> <text:a xlink:type="simple" xlink:href="https://eg-wiki.osvobozena-knihovna.cz/doku.php/opac:numericke_vyhledavani" text:style-name="Internet_20_link" text:visited-style-name="Visited_20_Internet_20_Link">Vyhledávání podle identifikátorů (ISBN, ISSN...)</text:a></text:p>
        </text:list-item>
        <text:list-item>
          <text:p text:style-name="List_20_1_Content"> <text:a xlink:type="simple" xlink:href="https://eg-wiki.osvobozena-knihovna.cz/doku.php/opac:vyhledavaci_zkratky" text:style-name="Internet_20_link" text:visited-style-name="Visited_20_Internet_20_Link">Vyhledávací zkratky</text:a></text:p>
        </text:list-item>
        <text:list-item>
          <text:p text:style-name="List_20_1_Content_Last"> <text:a xlink:type="simple" xlink:href="https://eg-wiki.osvobozena-knihovna.cz/doku.php/opac:expertni_vyhledavani" text:style-name="Internet_20_link" text:visited-style-name="Visited_20_Internet_20_Link">Expertní vyhledávání</text:a></text:p>
        </text:list-item>
      </text:list>
      <text:p text:style-name="Text_20_body">Byla pro Vás tato nápověda užitečná? Pokud máte nějaké náměty nebo připomínky, <text:a xlink:type="simple" xlink:href="mailto:mailto:knihovna@jabok.cz" text:style-name="Internet_20_link" text:visited-style-name="Visited_20_Internet_20_Link">napište ná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opac:prochazeni_katalogu</dc:title>
  </office:meta>
</office:document-meta>
</file>