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5b8154f08bee61fd9aef0a804f2808.png"/>
  <manifest:file-entry manifest:media-type="image/png" manifest:full-path="Pictures/150157ab4b9a230c30452009e48a2a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prihlaseni"/><text:bookmark-start text:name="__RefHeading___zapomenute_heslo_1"/><text:bookmark-start text:name="zapomenute_heslo"/>Zapomenuté heslo<text:bookmark-end text:name="__RefHeading___zapomenute_heslo_1"/><text:bookmark-end text:name="zapomenute_heslo"/></text:h>
      <text:h text:style-name="Heading_20_2" text:outline-level="2"><text:bookmark-start text:name="__RefHeading___vygenerovani_noveho_hesla_v_online_katalogu_2"/><text:bookmark-start text:name="vygenerovani_noveho_hesla_v_online_katalogu"/>Vygenerování nového hesla v online katalogu<text:bookmark-end text:name="__RefHeading___vygenerovani_noveho_hesla_v_online_katalogu_2"/><text:bookmark-end text:name="vygenerovani_noveho_hesla_v_online_katalogu"/></text:h>
      <text:list text:style-name="Numbering_20_1" text:continue-numbering="false">
        <text:list-item>
          <text:p text:style-name="Numbering_20_1_Content_First"> V katalogu klikněte na tlačítko <text:span text:style-name="Emphasis"><text:span text:style-name="Strong_20_Emphasis">„Moje konto“</text:span></text:span> (v pravém horním rohu obrazovky). Otevře se přihlašovací formulář.</text:p>
        </text:list-item>
        <text:list-item>
          <text:p text:style-name="Numbering_20_1_Content"> Ve formuláři klikněte na odkaz <text:span text:style-name="Emphasis"><text:span text:style-name="Strong_20_Emphasis">„Zapomněli jste heslo?“</text:span></text:span>, který je umístěn pod polem pro zadání hesla. <text:line-break/> <text:line-break/><draw:frame draw:style-name="media" draw:name="0" text:anchor-type="as-char" draw:z-index="0" svg:width="15.504583333333cm" svg:height="6.3235416666667cm"><draw:image xlink:href="Pictures/2c5b8154f08bee61fd9aef0a804f2808.png" xlink:type="simple" xlink:show="embed" xlink:actuate="onLoad"/></draw:frame> <text:line-break/><text:line-break/></text:p>
        </text:list-item>
        <text:list-item>
          <text:p text:style-name="Numbering_20_1_Content">  Vyplňte buď uživatelské jméno nebo číslo průkazu. </text:p>
        </text:list-item>
        <text:list-item>
          <text:p text:style-name="Numbering_20_1_Content"> Pokud Vaše knihovna vyžaduje zadání e-mailové adresy, pak do pole <text:span text:style-name="Emphasis"><text:span text:style-name="Strong_20_Emphasis">„E-mailová adresa spojená s kontem“</text:span></text:span> doplňte e-mailovou adresu, kterou jste zadali ve svém čtenářském kontě nebo jste ji vyplnili při  přihlášení do knihovny. Poté klikněte na tlačítko <text:span text:style-name="Emphasis"><text:span text:style-name="Strong_20_Emphasis">„Potvrdit“</text:span></text:span></text:p>
        </text:list-item>
        <text:list-item>
          <text:p text:style-name="Numbering_20_1_Content"> Na zadanou e-mailovou adresu vám bude doručena zpráva s pokyny pro změnu hesla. <text:span text:style-name="Strong_20_Emphasis">Pozor: Doručení e-mailové zprávy může trvat až půl hodiny (v závislosti na nastavení konkrétní knihovny)</text:span></text:p>
        </text:list-item>
        <text:list-item>
          <text:p text:style-name="Numbering_20_1_Content"> Knikněte na odkaz uvedený v e-mailu (nebo jej zkopírujte do adresního řádku prohlížeče). Otevře se okno s formulářem pro přenastavení hesla <text:line-break/><text:line-break/><draw:frame draw:style-name="media" draw:name="1" text:anchor-type="as-char" draw:z-index="1" svg:width="15.39875cm" svg:height="5.4504166666667cm"><draw:image xlink:href="Pictures/150157ab4b9a230c30452009e48a2ab6.png" xlink:type="simple" xlink:show="embed" xlink:actuate="onLoad"/></draw:frame> <text:line-break/><text:line-break/></text:p>
        </text:list-item>
        <text:list-item>
          <text:p text:style-name="Numbering_20_1_Content_Last"> Ve formuláři vyplňte nové heslo a zopakujte jej na dalším řádku pro vyloučení chyb a klikněte na tlačítko <text:span text:style-name="Emphasis"><text:span text:style-name="Strong_20_Emphasis">„Potvrdit“</text:span></text:span>. Poté se můžete přihlásit do svého čtenářského konta.</text:p>
        </text:list-item>
      </text:list>
      <text:p text:style-name="Text_20_body">Pozor: <text:span text:style-name="Strong_20_Emphasis">Heslo musí obsahovat  písmena i čísla a musí být dlouhé alespoň 7 znaků</text:span>. Z praktických důvodů také doporučujeme NEPOUŽÍVAT znaky s diakritikou (s háčky a čárkami).</text:p>
      <text:h text:style-name="Heading_20_2" text:outline-level="2"><text:bookmark-start text:name="__RefHeading___dalsi_moznosti_zmeny_hesla_3"/><text:bookmark-start text:name="dalsi_moznosti_zmeny_hesla"/>Další možnosti změny hesla<text:bookmark-end text:name="__RefHeading___dalsi_moznosti_zmeny_hesla_3"/><text:bookmark-end text:name="dalsi_moznosti_zmeny_hesla"/></text:h>
      <text:p text:style-name="Text_20_body">O změnu hesla (vygenerování dočasného hesla) můžete také požádat personál při návštěvě knihovny.</text:p>
      <text:h text:style-name="Heading_20_2" text:outline-level="2"><text:bookmark-start text:name="__RefHeading___mohlo_by_vas_take_zajimat_4"/><text:bookmark-start text:name="mohlo_by_vas_take_zajimat"/>Mohlo by Vás také zajímat<text:bookmark-end text:name="__RefHeading___mohlo_by_vas_take_zajimat_4"/><text:bookmark-end text:name="mohlo_by_vas_take_zajimat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#opac:prihlaseni" text:style-name="Local_20_link" text:visited-style-name="Visited_20_Local_20_Link"> Přihlášení 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#opac:prihlaseni" text:style-name="Local_20_link" text:visited-style-name="Visited_20_Local_20_Link"> Zapomenuté heslo 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prihlaseni</dc:title>
  </office:meta>
</office:document-meta>
</file>