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e9d2c1324ff42135fe84b950e3a265.png"/>
  <manifest:file-entry manifest:media-type="image/png" manifest:full-path="Pictures/5045e03a67f8545ac35b497606fd8c99.png"/>
  <manifest:file-entry manifest:media-type="image/png" manifest:full-path="Pictures/72f62a4fda500836d3d1f557747d3a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ideleni_opravneni_nakladat_s_uctem"/><text:bookmark-start text:name="__RefHeading___prideleni_opravneni_nakladat_s_uctem_jine_osobe_1"/><text:bookmark-start text:name="prideleni_opravneni_nakladat_s_uctem_jine_osobe"/>Přidělení oprávnění nakládat s účtem jiné osobě<text:bookmark-end text:name="__RefHeading___prideleni_opravneni_nakladat_s_uctem_jine_osobe_1"/><text:bookmark-end text:name="prideleni_opravneni_nakladat_s_uctem_jine_osobe"/></text:h>
      <text:p text:style-name="Text_20_body">V případě, že si z vážných důvodů nemůžete sami půjčit knihu, kterou potřebujete nebo vyzvednout rezervace, můžete do svého účtu přidat osobu, která to udělá za Vás. V závislosti na pravidlech Vaší knihovny může být podmínkou pro vyzvednutí výpůjček nebo rezervací, aby pověřená osoba měla s sebou Váš čtenářský průkaz a zároveň předložila svůj identifikační doklad (občanský průkaz nebo pas)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Možnost přidělení oprávnění nakládat s účtem  jiné osobě závisí na výpůjčních pravidlech knihovny a nemusí být právě ve Vaší knihovně dostupná.</text:span></text:p></table:table-cell></table:table-row></table:table></draw:text-box></draw:frame></text:p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Vyhledávání a historie“</text:span></text:span> (viz obrázek) <text:line-break/><text:line-break/><draw:frame draw:style-name="media" draw:name="0" text:anchor-type="as-char" draw:z-index="0" svg:width="16.245416666667cm" svg:height="10.556875cm"><draw:image xlink:href="Pictures/7be9d2c1324ff42135fe84b950e3a265.png" xlink:type="simple" xlink:show="embed" xlink:actuate="onLoad"/></draw:frame> <text:line-break/></text:p>
        </text:list-item>
        <text:list-item>
          <text:p text:style-name="Numbering_20_1_Content"> Na řádku <text:span text:style-name="Emphasis"><text:span text:style-name="Strong_20_Emphasis">„Povolit ostatním použít můj účet“</text:span></text:span> (viz obrázek níže) vyplňte jméno osoby (případně - v závislosti na pravidlech vaší knihovny - přidejte další údaje, např. datum narození nebo číslo dokladu). <text:line-break/><text:line-break/><draw:frame draw:style-name="media" draw:name="1" text:anchor-type="as-char" draw:z-index="1" svg:width="22.06625cm" style:rel-width="100%" svg:height="16.774583333333cm" style:rel-height="scale"><draw:image xlink:href="Pictures/5045e03a67f8545ac35b497606fd8c99.png" xlink:type="simple" xlink:show="embed" xlink:actuate="onLoad"/></draw:frame> <text:line-break/> <text:line-break/></text:p>
        </text:list-item>
        <text:list-item>
          <text:p text:style-name="Numbering_20_1_Content"> Zaškrtněte všechna oprávnění, která uvedené osobě chcete  přidělit. </text:p>
        </text:list-item>
        <text:list-item>
          <text:p text:style-name="Numbering_20_1_Content"> Provedené změny potvrďte tlačítkem <text:span text:style-name="Emphasis"><text:span text:style-name="Strong_20_Emphasis">„Uložit“</text:span></text:span>. </text:p>
        </text:list-item>
        <text:list-item>
          <text:p text:style-name="Numbering_20_1_Content_Last"> Pokud potřebujete přidat další osobu, po uložení první osoby se zobrazí možnost vložit další údaje o přidělení oprávnění jiné osobě (viz obrázek níže). <text:line-break/><draw:frame draw:style-name="media" draw:name="2" text:anchor-type="as-char" draw:z-index="2" svg:width="21.722291666667cm" style:rel-width="100%" svg:height="8.41375cm" style:rel-height="scale"><draw:image xlink:href="Pictures/72f62a4fda500836d3d1f557747d3ad5.png" xlink:type="simple" xlink:show="embed" xlink:actuate="onLoad"/></draw:frame>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Z bezpečnostních důvodů doporučujeme, abyste možnost přidělit oprávnění k Vašemu účtu jiné osobě používali pouze ve výjimečných případech.</text:p></table:table-cell></table:table-row></table:table></draw:text-box></draw:frame></text:p>
      <text:h text:style-name="Heading_20_2" text:outline-level="2"><text:bookmark-start text:name="__RefHeading___zruseni_prideleneho_opravneni_2"/><text:bookmark-start text:name="zruseni_prideleneho_opravneni"/>Zrušení přiděleného oprávnění<text:bookmark-end text:name="__RefHeading___zruseni_prideleneho_opravneni_2"/><text:bookmark-end text:name="zruseni_prideleneho_opravneni"/></text:h>
      <text:p text:style-name="Text_20_body">Konkrétní oprávnění přidělené určité osobě můžete odebrat tím, že zrušíte zaškrtnutí příslušného pole  u jména dané osoby (např. Vyzvednout rezervace) a kliknete na tlačítko <text:span text:style-name="Emphasis"><text:span text:style-name="Strong_20_Emphasis">„Uložit“</text:span></text:span>.</text:p>
      <text:p text:style-name="Text_20_body">Pokud chcete vybrané osobě zakázat disponovat vaším účtem (zrušit všechna oprávnění):</text:p>
      <text:list text:style-name="Numbering_20_1" text:continue-numbering="false">
        <text:list-item>
          <text:p text:style-name="Numbering_20_1_Content_First"> Zrušte zaškrtnutí všech polí. </text:p>
        </text:list-item>
        <text:list-item>
          <text:p text:style-name="Numbering_20_1_Content"> Smažte všechny údaje v poli „Jméno“.</text:p>
        </text:list-item>
        <text:list-item>
          <text:p text:style-name="Numbering_20_1_Content_Last"> Poté klikněte na tlačítko <text:span text:style-name="Emphasis"><text:span text:style-name="Strong_20_Emphasis">„Uložit“</text:span></text:span>.</text:p>
        </text:list-item>
      </text:list>
      <text:p text:style-name="Horizontal_20_Line"/>
      <text:h text:style-name="Heading_20_2" text:outline-level="2"><text:bookmark-start text:name="__RefHeading___mohlo_by_vas_take_zajimat_3"/><text:bookmark-start text:name="mohlo_by_vas_take_zajimat"/>Mohlo by Vás také zajímat<text:bookmark-end text:name="__RefHeading___mohlo_by_vas_take_zajimat_3"/><text:bookmark-end text:name="mohlo_by_vas_take_zajimat"/></text:h>
      <text:h text:style-name="Heading_20_3" text:outline-level="3"><text:bookmark-start text:name="__RefHeading___prihlaseni_a_osobni_udaje_4"/><text:bookmark-start text:name="prihlaseni_a_osobni_udaje"/>Přihlášení a osobní údaje<text:bookmark-end text:name="__RefHeading___prihlaseni_a_osobni_udaje_4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#opac:prideleni_opravneni_nakladat_s_uctem" text:style-name="Local_20_link" text:visited-style-name="Visited_20_Local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5"/><text:bookmark-start text:name="nastaveni_ctenarskeho_konta_vypujcky_rezervace"/>Nastavení čtenářského konta, výpůjčky, rezervace...<text:bookmark-end text:name="__RefHeading___nastaveni_ctenarskeho_konta_vypujcky_rezervace_5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ideleni_opravneni_nakladat_s_uctem</dc:title>
  </office:meta>
</office:document-meta>
</file>