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3b9b890253b968bfacf083ba4668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idani_do_seznamu"/><text:bookmark-start text:name="__RefHeading___pridani_knihy_do_seznamu_1"/><text:bookmark-start text:name="pridani_knihy_do_seznamu"/>Přidání knihy do seznamu<text:bookmark-end text:name="__RefHeading___pridani_knihy_do_seznamu_1"/><text:bookmark-end text:name="pridani_knihy_do_seznamu"/></text:h>
      <text:list text:style-name="Numbering_20_1" text:continue-numbering="false">
        <text:list-item>
          <text:p text:style-name="Numbering_20_1_Content_First"> V seznamu vyhledaných výsledků nebo v detailním záznamu knihy klikněte na tlačítko <text:span text:style-name="Emphasis"><text:span text:style-name="Strong_20_Emphasis">„Přidat do mého seznamu“</text:span></text:span>. Zobrazí se kontextová nabídka pro výběr seznamu.</text:p>
        </text:list-item>
        <text:list-item>
          <text:p text:style-name="Numbering_20_1_Content_Last"> Vyberte seznam, do kterého chcete knihu uložit, viz obrázek níže (případně <text:a xlink:type="simple" xlink:href="https://eg-wiki.osvobozena-knihovna.cz/doku.php/opac:vytvoreni_seznamu" text:style-name="Internet_20_link" text:visited-style-name="Visited_20_Internet_20_Link">vytvořte nový seznam</text:a>). <text:line-break/><text:line-break/><draw:frame draw:style-name="media" draw:name="0" text:anchor-type="as-char" draw:z-index="0" svg:width="40.269583333333cm" style:rel-width="100%" svg:height="19.261666666667cm" style:rel-height="scale"><draw:image xlink:href="Pictures/163b9b890253b968bfacf083ba466811.pn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kud máte uloženo více seznamů, zobrazí se jen prvních deset; pro zobrazení dalších vyberte položku <text:span text:style-name="Strong_20_Emphasis"><text:span text:style-name="Emphasis">„Zobrazit vše“</text:span></text:span>.</text:p></table:table-cell></table:table-row></table:table></draw:text-box></draw:frame></text:p>
      <text:h text:style-name="Heading_20_3" text:outline-level="3"><text:bookmark-start text:name="__RefHeading___docasny_seznam_2"/><text:bookmark-start text:name="docasny_seznam"/>Dočasný seznam<text:bookmark-end text:name="__RefHeading___docasny_seznam_2"/><text:bookmark-end text:name="docasny_seznam"/></text:h>
      <text:p text:style-name="Text_20_body">Kníhy můžete ukládat také do dočasného seznamu a následně je rotřídit do uložených seznamů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zor: Při zavření prohlížeče dojde ke ztrátě dočasného seznamu.</text:p></table:table-cell></table:table-row></table:table></draw:text-box></draw:frame></text:p>
      <text:p text:style-name="Horizontal_20_Line"/>
      <text:h text:style-name="Heading_20_2" text:outline-level="2"><text:bookmark-start text:name="__RefHeading___mohlo_by_vas_take_zajimat_3"/><text:bookmark-start text:name="mohlo_by_vas_take_zajimat"/>Mohlo by Vás také zajímat<text:bookmark-end text:name="__RefHeading___mohlo_by_vas_take_zajimat_3"/><text:bookmark-end text:name="mohlo_by_vas_take_zajimat"/></text:h>
      <text:list text:style-name="List_20_1" text:continue-numbering="false">
        <text:list-item>
          <text:p text:style-name="LastListParagraph_List_20_1_Content_First"> <text:a xlink:type="simple" xlink:href="https://eg-wiki.osvobozena-knihovna.cz/doku.php/opac:opac" text:style-name="Internet_20_link" text:visited-style-name="Visited_20_Internet_20_Link">Úvodní stránka nápovědy</text:a></text:p>
        </text:list-item>
      </text:list>
      <text:h text:style-name="Heading_20_4" text:outline-level="4"><text:bookmark-start text:name="__RefHeading___prochazeni_katalogu_4"/><text:bookmark-start text:name="prochazeni_katalogu"/>Procházení katalogu<text:bookmark-end text:name="__RefHeading___prochazeni_katalogu_4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4" text:outline-level="4"><text:bookmark-start text:name="__RefHeading___vyhledavani_v_katalogu_5"/><text:bookmark-start text:name="vyhledavani_v_katalogu"/>Vyhledávání v katalogu<text:bookmark-end text:name="__RefHeading___vyhledavani_v_katalogu_5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h text:style-name="Heading_20_4" text:outline-level="4"><text:bookmark-start text:name="__RefHeading___prace_s_vysledky_vyhledavani_6"/><text:bookmark-start text:name="prace_s_vysledky_vyhledavani"/>Práce s výsledky vyhledávání<text:bookmark-end text:name="__RefHeading___prace_s_vysledky_vyhledavani_6"/><text:bookmark-end text:name="prace_s_vysledky_vyhledavani"/></text:h>
      <text:list text:style-name="List_20_1" text:continue-numbering="false">
        <text:list-item>
          <text:p text:style-name="List_20_1_Content_First"> <text:a xlink:type="simple" xlink:href="https://eg-wiki.osvobozena-knihovna.cz/doku.php/opac:zuzeni_dotazu_vyhledavani" text:style-name="Internet_20_link" text:visited-style-name="Visited_20_Internet_20_Link">Zúžení dotazu (u hodně výsledků)</text:a></text:p>
        </text:list-item>
        <text:list-item>
          <text:p text:style-name="List_20_1_Content"> <text:a xlink:type="simple" xlink:href="https://eg-wiki.osvobozena-knihovna.cz/doku.php/opac:zadne_vysledky_vyhledavani" text:style-name="Internet_20_link" text:visited-style-name="Visited_20_Internet_20_Link">Žádné výsledky vyhledávání</text:a></text:p>
        </text:list-item>
        <text:list-item>
          <text:p text:style-name="List_20_1_Content"> <text:a xlink:type="simple" xlink:href="https://eg-wiki.osvobozena-knihovna.cz/doku.php/opac:prace_s_detailnim_zaznamem" text:style-name="Internet_20_link" text:visited-style-name="Visited_20_Internet_20_Link">Detailním záznam, akce s vyhledaným dokumentem</text:a></text:p>
        </text:list-item>
        <text:list-item>
          <text:p text:style-name="List_20_1_Content"> <text:a xlink:type="simple" xlink:href="https://eg-wiki.osvobozena-knihovna.cz/doku.php/opac:dostupnost_pro_vypujcku" text:style-name="Internet_20_link" text:visited-style-name="Visited_20_Internet_20_Link">Dostupnost dokumentu pro výpůjčku</text:a></text:p>
        </text:list-item>
        <text:list-item>
          <text:p text:style-name="List_20_1_Content_La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</text:list>
      <text:h text:style-name="Heading_20_4" text:outline-level="4"><text:bookmark-start text:name="__RefHeading___prihlaseni_a_osobni_udaje_7"/><text:bookmark-start text:name="prihlaseni_a_osobni_udaje"/>Přihlášení a osobní údaje<text:bookmark-end text:name="__RefHeading___prihlaseni_a_osobni_udaje_7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4" text:outline-level="4"><text:bookmark-start text:name="__RefHeading___nastaveni_ctenarskeho_konta_vypujcky_rezervace_8"/><text:bookmark-start text:name="nastaveni_ctenarskeho_konta_vypujcky_rezervace"/>Nastavení čtenářského konta, výpůjčky, rezervace...<text:bookmark-end text:name="__RefHeading___nastaveni_ctenarskeho_konta_vypujcky_rezervace_8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h text:style-name="Heading_20_4" text:outline-level="4"><text:bookmark-start text:name="__RefHeading___kosik_a_seznamy_knih_9"/><text:bookmark-start text:name="kosik_a_seznamy_knih"/>Košík a seznamy knih<text:bookmark-end text:name="__RefHeading___kosik_a_seznamy_knih_9"/><text:bookmark-end text:name="kosik_a_seznamy_knih"/></text:h>
      <text:list text:style-name="List_20_1" text:continue-numbering="false">
        <text:list-item>
          <text:p text:style-name="List_20_1_Content_First"> <text:a xlink:type="simple" xlink:href="https://eg-wiki.osvobozena-knihovna.cz/doku.php/opac:kosik" text:style-name="Internet_20_link" text:visited-style-name="Visited_20_Internet_20_Link">Košík (hromadné akce s výsledky)</text:a> </text:p>
        </text:list-item>
        <text:list-item>
          <text:p text:style-name="List_20_1_Conten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#opac:pridani_do_seznamu" text:style-name="Local_20_link" text:visited-style-name="Visited_20_Local_20_Link"> Přidání knihy do seznamu </text:a></text:p>
        </text:list-item>
        <text:list-item>
          <text:p text:style-name="List_20_1_Content"> <text:a xlink:type="simple" xlink:href="https://eg-wiki.osvobozena-knihovna.cz/doku.php/opac:docasny_seznam" text:style-name="Internet_20_link" text:visited-style-name="Visited_20_Internet_20_Link">Dočasný seznam</text:a></text:p>
        </text:list-item>
        <text:list-item>
          <text:p text:style-name="List_20_1_Content"> <text:a xlink:type="simple" xlink:href="https://eg-wiki.osvobozena-knihovna.cz/doku.php/opac:sprava_seznamu" text:style-name="Internet_20_link" text:visited-style-name="Visited_20_Internet_20_Link"> Správa seznamů </text:a></text:p>
        </text:list-item>
        <text:list-item>
          <text:p text:style-name="List_20_1_Content"> <text:a xlink:type="simple" xlink:href="https://eg-wiki.osvobozena-knihovna.cz/doku.php/opac:zmena_nazvu_seznamu" text:style-name="Internet_20_link" text:visited-style-name="Visited_20_Internet_20_Link">Změna názvu seznamu</text:a></text:p>
        </text:list-item>
        <text:list-item>
          <text:p text:style-name="List_20_1_Content_Last"> <text:a xlink:type="simple" xlink:href="https://eg-wiki.osvobozena-knihovna.cz/doku.php/opac:sdileni_seznamu_knih" text:style-name="Internet_20_link" text:visited-style-name="Visited_20_Internet_20_Link">Sdílení seznamu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idani_do_seznamu</dc:title>
  </office:meta>
</office:document-meta>
</file>