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28054965002e7f11e0ff8adc4c3724.png"/>
  <manifest:file-entry manifest:media-type="image/png" manifest:full-path="Pictures/b8909bb9c2043a9f9095e0cf89ba26a5.png"/>
  <manifest:file-entry manifest:media-type="image/png" manifest:full-path="Pictures/078b616776d0451bc04197b6c8e47ea4.png"/>
  <manifest:file-entry manifest:media-type="image/png" manifest:full-path="Pictures/ca0f8a5eef7e8150ca7b8a4390641a19.png"/>
  <manifest:file-entry manifest:media-type="image/png" manifest:full-path="Pictures/e0ea531bfbfa1b37ecaa2f3aebe559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prace_se_zpravami"/><text:bookmark-start text:name="__RefHeading___prace_se_zpravami_1"/><text:bookmark-start text:name="prace_se_zpravami"/>Práce se zprávami<text:bookmark-end text:name="__RefHeading___prace_se_zpravami_1"/><text:bookmark-end text:name="prace_se_zpravami"/></text:h>
      <text:p text:style-name="Text_20_body">Ve Vaše kontě se mohou zobrazovat zprávy z knihovny. Pokud máte novou zprávu nebo zprávy, po přihlášení do vašeho čtenářského účtu uvidíte v pravém horním rohu u položky Zprávy číslo, které označuje počet nových zpráv.    (viz obrázek).  <text:line-break/></text:p>
      <text:p text:style-name="Text_20_body"><draw:frame draw:style-name="media" draw:name="0" text:anchor-type="as-char" draw:z-index="0" svg:width="31.988125cm" style:rel-width="100%" svg:height="7.858125cm" style:rel-height="scale"><draw:image xlink:href="Pictures/1d28054965002e7f11e0ff8adc4c3724.png" xlink:type="simple" xlink:show="embed" xlink:actuate="onLoad"/></draw:frame> <text:line-break/><text:line-break/></text:p>
      <text:h text:style-name="Heading_20_2" text:outline-level="2"><text:bookmark-start text:name="__RefHeading___zobrazeni_zpravy_2"/><text:bookmark-start text:name="zobrazeni_zpravy"/>Zobrazení zprávy<text:bookmark-end text:name="__RefHeading___zobrazeni_zpravy_2"/><text:bookmark-end text:name="zobrazeni_zpravy"/></text:h>
      <text:p text:style-name="Text_20_body">Zprávu (zprávy) otevřete kliknutím na položku <text:span text:style-name="Emphasis"><text:span text:style-name="Strong_20_Emphasis">„Zprávy“</text:span></text:span>  v pravém horním rohu nabídky. Alternativně můžete použít také tabulku se souhrnem údajů o vašem účtu (viz obrázek):  <text:line-break/><draw:frame draw:style-name="media" draw:name="1" text:anchor-type="as-char" draw:z-index="1" svg:width="17.488958333333cm" style:rel-width="100%" svg:height="7.62cm" style:rel-height="scale"><draw:image xlink:href="Pictures/b8909bb9c2043a9f9095e0cf89ba26a5.png" xlink:type="simple" xlink:show="embed" xlink:actuate="onLoad"/></draw:frame></text:p>
      <text:list text:style-name="Numbering_20_1" text:continue-numbering="false">
        <text:list-item>
          <text:p text:style-name="Numbering_20_1_Content_First"> Pro Zobrazení zpráv klikněte v přehledu účtu na položku <text:span text:style-name="Emphasis"><text:span text:style-name="Strong_20_Emphasis">„Zprávy“</text:span></text:span>. Zobrazí se přehled zpráv, ve kterém jsou nepřečtené zprávy označeny tučně (viz obrázek) <text:line-break/> <draw:frame draw:style-name="media" draw:name="2" text:anchor-type="as-char" draw:z-index="2" svg:width="27.675416666667cm" style:rel-width="100%" svg:height="10.080625cm" style:rel-height="scale"><draw:image xlink:href="Pictures/078b616776d0451bc04197b6c8e47ea4.png" xlink:type="simple" xlink:show="embed" xlink:actuate="onLoad"/></draw:frame> <text:line-break/></text:p>
        </text:list-item>
        <text:list-item>
          <text:p text:style-name="Numbering_20_1_Content_Last"> Klinutím na text ve soupci Předmět zobrazíte detaily zprávy (viz obrázek níže). Tím se zároveň zpráva v seznamu označí jako přečtená. </text:p>
        </text:list-item>
      </text:list>
      <text:p text:style-name="Text_20_body">Přečtenou zprávu můžete pomocí tlačítek smazat nebo znovu označit jako nepřečtenou (viz obrázek níže)  <text:line-break/><draw:frame draw:style-name="media" draw:name="3" text:anchor-type="as-char" draw:z-index="3" svg:width="26.934583333333cm" style:rel-width="100%" svg:height="8.1491666666667cm" style:rel-height="scale"><draw:image xlink:href="Pictures/ca0f8a5eef7e8150ca7b8a4390641a19.png" xlink:type="simple" xlink:show="embed" xlink:actuate="onLoad"/></draw:frame></text:p>
      <text:h text:style-name="Heading_20_2" text:outline-level="2"><text:bookmark-start text:name="__RefHeading___smazani_nebo_oznaceni_zpravy_jako_ne_prectene_v_seznamu_zprav_3"/><text:bookmark-start text:name="smazani_nebo_oznaceni_zpravy_jako_ne_prectene_v_seznamu_zprav"/>Smazání nebo označení zprávy jako ne/přečtené v seznamu zpráv.<text:bookmark-end text:name="__RefHeading___smazani_nebo_oznaceni_zpravy_jako_ne_prectene_v_seznamu_zprav_3"/><text:bookmark-end text:name="smazani_nebo_oznaceni_zpravy_jako_ne_prectene_v_seznamu_zprav"/></text:h>
      <text:list text:style-name="Numbering_20_1" text:continue-numbering="false">
        <text:list-item>
          <text:p text:style-name="Numbering_20_1_Content_First"> V seznamu zpráv vyberte pomocí zaškrtávacího tlačítka ty zprávy, se kterými chcete provést hromadnou operaci.</text:p>
        </text:list-item>
        <text:list-item>
          <text:p text:style-name="Numbering_20_1_Content_Last"> Stiskněte tlačítko pro požadovanou akci (např. <text:span text:style-name="Emphasis"><text:span text:style-name="Strong_20_Emphasis">„Označit jako nepřečené“</text:span></text:span>, <text:span text:style-name="Emphasis"><text:span text:style-name="Strong_20_Emphasis">„Smazat“</text:span></text:span> apod. (viz obrázek) <text:line-break/><draw:frame draw:style-name="media" draw:name="4" text:anchor-type="as-char" draw:z-index="4" svg:width="28.495625cm" style:rel-width="100%" svg:height="9.8425cm" style:rel-height="scale"><draw:image xlink:href="Pictures/e0ea531bfbfa1b37ecaa2f3aebe559c5.png" xlink:type="simple" xlink:show="embed" xlink:actuate="onLoad"/></draw:frame></text:p>
        </text:list-item>
      </text:list>
      <text:p text:style-name="Horizontal_20_Line"/>
      <text:h text:style-name="Heading_20_2" text:outline-level="2"><text:bookmark-start text:name="__RefHeading___mohlo_by_vas_take_zajimat_4"/><text:bookmark-start text:name="mohlo_by_vas_take_zajimat"/>Mohlo by Vás také zajímat<text:bookmark-end text:name="__RefHeading___mohlo_by_vas_take_zajimat_4"/><text:bookmark-end text:name="mohlo_by_vas_take_zajimat"/></text:h>
      <text:h text:style-name="Heading_20_3" text:outline-level="3"><text:bookmark-start text:name="__RefHeading___prihlaseni_a_osobni_udaje_5"/><text:bookmark-start text:name="prihlaseni_a_osobni_udaje"/>Přihlášení a osobní údaje<text:bookmark-end text:name="__RefHeading___prihlaseni_a_osobni_udaje_5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6"/><text:bookmark-start text:name="nastaveni_ctenarskeho_konta_vypujcky_rezervace"/>Nastavení čtenářského konta, výpůjčky, rezervace...<text:bookmark-end text:name="__RefHeading___nastaveni_ctenarskeho_konta_vypujcky_rezervace_6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#opac:prace_se_zpravami" text:style-name="Local_20_link" text:visited-style-name="Visited_20_Local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prace_se_zpravami</dc:title>
  </office:meta>
</office:document-meta>
</file>