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eb6c50be2d4f8d8dee21faaa351f2c3.jpg"/>
  <manifest:file-entry manifest:media-type="image/jpeg" manifest:full-path="Pictures/7b19cadb9aa45edc66c615767cc0f551.jpg"/>
  <manifest:file-entry manifest:media-type="image/jpeg" manifest:full-path="Pictures/7826f59ddbcb255e904dd968f0b2dd4b.jpg"/>
  <manifest:file-entry manifest:media-type="image/jpeg" manifest:full-path="Pictures/19deef3c93853c318da15cc39d80d999.jpg"/>
  <manifest:file-entry manifest:media-type="image/jpeg" manifest:full-path="Pictures/e92ed7c14ecce0cbc13c16ed2a707c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prace_s_vysledky_vyhledavani"/><text:bookmark-start text:name="__RefHeading___prace_s_vysledky_vyhledavani_1"/><text:bookmark-start text:name="prace_s_vysledky_vyhledavani"/>Práce s výsledky vyhledávání<text:bookmark-end text:name="__RefHeading___prace_s_vysledky_vyhledavani_1"/><text:bookmark-end text:name="prace_s_vysledky_vyhledavani"/></text:h>
      <text:p text:style-name="Text_20_body">Tato nápověda předpokládá, že jste použili <text:a xlink:type="simple" xlink:href="https://eg-wiki.osvobozena-knihovna.cz/doku.php/opac:zakladni_vyhledavani" text:style-name="Internet_20_link" text:visited-style-name="Visited_20_Internet_20_Link">vyhledávání</text:a> nebo <text:a xlink:type="simple" xlink:href="https://eg-wiki.osvobozena-knihovna.cz/doku.php/opac:pokrocile_vyhledavani" text:style-name="Internet_20_link" text:visited-style-name="Visited_20_Internet_20_Link">pokročilé vyhledávání</text:a>. Pokud se nezobrazily žádné výsledky, postupujte podle nápovědy <text:a xlink:type="simple" xlink:href="https://eg-wiki.osvobozena-knihovna.cz/doku.php/opac:zadne_vysledky_vyhledavani" text:style-name="Internet_20_link" text:visited-style-name="Visited_20_Internet_20_Link">zde</text:a>. Nápovědu k možnostem zúžení vyhledávání najdete naopak <text:a xlink:type="simple" xlink:href="https://eg-wiki.osvobozena-knihovna.cz/doku.php/opac:zadne_vysledky_vyhledavani" text:style-name="Internet_20_link" text:visited-style-name="Visited_20_Internet_20_Link">zde</text:a>. <text:line-break/>
Na jedné straně se nachází 10 výsledků, mezi stranami můžete listovat pomocí tlačítek <text:span text:style-name="Emphasis"><text:span text:style-name="Strong_20_Emphasis">„Další“</text:span></text:span> a <text:span text:style-name="Emphasis"><text:span text:style-name="Strong_20_Emphasis">„Předchozí“</text:span></text:span>.
<text:line-break/><text:line-break/><draw:frame draw:style-name="media" draw:name="0" text:anchor-type="as-char" draw:z-index="0" svg:width="32.22625cm" style:rel-width="100%" svg:height="20.531666666667cm" style:rel-height="scale"><draw:image xlink:href="Pictures/deb6c50be2d4f8d8dee21faaa351f2c3.jpg" xlink:type="simple" xlink:show="embed" xlink:actuate="onLoad"/></draw:frame> <text:line-break/><text:line-break/>
V každém výsledku se nachází několik informací: název, autor, typ dokumentu (většinou kniha), rok vydání, signatura a dostupnost výpůjčky. Každý dokument si můžete <text:a xlink:type="simple" xlink:href="https://eg-wiki.osvobozena-knihovna.cz/doku.php/opac:pridani_do_seznamu" text:style-name="Internet_20_link" text:visited-style-name="Visited_20_Internet_20_Link">přidat do svého seznamu</text:a> a dostupné dokumenty si můžete <text:a xlink:type="simple" xlink:href="https://eg-wiki.osvobozena-knihovna.cz/doku.php/opac:rezervace" text:style-name="Internet_20_link" text:visited-style-name="Visited_20_Internet_20_Link">rezervovat</text:a>.
S výsledky vyhledávání můžete dále pracovat, je zde několik možností:</text:p>
      <text:h text:style-name="Heading_20_2" text:outline-level="2"><text:bookmark-start text:name="__RefHeading___dalsi_hledani_2"/><text:bookmark-start text:name="dalsi_hledani"/>Další hledání<text:bookmark-end text:name="__RefHeading___dalsi_hledani_2"/><text:bookmark-end text:name="dalsi_hledani"/></text:h>
      <text:list text:style-name="List_20_1" text:continue-numbering="false">
        <text:list-item>
          <text:p text:style-name="List_20_1_Content_First"> <text:span text:style-name="Strong_20_Emphasis"><text:span text:style-name="Emphasis"><text:a xlink:type="simple" xlink:href="https://eg-wiki.osvobozena-knihovna.cz/doku.php/opac:zakladni_vyhledavani" text:style-name="Internet_20_link" text:visited-style-name="Visited_20_Internet_20_Link">"Nové hledání"</text:a></text:span></text:span></text:p>
        </text:list-item>
        <text:list-item>
          <text:p text:style-name="List_20_1_Content_Last"> <text:span text:style-name="Emphasis"><text:span text:style-name="Strong_20_Emphasis"><text:a xlink:type="simple" xlink:href="https://eg-wiki.osvobozena-knihovna.cz/doku.php/opac:pokrocile_vyhledavani" text:style-name="Internet_20_link" text:visited-style-name="Visited_20_Internet_20_Link">"Pokročilé hledání"</text:a></text:span></text:span> - Slovo, které jste vyhledali (v tomto případě „kant“) zůstane ve vyhledávacím poli a můžete přidat další parametry vyhledávání. <text:line-break/><text:line-break/><draw:frame draw:style-name="media" draw:name="1" text:anchor-type="as-char" draw:z-index="1" svg:width="20.611041666667cm" style:rel-width="100%" svg:height="17.727083333333cm" style:rel-height="scale"><draw:image xlink:href="Pictures/7b19cadb9aa45edc66c615767cc0f551.jpg" xlink:type="simple" xlink:show="embed" xlink:actuate="onLoad"/></draw:frame> <text:line-break/><text:line-break/></text:p>
        </text:list-item>
      </text:list>
      <text:h text:style-name="Heading_20_2" text:outline-level="2"><text:bookmark-start text:name="__RefHeading___razeni_3"/><text:bookmark-start text:name="razeni"/>Řazení<text:bookmark-end text:name="__RefHeading___razeni_3"/><text:bookmark-end text:name="razeni"/></text:h>
      <text:list text:style-name="List_20_1" text:continue-numbering="false">
        <text:list-item>
          <text:p text:style-name="LastListParagraph_List_20_1_Content_First"> <text:span text:style-name="Strong_20_Emphasis">Seřadit podle</text:span> - Výchozí řazení je podle relevance. Vybrat si můžete i z dalších možností: podle názvu, autora nebo data vydání. <text:line-break/><text:line-break/><draw:frame draw:style-name="media" draw:name="2" text:anchor-type="as-char" draw:z-index="2" svg:width="29.077708333333cm" style:rel-width="100%" svg:height="7.5141666666667cm" style:rel-height="scale"><draw:image xlink:href="Pictures/7826f59ddbcb255e904dd968f0b2dd4b.jpg" xlink:type="simple" xlink:show="embed" xlink:actuate="onLoad"/></draw:frame> <text:line-break/><text:line-break/></text:p>
        </text:list-item>
      </text:list>
      <text:h text:style-name="Heading_20_2" text:outline-level="2"><text:bookmark-start text:name="__RefHeading___dalsi_moznosti_prace_s_vysledky_vyhledavani_4"/><text:bookmark-start text:name="dalsi_moznosti_prace_s_vysledky_vyhledavani"/>Další možnosti práce s výsledky vyhledávání<text:bookmark-end text:name="__RefHeading___dalsi_moznosti_prace_s_vysledky_vyhledavani_4"/><text:bookmark-end text:name="dalsi_moznosti_prace_s_vysledky_vyhledavani"/></text:h>
      <text:list text:style-name="List_20_1" text:continue-numbering="false">
        <text:list-item>
          <text:p text:style-name="List_20_1_Content_First"> <text:span text:style-name="Emphasis"><text:span text:style-name="Strong_20_Emphasis">„Zobrazit více podrobností“</text:span></text:span> - Po kliknutí na toto tlačítko se u každého výsledku zobrazí více informací: název je konkrétnější a zobrazí se také nakladatel, ISBN, číslo vydání a fyzický popis (počet stran a rozměry dokumentu). Dále uvidíte tabulku, ve které knihovně a oddělení se dokument nachází a zda je volný, tzv. „Available“. Po kliknutí na <text:span text:style-name="Emphasis"><text:span text:style-name="Strong_20_Emphasis">„Zobrazit méně podrobností“</text:span></text:span> dostanete původní stav. <text:line-break/><text:line-break/><draw:frame draw:style-name="media" draw:name="3" text:anchor-type="as-char" draw:z-index="3" svg:width="22.965833333333cm" style:rel-width="100%" svg:height="7.77875cm" style:rel-height="scale"><draw:image xlink:href="Pictures/19deef3c93853c318da15cc39d80d999.jpg" xlink:type="simple" xlink:show="embed" xlink:actuate="onLoad"/></draw:frame> <text:line-break/><text:line-break/></text:p>
        </text:list-item>
        <text:list-item>
          <text:p text:style-name="List_20_1_Content"> <text:span text:style-name="Strong_20_Emphasis">Omezit na dostupné exempláře</text:span> - Po zaškrtnutí z výsledků vyhledávání zmizí dokumenty, které nejsou momentálně k dispozici.</text:p>
        </text:list-item>
        <text:list-item>
          <text:p text:style-name="List_20_1_Content_Last"> <text:span text:style-name="Strong_20_Emphasis">Seskupit nosiče a vydání</text:span> - Toto zaškrtávací políčko umožňuje sloučit všechny typy a roky vydání jednoho dokumentu pod jedním číslem, tzn. že se stejný dokument ve vyhledávání nebude opakovat vícekrát. V závorce za názvem dokumentu je pak číslo, kolik sloučených dokumentů tato položka obsahuje. Po kliknutí na název se zobrazí výpis všech sloučených dokumentů. <text:line-break/><text:line-break/><draw:frame draw:style-name="media" draw:name="4" text:anchor-type="as-char" draw:z-index="4" svg:width="22.86cm" style:rel-width="100%" svg:height="2.9633333333333cm" style:rel-height="scale"><draw:image xlink:href="Pictures/e92ed7c14ecce0cbc13c16ed2a707cc0.jpg" xlink:type="simple" xlink:show="embed" xlink:actuate="onLoad"/></draw:frame> <text:line-break/><text:line-break/></text:p>
        </text:list-item>
      </text:list>
      <text:p text:style-name="Horizontal_20_Line"/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prace_s_vysledky_vyhledavani</dc:title>
  </office:meta>
</office:document-meta>
</file>