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253e0a23ab5f89177be5c954835372.png"/>
  <manifest:file-entry manifest:media-type="image/png" manifest:full-path="Pictures/dae89b3ce341362fda723861e9b52f16.png"/>
  <manifest:file-entry manifest:media-type="image/png" manifest:full-path="Pictures/86f51d31f871855c99a5313d715481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pokuta"/><text:bookmark-start text:name="__RefHeading___poplatky_a_pokuty_zpozdne_1"/><text:bookmark-start text:name="poplatky_a_pokuty_zpozdne"/>Poplatky a pokuty (zpozdné)<text:bookmark-end text:name="__RefHeading___poplatky_a_pokuty_zpozdne_1"/><text:bookmark-end text:name="poplatky_a_pokuty_zpozdne"/></text:h>
      <text:p text:style-name="Text_20_body">Informace o aktulně dlužných poplatích a histiorii plateb (s možností vytištění pozvrzení o platbě) najdete v přehledu svého účtu po příhlášení do čtenářského konta. </text:p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p text:style-name="Text_20_body">Aktulní stav poplatků</text:p>
      <text:h text:style-name="Heading_20_2" text:outline-level="2"><text:bookmark-start text:name="__RefHeading___NoTitle_3"/><text:bookmark-start text:name="section1"/><text:bookmark-end text:name="__RefHeading___NoTitle_3"/><text:bookmark-end text:name="section1"/></text:h>
      <text:list text:style-name="Numbering_20_1" text:continue-numbering="false">
        <text:list-item>
          <text:p text:style-name="Numbering_20_1_Content_First"> V online katalogu klikněte na tlačítko <text:span text:style-name="Emphasis"><text:span text:style-name="Strong_20_Emphasis">„Můj účet“</text:span></text:span> v pravém horním rohu obrazovky a vyplňte přihlašovací údaje.</text:p>
        </text:list-item>
        <text:list-item>
          <text:p text:style-name="Numbering_20_1_Content"> V přehledu Vašeho účtu klikněte  na záložku <text:span text:style-name="Emphasis"><text:span text:style-name="Strong_20_Emphasis">„Poplatky“</text:span></text:span>. </text:p>
        </text:list-item>
        <text:list-item>
          <text:p text:style-name="Numbering_20_1_Content"> Z rozbalené nabídky zvolte položku <text:span text:style-name="Emphasis"><text:span text:style-name="Strong_20_Emphasis">„Aktuální poplatky“</text:span></text:span> . Zobrazí se přehled dlužných poplatků</text:p>
        </text:list-item>
        <text:list-item>
          <text:p text:style-name="Numbering_20_1_Content_Last"> (viz obrázek níže).  <text:line-break/><text:line-break/></text:p>
        </text:list-item>
      </text:list>
      <text:p text:style-name="Text_20_body"><draw:frame draw:style-name="media" draw:name="0" text:anchor-type="as-char" draw:z-index="0" svg:width="28.548541666667cm" style:rel-width="100%" svg:height="9.6308333333333cm" style:rel-height="scale"><draw:image xlink:href="Pictures/37253e0a23ab5f89177be5c954835372.png" xlink:type="simple" xlink:show="embed" xlink:actuate="onLoad"/></draw:frame></text:p>
      <text:h text:style-name="Heading_20_2" text:outline-level="2"><text:bookmark-start text:name="__RefHeading___historie_plateb_a_tisk_nebo_zaslani_potvrzeni_o_platbach_4"/><text:bookmark-start text:name="historie_plateb_a_tisk_nebo_zaslani_potvrzeni_o_platbach"/>Historie plateb a tisk nebo zaslání potvrzení o platbách<text:bookmark-end text:name="__RefHeading___historie_plateb_a_tisk_nebo_zaslani_potvrzeni_o_platbach_4"/><text:bookmark-end text:name="historie_plateb_a_tisk_nebo_zaslani_potvrzeni_o_platbach"/></text:h>
      <text:list text:style-name="Numbering_20_1" text:continue-numbering="false">
        <text:list-item>
          <text:p text:style-name="Numbering_20_1_Content_First"> V přehledu Vašeho účtu klikněte  na záložku <text:span text:style-name="Emphasis"><text:span text:style-name="Strong_20_Emphasis">„Poplatky“</text:span></text:span>. </text:p>
        </text:list-item>
        <text:list-item>
          <text:p text:style-name="Numbering_20_1_Content"> Z rozbalené nabídky zvolte položku <text:span text:style-name="Emphasis"><text:span text:style-name="Strong_20_Emphasis">„Historie plateb“</text:span></text:span> . Zobrazí se přehled zaplacených poplatků </text:p>
        </text:list-item>
        <text:list-item>
          <text:p text:style-name="Numbering_20_1_Content"> Pokud chcete vytisknout potvrzení o platbě, klikněte na tlačítko <text:span text:style-name="Emphasis"><text:span text:style-name="Strong_20_Emphasis">„Tisk“</text:span></text:span> na řádku s příslušnou platbou (viz obrázek) <text:line-break/><draw:frame draw:style-name="media" draw:name="1" text:anchor-type="as-char" draw:z-index="1" svg:width="31.353125cm" style:rel-width="100%" svg:height="11.059583333333cm" style:rel-height="scale"><draw:image xlink:href="Pictures/dae89b3ce341362fda723861e9b52f16.png" xlink:type="simple" xlink:show="embed" xlink:actuate="onLoad"/></draw:frame> <text:line-break/></text:p>
        </text:list-item>
        <text:list-item>
          <text:p text:style-name="Numbering_20_1_Content"> Zobrazí se potvrezní o platbě (viz obrázek níže) spolu s dialogem k tisku. Potvrďte tisk dokumentu. </text:p>
        </text:list-item>
        <text:list-item>
          <text:p text:style-name="Numbering_20_1_Content_Last"> Následně klikněte na tlačítko <text:span text:style-name="Emphasis"><text:span text:style-name="Strong_20_Emphasis">„Zpět k historii plateb“</text:span></text:span> <text:line-break/><draw:frame draw:style-name="media" draw:name="2" text:anchor-type="as-char" draw:z-index="2" svg:width="17.965208333333cm" style:rel-width="100%" svg:height="10.133541666667cm" style:rel-height="scale"><draw:image xlink:href="Pictures/86f51d31f871855c99a5313d715481b9.png" xlink:type="simple" xlink:show="embed" xlink:actuate="onLoad"/></draw:frame></text:p>
        </text:list-item>
      </text:list>
      <text:p text:style-name="Text_20_body">Alternativně si můžete potvrzení o platbě něchat zaslat e-mailem na adresu, kterou máte uvedenou ve svém čtenářském účtu:</text:p>
      <text:list text:style-name="Numbering_20_1" text:continue-numbering="false">
        <text:list-item>
          <text:p text:style-name="Numbering_20_1_Content_First"> Klikněte na tlačítko <text:span text:style-name="Emphasis"><text:span text:style-name="Strong_20_Emphasis">„E-mail“</text:span></text:span>. Zobrazí se informace o e-mailové adrese, na kterou bude potvrzení odesláno. </text:p>
        </text:list-item>
        <text:list-item>
          <text:p text:style-name="Numbering_20_1_Content_Last"> Následně klikněte na tlačítko <text:span text:style-name="Emphasis"><text:span text:style-name="Strong_20_Emphasis">„Zpět k historii plateb“</text:span></text:span>- </text:p>
        </text:list-item>
      </text:list>
      <text:p text:style-name="Horizontal_20_Line"/>
      <text:h text:style-name="Heading_20_2" text:outline-level="2"><text:bookmark-start text:name="__RefHeading___mohlo_by_vas_take_zajimat_5"/><text:bookmark-start text:name="mohlo_by_vas_take_zajimat"/>Mohlo by Vás také zajímat<text:bookmark-end text:name="__RefHeading___mohlo_by_vas_take_zajimat_5"/><text:bookmark-end text:name="mohlo_by_vas_take_zajimat"/></text:h>
      <text:h text:style-name="Heading_20_3" text:outline-level="3"><text:bookmark-start text:name="__RefHeading___prihlaseni_a_osobni_udaje_6"/><text:bookmark-start text:name="prihlaseni_a_osobni_udaje"/>Přihlášení a osobní údaje<text:bookmark-end text:name="__RefHeading___prihlaseni_a_osobni_udaje_6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7"/><text:bookmark-start text:name="nastaveni_ctenarskeho_konta_vypujcky_rezervace"/>Nastavení čtenářského konta, výpůjčky, rezervace...<text:bookmark-end text:name="__RefHeading___nastaveni_ctenarskeho_konta_vypujcky_rezervace_7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#opac:pokuta" text:style-name="Local_20_link" text:visited-style-name="Visited_20_Local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pokuta</dc:title>
  </office:meta>
</office:document-meta>
</file>