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9b1d88a11442f5cc01a540af556b48.png"/>
  <manifest:file-entry manifest:media-type="image/png" manifest:full-path="Pictures/435362f14542cbb79412f17bde06b2a9.png"/>
  <manifest:file-entry manifest:media-type="image/png" manifest:full-path="Pictures/c600955fdfa493930fb40eeeae2cfd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ac:pokrocile_vyhledavani"/><text:bookmark-start text:name="__RefHeading___pokrocile_vyhledavani_1"/><text:bookmark-start text:name="pokrocile_vyhledavani"/>Pokročilé vyhledávání<text:bookmark-end text:name="__RefHeading___pokrocile_vyhledavani_1"/><text:bookmark-end text:name="pokrocile_vyhledavani"/></text:h>
      <text:p text:style-name="Text_20_body">V rozhraní pro pokročilé vyhledávání můžete kombinovat hledané termíny, určit, jakým způsobem se mají vyhledat nebo je filtrovat podle různých kritérií</text:p>
      <text:p text:style-name="Text_20_body">Na vstupní stránce katalogu klikněte na tlačítko <text:span text:style-name="Emphasis"><text:span text:style-name="Strong_20_Emphasis">„Pokročilé vyhledávání“</text:span></text:span> a zůstante na aktivní záložce <text:span text:style-name="Emphasis"><text:span text:style-name="Strong_20_Emphasis">„Pokročilé vyhledávání“</text:span></text:span> <text:line-break/><draw:frame draw:style-name="media" draw:name="0" text:anchor-type="as-char" draw:z-index="0" svg:width="35.004375cm" style:rel-width="100%" svg:height="16.721666666667cm" style:rel-height="scale"><draw:image xlink:href="Pictures/5e9b1d88a11442f5cc01a540af556b48.png" xlink:type="simple" xlink:show="embed" xlink:actuate="onLoad"/></draw:frame>   - </text:p>
      <text:h text:style-name="Heading_20_2" text:outline-level="2"><text:bookmark-start text:name="__RefHeading___kombinace_vyhledavacich_terminu_2"/><text:bookmark-start text:name="kombinace_vyhledavacich_terminu"/>Kombinace vyhledávacích termínů<text:bookmark-end text:name="__RefHeading___kombinace_vyhledavacich_terminu_2"/><text:bookmark-end text:name="kombinace_vyhledavacich_terminu"/></text:h>
      <text:list text:style-name="Numbering_20_1" text:continue-numbering="false">
        <text:list-item>
          <text:p text:style-name="Numbering_20_1_Content_First"> V údajích pro vyhledávání zadejte do prvního vyhledávacího řádku termín nebo frázi.</text:p>
        </text:list-item>
        <text:list-item>
          <text:p text:style-name="Numbering_20_1_Content"> Poté zadejte termín nebo frázi do druhé pole </text:p>
        </text:list-item>
        <text:list-item>
          <text:p text:style-name="Numbering_20_1_Content"> V rozbalovacím poli zvolte jednu znabízených možností shody hledané fráze<text:note text:id="ftn0" text:note-class="footnote"><text:note-citation text:label="1)">1)</text:note-citation><text:note-body><text:p text:style-name="Text_20_body">Jde vlastně o výběr<text:a xlink:type="simple" xlink:href="https://eg-wiki.osvobozena-knihovna.cz/doku.php/opac:booleovske_operatory" text:style-name="Internet_20_link" text:visited-style-name="Visited_20_Internet_20_Link">Booleovského operátoru pro vyhledávání</text:a>.</text:p></text:note-body></text:note>: <text:line-break/><draw:frame draw:style-name="media" draw:name="1" text:anchor-type="as-char" draw:z-index="1" svg:width="33.602083333333cm" style:rel-width="100%" svg:height="11.615208333333cm" style:rel-height="scale"><draw:image xlink:href="Pictures/435362f14542cbb79412f17bde06b2a9.png" xlink:type="simple" xlink:show="embed" xlink:actuate="onLoad"/></draw:frame></text:p>
          <text:list text:style-name="List_20_1">
            <text:list-item>
              <text:p text:style-name="List_20_1_Content"> Zvolte <text:span text:style-name="Strong_20_Emphasis">Nebo</text:span>, pokud chcete, aby ve výsledcích byly dokumenty, které obsahují buď jeden nebo druhý termín. Hodí se pro případy, kdy terminologie není jednoznačná nebo kdy se termín může psát různými způsoby (např. <text:span text:style-name="Emphasis">filozofie</text:span> a <text:span text:style-name="Emphasis">filosofie</text:span></text:p>
            </text:list-item>
            <text:list-item>
              <text:p text:style-name="List_20_1_Content"> Zvolte <text:span text:style-name="Strong_20_Emphasis">A zároveň</text:span> pokud chcete, aby výsledky obsahovaly pouze dokumenty, v nichž se vyskytují oba hledané termíny. Hodí se například pro hledání dokumentů, kde se nějaké téma řeší z určitého pohledu (např. výchova ve vztahu k filosofii). </text:p>
            </text:list-item>
            <text:list-item>
              <text:p text:style-name="List_20_1_Content"> V případě potřeby můžete přidat i další termíny.</text:p>
            </text:list-item>
          </text:list>
        </text:list-item>
        <text:list-item>
          <text:p text:style-name="Numbering_20_1_Content"> Zvolte způsob, jakým se má termín v dokumentu vyskytovat. <text:line-break/><draw:frame draw:style-name="media" draw:name="2" text:anchor-type="as-char" draw:z-index="2" svg:width="39.026041666667cm" style:rel-width="100%" svg:height="15.531041666667cm" style:rel-height="scale"><draw:image xlink:href="Pictures/c600955fdfa493930fb40eeeae2cfd2f.png" xlink:type="simple" xlink:show="embed" xlink:actuate="onLoad"/></draw:frame></text:p>
          <text:list text:style-name="List_20_1">
            <text:list-item>
              <text:p text:style-name="List_20_1_Content"> <text:span text:style-name="Strong_20_Emphasis">Obsahuje</text:span>: Výsledky musí obsahovat zadaný termín</text:p>
            </text:list-item>
            <text:list-item>
              <text:p text:style-name="List_20_1_Content"> <text:span text:style-name="Strong_20_Emphasis">Neobsahuje</text:span>: zadaný termín se výsledcích nesmí vyskytovat</text:p>
            </text:list-item>
            <text:list-item>
              <text:p text:style-name="List_20_1_Content"> <text:span text:style-name="Strong_20_Emphasis">Obsahuje frázi</text:span>: složený termín se musí ve výsledcích přesně odpovídat zadanému termínu</text:p>
            </text:list-item>
            <text:list-item>
              <text:p text:style-name="List_20_1_Content"> <text:span text:style-name="Strong_20_Emphasis">Přesně odpovídá</text:span>: jednoduchý nebo složený termín se musí ve výsledcích přesně odpovídat zadanému termínu a nesmí obsahovat nic navíc</text:p>
            </text:list-item>
          </text:list>
        </text:list-item>
        <text:list-item>
          <text:p text:style-name="Numbering_20_1_Content_Last"> Po výběru všech požadovaných parametrů klikněte na tlačítko <text:span text:style-name="Emphasis"><text:span text:style-name="Strong_20_Emphasis">„Potvrdit“</text:span></text:span>.</text:p>
        </text:list-item>
      </text:list>
      <text:p text:style-name="Text_20_body">Kombinaci vyhledávacích termínů můžete (stejně jako základní vyhledávání) <text:a xlink:type="simple" xlink:href="https://eg-wiki.osvobozena-knihovna.cz/doku.php/opac:zakladni_vyhledavani#zpresneni_jednoducheho_dotazu_pomoci_vyhledavacich_poli" text:style-name="Internet_20_link" text:visited-style-name="Visited_20_Internet_20_Link">zpřesnit pomocí vyhledávacích poli</text:a>. Můžete také využít <text:a xlink:type="simple" xlink:href="https://eg-wiki.osvobozena-knihovna.cz/doku.php/opac:zakladni_vyhledavani#zpresneni_formulace_dotazu" text:style-name="Internet_20_link" text:visited-style-name="Visited_20_Internet_20_Link">hledání fráze pomocí uvozovek nebo pravostranné krácení</text:a>.</text:p>
      <text:p text:style-name="Horizontal_20_Line"/>
      <text:h text:style-name="Heading_20_2" text:outline-level="2"><text:bookmark-start text:name="__RefHeading___mohlo_by_vas_take_zajimat_3"/><text:bookmark-start text:name="mohlo_by_vas_take_zajimat"/>Mohlo by Vás také zajímat<text:bookmark-end text:name="__RefHeading___mohlo_by_vas_take_zajimat_3"/><text:bookmark-end text:name="mohlo_by_vas_take_zajimat"/></text:h>
      <text:h text:style-name="Heading_20_3" text:outline-level="3"><text:bookmark-start text:name="__RefHeading___prochazeni_katalogu_4"/><text:bookmark-start text:name="prochazeni_katalogu"/>Procházení katalogu<text:bookmark-end text:name="__RefHeading___prochazeni_katalogu_4"/><text:bookmark-end text:name="prochazeni_katalogu"/></text:h>
      <text:list text:style-name="List_20_1" text:continue-numbering="false">
        <text:list-item>
          <text:p text:style-name="List_20_1_Content_First"> <text:a xlink:type="simple" xlink:href="https://eg-wiki.osvobozena-knihovna.cz/doku.php/opac:prochazeni_katalogu" text:style-name="Internet_20_link" text:visited-style-name="Visited_20_Internet_20_Link">Procházení podle názvů, autorů a témat</text:a></text:p>
        </text:list-item>
        <text:list-item>
          <text:p text:style-name="List_20_1_Content_Last"> <text:a xlink:type="simple" xlink:href="https://eg-wiki.osvobozena-knihovna.cz/doku.php/opac:prohlizeni_regalu" text:style-name="Internet_20_link" text:visited-style-name="Visited_20_Internet_20_Link">Virtuální "prohlížení regálů"</text:a></text:p>
        </text:list-item>
      </text:list>
      <text:h text:style-name="Heading_20_3" text:outline-level="3"><text:bookmark-start text:name="__RefHeading___vyhledavani_v_katalogu_5"/><text:bookmark-start text:name="vyhledavani_v_katalogu"/>Vyhledávání v katalogu<text:bookmark-end text:name="__RefHeading___vyhledavani_v_katalogu_5"/><text:bookmark-end text:name="vyhledavani_v_katalogu"/></text:h>
      <text:list text:style-name="List_20_1" text:continue-numbering="false">
        <text:list-item>
          <text:p text:style-name="List_20_1_Content_First"> <text:a xlink:type="simple" xlink:href="https://eg-wiki.osvobozena-knihovna.cz/doku.php/opac:zakladni_vyhledavani" text:style-name="Internet_20_link" text:visited-style-name="Visited_20_Internet_20_Link">Základní vyhledávání</text:a></text:p>
        </text:list-item>
        <text:list-item>
          <text:p text:style-name="List_20_1_Content"> <text:a xlink:type="simple" xlink:href="#opac:pokrocile_vyhledavani" text:style-name="Local_20_link" text:visited-style-name="Visited_20_Local_20_Link">Pokročilé vyhledávání</text:a></text:p>
        </text:list-item>
        <text:list-item>
          <text:p text:style-name="List_20_1_Content"> <text:a xlink:type="simple" xlink:href="https://eg-wiki.osvobozena-knihovna.cz/doku.php/opac:filtry_pro_vyhledavani" text:style-name="Internet_20_link" text:visited-style-name="Visited_20_Internet_20_Link"> Filtry pro vyhledávání</text:a></text:p>
        </text:list-item>
        <text:list-item>
          <text:p text:style-name="List_20_1_Content"> <text:a xlink:type="simple" xlink:href="https://eg-wiki.osvobozena-knihovna.cz/doku.php/opac:booleovske_operatory" text:style-name="Internet_20_link" text:visited-style-name="Visited_20_Internet_20_Link">Operátory "A", "NEBO", "NE"</text:a></text:p>
        </text:list-item>
        <text:list-item>
          <text:p text:style-name="List_20_1_Content"> <text:a xlink:type="simple" xlink:href="https://eg-wiki.osvobozena-knihovna.cz/doku.php/opac:numericke_vyhledavani" text:style-name="Internet_20_link" text:visited-style-name="Visited_20_Internet_20_Link">Vyhledávání podle identifikátorů (ISBN, ISSN...)</text:a></text:p>
        </text:list-item>
        <text:list-item>
          <text:p text:style-name="List_20_1_Content"> <text:a xlink:type="simple" xlink:href="https://eg-wiki.osvobozena-knihovna.cz/doku.php/opac:vyhledavaci_zkratky" text:style-name="Internet_20_link" text:visited-style-name="Visited_20_Internet_20_Link">Vyhledávací zkratky</text:a></text:p>
        </text:list-item>
        <text:list-item>
          <text:p text:style-name="List_20_1_Content_Last"> <text:a xlink:type="simple" xlink:href="https://eg-wiki.osvobozena-knihovna.cz/doku.php/opac:expertni_vyhledavani" text:style-name="Internet_20_link" text:visited-style-name="Visited_20_Internet_20_Link">Expertní vyhledávání</text:a></text:p>
        </text:list-item>
      </text:list>
      <text:p text:style-name="Text_20_body">Byla pro Vás tato nápověda užitečná? Pokud máte nějaké náměty nebo připomínky, <text:a xlink:type="simple" xlink:href="mailto:mailto:knihovna@jabok.cz" text:style-name="Internet_20_link" text:visited-style-name="Visited_20_Internet_20_Link">napište ná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pac:pokrocile_vyhledavani</dc:title>
  </office:meta>
</office:document-meta>
</file>