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3c7a74ab35df29dbb24e451dbc159b.png"/>
  <manifest:file-entry manifest:media-type="image/png" manifest:full-path="Pictures/77c9af3d2fcdc12979210cab37df5a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oznameni_o_rezervaci"/><text:bookmark-start text:name="__RefHeading___nastaveni_odesilani_e-mailoveho_oznameni_o_rezervacich_1"/><text:bookmark-start text:name="nastaveni_odesilani_e-mailoveho_oznameni_o_rezervacich"/>Nastavení odesílání e-mailového oznámení o rezervacích<text:bookmark-end text:name="__RefHeading___nastaveni_odesilani_e-mailoveho_oznameni_o_rezervacich_1"/><text:bookmark-end text:name="nastaveni_odesilani_e-mailoveho_oznameni_o_rezervacich"/></text:h>
      <text:p text:style-name="Text_20_body">Ve svém čtenářském kontě můžete zvolit, jestli primárně chcete, aby Vám chodilo e-mailové oznámení o splněných rezervacích na e-mailovou adresu, kterou máte uvedenou ve čtenářském kontě. Toto nastavení se automaticky použije u zadání každé rezervace, můžete jej však během rezervace změnit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oporučujeme, abyste si nastavili zasílání e-mailových upozornění na rezervace. V opačném případě, pokud byste při rezervaci zapomněli nastavit způsob oznámení, zobrazila by se informace o rezervaci pouze ve Vašem čtenářském účtu a když byste se do něj zrovna nepřihlásili, o změně stavu rezervace byste se nedozvěděli.</text:p></table:table-cell></table:table-row></table:table></draw:text-box></draw:frame></text:p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Upozornění“</text:span></text:span> (viz obrázek) <text:line-break/><text:line-break/><draw:frame draw:style-name="media" draw:name="0" text:anchor-type="as-char" draw:z-index="0" svg:width="17.700625cm" style:rel-width="100%" svg:height="11.244791666667cm" style:rel-height="scale"><draw:image xlink:href="Pictures/2d3c7a74ab35df29dbb24e451dbc159b.png" xlink:type="simple" xlink:show="embed" xlink:actuate="onLoad"/></draw:frame> <text:line-break/></text:p>
        </text:list-item>
        <text:list-item>
          <text:p text:style-name="Numbering_20_1_Content_Last"> Pokud chcete, aby Vám upozornění o rezervacích chodily do vaší e-mailové schránky, označte zaškrtávací pole <text:span text:style-name="Emphasis"><text:span text:style-name="Strong_20_Emphasis">„Na rezervace k vyzvednutí standardně upozorňovat e-mailem?“</text:span></text:span> (viz obrázek) níže). Pokud pole necháte nezaškrnuté, budete vždy muset určit způsob upozornění během rezervace. <text:line-break/><text:line-break/><draw:frame draw:style-name="media" draw:name="{{:opac:e-mailovy_vypis.png| Legend" text:anchor-type="as-char" draw:z-index="0" svg:width="31.697083333333cm" style:rel-width="100%"><draw:text-box><text:p text:style-name="legendcenter"><draw:frame draw:style-name="media" draw:name="{{:opac:e-mailovy_vypis.png|" text:anchor-type="as-char" draw:z-index="1" svg:width="31.697083333333cm" style:rel-width="100%" svg:height="12.779375cm" style:rel-height="scale"><draw:image xlink:href="Pictures/77c9af3d2fcdc12979210cab37df5acb.png" xlink:type="simple" xlink:show="embed" xlink:actuate="onLoad"/></draw:frame>{{:opac:e-mailovy_vypis.png|</text:p></draw:text-box></draw:frame>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 změnu nastavení můžete požádat také personál při návštěvě knihovny. </text:p></table:table-cell></table:table-row></table:table></draw:text-box></draw:frame></text:p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ihlaseni_a_osobni_udaje_3"/><text:bookmark-start text:name="prihlaseni_a_osobni_udaje"/>Přihlášení a osobní údaje<text:bookmark-end text:name="__RefHeading___prihlaseni_a_osobni_udaje_3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4"/><text:bookmark-start text:name="nastaveni_ctenarskeho_konta_vypujcky_rezervace"/>Nastavení čtenářského konta, výpůjčky, rezervace...<text:bookmark-end text:name="__RefHeading___nastaveni_ctenarskeho_konta_vypujcky_rezervace_4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oznameni_o_rezervaci</dc:title>
  </office:meta>
</office:document-meta>
</file>