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93c5027bd8759631f5f6633748af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numericke_vyhledavani"/><text:bookmark-start text:name="__RefHeading___vyhledavani_podle_identifikatoru_1"/><text:bookmark-start text:name="vyhledavani_podle_identifikatoru"/>Vyhledávání podle identifikátorů<text:bookmark-end text:name="__RefHeading___vyhledavani_podle_identifikatoru_1"/><text:bookmark-end text:name="vyhledavani_podle_identifikatoru"/></text:h>
      <text:p text:style-name="Text_20_body">Vyhledávání podle identifikátorů využijete například pro hledání dokumentu pomocí mezinárodních stanadrdních čísel jako je ISBN nebo ISBN, případně podle dalších číselných identifikátorů (čárový kód apod.).</text:p>
      <text:list text:style-name="Numbering_20_1" text:continue-numbering="false">
        <text:list-item>
          <text:p text:style-name="Numbering_20_1_Content_First"> Na vstupní stránce katalogu klikněte na tlačítko <text:span text:style-name="Emphasis"><text:span text:style-name="Strong_20_Emphasis">Pokročilé vyhledávání</text:span></text:span>. </text:p>
        </text:list-item>
        <text:list-item>
          <text:p text:style-name="Numbering_20_1_Content"> Zvolte záložku  <text:span text:style-name="Emphasis"><text:span text:style-name="Strong_20_Emphasis">Vyhledávání podle identifikátorů</text:span></text:span>.  <text:line-break/><draw:frame draw:style-name="media" draw:name="0" text:anchor-type="as-char" draw:z-index="0" svg:width="36.83cm" style:rel-width="100%" svg:height="19.20875cm" style:rel-height="scale"><draw:image xlink:href="Pictures/cd93c5027bd8759631f5f6633748af18.png" xlink:type="simple" xlink:show="embed" xlink:actuate="onLoad"/></draw:frame></text:p>
        </text:list-item>
        <text:list-item>
          <text:p text:style-name="Numbering_20_1_Content"> V rozbalovacím poli zvolte typ identifikátoru podle kterého chcete hledat (např. ISBN)</text:p>
        </text:list-item>
        <text:list-item>
          <text:p text:style-name="Numbering_20_1_Content"> Do pole Identifikátor zadejte hodnotu identifikátoru (např. 80-7203-616-5, hledáte-li ISBN)</text:p>
        </text:list-item>
        <text:list-item>
          <text:p text:style-name="Numbering_20_1_Content"> Podle potřeby vyberte z robalovacího pole knihovnu, ve které chcete hledat.</text:p>
        </text:list-item>
        <text:list-item>
          <text:p text:style-name="Numbering_20_1_Content_Last"> Klikněte na tlačítko <text:span text:style-name="Emphasis"><text:span text:style-name="Strong_20_Emphasis">„Hledat“</text:span></text:span>.</text:p>
        </text:list-item>
      </text:list>
      <text:p text:style-name="Text_20_body"><text:line-break/><text:line-break/></text:p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ochazeni_katalogu_3"/><text:bookmark-start text:name="prochazeni_katalogu"/>Procházení katalogu<text:bookmark-end text:name="__RefHeading___prochazeni_katalogu_3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4"/><text:bookmark-start text:name="vyhledavani_v_katalogu"/>Vyhledávání v katalogu<text:bookmark-end text:name="__RefHeading___vyhledavani_v_katalogu_4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#opac:numericke_vyhledavani" text:style-name="Local_20_link" text:visited-style-name="Visited_20_Local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numericke_vyhledavani</dc:title>
  </office:meta>
</office:document-meta>
</file>