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e9d2c1324ff42135fe84b950e3a265.png"/>
  <manifest:file-entry manifest:media-type="image/png" manifest:full-path="Pictures/732edd2fa7e7651a3d91acd2c93efe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nastaveni_vyhledavani"/><text:bookmark-start text:name="__RefHeading___nastaveni_zobrazeni_vysledku_vyhledavani_1"/><text:bookmark-start text:name="nastaveni_zobrazeni_vysledku_vyhledavani"/>Nastavení zobrazení výsledků vyhledávání<text:bookmark-end text:name="__RefHeading___nastaveni_zobrazeni_vysledku_vyhledavani_1"/><text:bookmark-end text:name="nastaveni_zobrazeni_vysledku_vyhledavan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astavení vyhledávání  funguje pouze tehdy, pokud jste při vyhledávání přihlášeni do svého čtenářského konta.</text:p></table:table-cell></table:table-row></table:table></draw:text-box></draw:frame></text:p>
      <text:h text:style-name="Heading_20_2" text:outline-level="2"><text:bookmark-start text:name="__RefHeading___pocet_vysledku_na_stranku_2"/><text:bookmark-start text:name="pocet_vysledku_na_stranku"/>Počet výsledků na stránku<text:bookmark-end text:name="__RefHeading___pocet_vysledku_na_stranku_2"/><text:bookmark-end text:name="pocet_vysledku_na_stranku"/></text:h>
      <text:p text:style-name="Text_20_body">Online katalog standardně zobrazuje 10 vyhledaných záznamů na stránku. Tento počet je možné snížit nebo zvýšit nastavením ve čtenářském kontě.</text:p>
      <text:list text:style-name="Numbering_20_1" text:continue-numbering="false">
        <text:list-item>
          <text:p text:style-name="Numbering_20_1_Content_First"> V online katalogu klikněte na tlačítko <text:span text:style-name="Emphasis"><text:span text:style-name="Strong_20_Emphasis">„Můj účet“</text:span></text:span> v pravém horním rohu obrazovky a vyplňte přihlašovací údaje.</text:p>
        </text:list-item>
        <text:list-item>
          <text:p text:style-name="Numbering_20_1_Content"> V přehledu Vašeho účtu klikněte  na záložku <text:span text:style-name="Emphasis"><text:span text:style-name="Strong_20_Emphasis">„Předvolby“</text:span></text:span>. </text:p>
        </text:list-item>
        <text:list-item>
          <text:p text:style-name="Numbering_20_1_Content"> Z rozbalené nabídky zvolte položku <text:span text:style-name="Emphasis"><text:span text:style-name="Strong_20_Emphasis">„Vyhledávání a historie“</text:span></text:span> (viz obrázek) <text:line-break/><text:line-break/><draw:frame draw:style-name="media" draw:name="0" text:anchor-type="as-char" draw:z-index="0" svg:width="16.245416666667cm" svg:height="10.556875cm"><draw:image xlink:href="Pictures/7be9d2c1324ff42135fe84b950e3a265.png" xlink:type="simple" xlink:show="embed" xlink:actuate="onLoad"/></draw:frame> <text:line-break/></text:p>
        </text:list-item>
        <text:list-item>
          <text:p text:style-name="Numbering_20_1_Content"> Na řádku <text:span text:style-name="Emphasis"><text:span text:style-name="Strong_20_Emphasis">„Počet výsledků na stránku“</text:span></text:span> vyberte z rozbalovacího pole požadovanou hodnotu (viz obrázek) níže. Mminimální počet výsledků je 5, maximální počet je 50. <text:line-break/><text:line-break/><draw:frame draw:style-name="media" draw:name="1" text:anchor-type="as-char" draw:z-index="1" svg:width="23.33625cm" style:rel-width="100%" svg:height="9.286875cm" style:rel-height="scale"><draw:image xlink:href="Pictures/732edd2fa7e7651a3d91acd2c93efe7d.png" xlink:type="simple" xlink:show="embed" xlink:actuate="onLoad"/></draw:frame></text:p>
        </text:list-item>
        <text:list-item>
          <text:p text:style-name="Numbering_20_1_Content_Last"> Nastavení uložíte kliknutím na tlačítko <text:span text:style-name="Emphasis"><text:span text:style-name="Strong_20_Emphasis">„Uložit“</text:span></text:span>.</text:p>
        </text:list-item>
      </text:list>
      <text:h text:style-name="Heading_20_2" text:outline-level="2"><text:bookmark-start text:name="__RefHeading___preferovana_knihovna_pro_vyhledavani_a_pro_vyzvednuti_rezervaci_3"/><text:bookmark-start text:name="preferovana_knihovna_pro_vyhledavani_a_pro_vyzvednuti_rezervaci"/>Preferovaná knihovna pro vyhledávání a pro vyzvednutí rezervací<text:bookmark-end text:name="__RefHeading___preferovana_knihovna_pro_vyhledavani_a_pro_vyzvednuti_rezervaci_3"/><text:bookmark-end text:name="preferovana_knihovna_pro_vyhledavani_a_pro_vyzvednuti_rezervaci"/></text:h>
      <text:p text:style-name="Text_20_body">Pokud knihovní katalog slouží více knihovnám zároveň, je možné nastavit si také preferovanou knihovnu pro vyzvednutí rezervací. Standardně systém jako preferovanou knihovnu používá vaši domovskou knihovnu. </text:p>
      <text:p text:style-name="Text_20_body">Pokud chcete změnit výchozí nastavení preferované knihovny pro Váš účet, Na řádku <text:span text:style-name="Emphasis"><text:span text:style-name="Strong_20_Emphasis">„Prefererovaná knihovny pro vyhledávání“</text:span></text:span>  nebo na řádku <text:span text:style-name="Emphasis"><text:span text:style-name="Strong_20_Emphasis">„Prefererovaná knihovna pro vyzvednutí rezervací“</text:span></text:span> vyberte požadovanou knihovnu z rozbalovací nabídky a klikněte na tlačítko <text:span text:style-name="Emphasis"><text:span text:style-name="Strong_20_Emphasis">„Uložit“</text:span></text:span>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Knihovnu, ve které vyhledáváte, si můžete změnit během hledání, stejně tak je možné během rezervace změnit knihovnu, ve které si rezervovanou jednotku vyzvednete.</text:p></table:table-cell></table:table-row></table:table></draw:text-box></draw:frame></text:p>
      <text:p text:style-name="Horizontal_20_Line"/>
      <text:h text:style-name="Heading_20_2" text:outline-level="2"><text:bookmark-start text:name="__RefHeading___mohlo_by_vas_take_zajimat_4"/><text:bookmark-start text:name="mohlo_by_vas_take_zajimat"/>Mohlo by Vás také zajímat<text:bookmark-end text:name="__RefHeading___mohlo_by_vas_take_zajimat_4"/><text:bookmark-end text:name="mohlo_by_vas_take_zajimat"/></text:h>
      <text:h text:style-name="Heading_20_3" text:outline-level="3"><text:bookmark-start text:name="__RefHeading___prihlaseni_a_osobni_udaje_5"/><text:bookmark-start text:name="prihlaseni_a_osobni_udaje"/>Přihlášení a osobní údaje<text:bookmark-end text:name="__RefHeading___prihlaseni_a_osobni_udaje_5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6"/><text:bookmark-start text:name="nastaveni_ctenarskeho_konta_vypujcky_rezervace"/>Nastavení čtenářského konta, výpůjčky, rezervace...<text:bookmark-end text:name="__RefHeading___nastaveni_ctenarskeho_konta_vypujcky_rezervace_6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#opac:nastaveni_vyhledavani" text:style-name="Local_20_link" text:visited-style-name="Visited_20_Local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https://eg-wiki.osvobozena-knihovna.cz/doku.php/opac:rezervace_cisla_casopisu" text:style-name="Internet_20_link" text:visited-style-name="Visited_20_Internet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nastaveni_vyhledavani</dc:title>
  </office:meta>
</office:document-meta>
</file>