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9b4014c474d9e655333bd4d98e69764.png"/>
  <manifest:file-entry manifest:media-type="image/png" manifest:full-path="Pictures/857c02d1c5375a99875ba8fd3fcbaa27.png"/>
  <manifest:file-entry manifest:media-type="image/png" manifest:full-path="Pictures/74961b026f696d68b5ff5379a7c204d4.png"/>
  <manifest:file-entry manifest:media-type="image/png" manifest:full-path="Pictures/605d6a7dd00e0b78c71b5789605faa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moje_konto"/><text:bookmark-start text:name="__RefHeading___moje_konto_1"/><text:bookmark-start text:name="moje_konto"/>Moje konto<text:bookmark-end text:name="__RefHeading___moje_konto_1"/><text:bookmark-end text:name="moje_konto"/></text:h>
      <text:h text:style-name="Heading_20_2" text:outline-level="2"><text:bookmark-start text:name="__RefHeading___prihlaseni_2"/><text:bookmark-start text:name="prihlaseni"/>Přihlášení<text:bookmark-end text:name="__RefHeading___prihlaseni_2"/><text:bookmark-end text:name="prihlaseni"/></text:h>
      <text:p text:style-name="Text_20_body"> Do svého konta se přihlásíte kliknutím na tlačítko <text:span text:style-name="Emphasis"><text:span text:style-name="Strong_20_Emphasis">„Moje konto“</text:span></text:span> v pravém horním rohu.<text:line-break/><text:line-break/><draw:frame draw:style-name="media" draw:name="0" text:anchor-type="as-char" draw:z-index="0" svg:width="21.166666666667cm" style:rel-width="100%" svg:height="8.4201465201465cm" style:rel-height="scale"><draw:image xlink:href="Pictures/59b4014c474d9e655333bd4d98e69764.png" xlink:type="simple" xlink:show="embed" xlink:actuate="onLoad"/></draw:frame></text:p>
      <text:p text:style-name="Text_20_body">Poté se vám zobrazí dvě políčka, do kterých <text:span text:style-name="Strong_20_Emphasis">napíšete</text:span> své <text:span text:style-name="Strong_20_Emphasis">přihlašovací jméno</text:span> a <text:span text:style-name="Strong_20_Emphasis">heslo</text:span>. Poté klikněte na tlačítko <text:span text:style-name="Emphasis"><text:span text:style-name="Strong_20_Emphasis">„Přihlásit“</text:span></text:span>.<text:line-break/><text:line-break/><draw:frame draw:style-name="media" draw:name="1" text:anchor-type="as-char" draw:z-index="1" svg:width="21.166666666667cm" style:rel-width="100%" svg:height="9.861213010516cm" style:rel-height="scale"><draw:image xlink:href="Pictures/857c02d1c5375a99875ba8fd3fcbaa27.png" xlink:type="simple" xlink:show="embed" xlink:actuate="onLoad"/></draw:frame></text:p>
      <text:h text:style-name="Heading_20_2" text:outline-level="2"><text:bookmark-start text:name="__RefHeading___moznosti_konta_3"/><text:bookmark-start text:name="moznosti_konta"/>Možnosti konta<text:bookmark-end text:name="__RefHeading___moznosti_konta_3"/><text:bookmark-end text:name="moznosti_konta"/></text:h>
      <text:p text:style-name="Text_20_body">Po přihlášení se vám zobrazí úvodní stránka Vašeho konta. Zde najdete odkazy na <text:span text:style-name="Emphasis"><text:span text:style-name="Strong_20_Emphasis">„Zprávy“</text:span></text:span>, <text:span text:style-name="Emphasis"><text:span text:style-name="Strong_20_Emphasis">„Výpůjčky“</text:span></text:span>, <text:span text:style-name="Emphasis"><text:span text:style-name="Strong_20_Emphasis">„Rezervace“</text:span></text:span>, <text:span text:style-name="Emphasis"><text:span text:style-name="Strong_20_Emphasis">„Osobní údaje a nastavení“</text:span></text:span> a <text:span text:style-name="Emphasis"><text:span text:style-name="Strong_20_Emphasis">„Seznamy knih“</text:span></text:span>, níže pak na <text:span text:style-name="Emphasis"><text:span text:style-name="Strong_20_Emphasis">„Pokuty“</text:span></text:span> a <text:span text:style-name="Emphasis"><text:span text:style-name="Strong_20_Emphasis">„Platby“</text:span></text:span>.
Šipka ukazuje na místo, kde bude zobrazené Vaše jméno.<text:line-break/><text:line-break/><draw:frame draw:style-name="media" draw:name="2" text:anchor-type="as-char" draw:z-index="2" svg:width="21.166666666667cm" style:rel-width="100%" svg:height="10.140743458058cm" style:rel-height="scale"><draw:image xlink:href="Pictures/74961b026f696d68b5ff5379a7c204d4.png" xlink:type="simple" xlink:show="embed" xlink:actuate="onLoad"/></draw:frame></text:p>
      <text:h text:style-name="Heading_20_2" text:outline-level="2"><text:bookmark-start text:name="__RefHeading___odhlaseni_4"/><text:bookmark-start text:name="odhlaseni"/>Odhlášení<text:bookmark-end text:name="__RefHeading___odhlaseni_4"/><text:bookmark-end text:name="odhlaseni"/></text:h>
      <text:p text:style-name="Text_20_body">Ze svého konta se snadno odhlásíte kliknutím na tlačítko <text:span text:style-name="Emphasis"><text:span text:style-name="Strong_20_Emphasis">„Odhlásit“</text:span></text:span> v pravém horním rohu.</text:p>
      <text:p text:style-name="Text_20_body"><draw:frame draw:style-name="media" draw:name="3" text:anchor-type="as-char" draw:z-index="3" svg:width="21.166666666667cm" style:rel-width="100%" svg:height="9.5676434676435cm" style:rel-height="scale"><draw:image xlink:href="Pictures/605d6a7dd00e0b78c71b5789605faa6a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moje_konto</dc:title>
  </office:meta>
</office:document-meta>
</file>