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03252edf78faa7ddc8738843bae4e7.png"/>
  <manifest:file-entry manifest:media-type="image/png" manifest:full-path="Pictures/f2d029661fa3cad5e0865a26372f75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historie_vypujcek"/><text:bookmark-start text:name="__RefHeading___historie_vypujcek_1"/><text:bookmark-start text:name="historie_vypujcek"/>Historie výpůjček<text:bookmark-end text:name="__RefHeading___historie_vypujcek_1"/><text:bookmark-end text:name="historie_vypujcek"/></text:h>
      <text:h text:style-name="Heading_20_2" text:outline-level="2"><text:bookmark-start text:name="__RefHeading___jak_nastavit_historii_vypujcek_2"/><text:bookmark-start text:name="jak_nastavit_historii_vypujcek"/>Jak nastavit historii výpůjček<text:bookmark-end text:name="__RefHeading___jak_nastavit_historii_vypujcek_2"/><text:bookmark-end text:name="jak_nastavit_historii_vypujcek"/></text:h>
      <text:p text:style-name="Text_20_body"><text:a xlink:type="simple" xlink:href="https://eg-wiki.osvobozena-knihovna.cz/doku.php/opac:ukladani_historie" text:style-name="Internet_20_link" text:visited-style-name="Visited_20_Internet_20_Link">Nastavení historie výpůjček a rezervací</text:a></text:p>
      <text:h text:style-name="Heading_20_2" text:outline-level="2"><text:bookmark-start text:name="__RefHeading___jak_zjistit_ze_uz_jsem_mel_a_nejakou_knihu_drive_pujcenou_3"/><text:bookmark-start text:name="jak_zjistit_ze_uz_jsem_mel_a_nejakou_knihu_drive_pujcenou"/>Jak zjistit, že už jsem měl(a) nějakou knihu dříve půjčenou<text:bookmark-end text:name="__RefHeading___jak_zjistit_ze_uz_jsem_mel_a_nejakou_knihu_drive_pujcenou_3"/><text:bookmark-end text:name="jak_zjistit_ze_uz_jsem_mel_a_nejakou_knihu_drive_pujcenou"/></text:h>
      <text:list text:style-name="Numbering_20_1" text:continue-numbering="false">
        <text:list-item>
          <text:p text:style-name="Numbering_20_1_Content_First"> <text:a xlink:type="simple" xlink:href="https://eg-wiki.osvobozena-knihovna.cz/doku.php/opac:prihlaseni" text:style-name="Internet_20_link" text:visited-style-name="Visited_20_Internet_20_Link">Přihlaste se</text:a> do svého čtenářského konta</text:p>
        </text:list-item>
        <text:list-item>
          <text:p text:style-name="Numbering_20_1_Content"> Zadejte vyhledávácí dotaz (např. „komunikace s lidmi“)</text:p>
        </text:list-item>
        <text:list-item>
          <text:p text:style-name="Numbering_20_1_Content_Last"> U titulů, které jste měl(a) dříve vypůjčené, se v seznamu výsledků zobrazí informace: <text:span text:style-name="Strong_20_Emphasis">Tento titul jsem již měl(a) vypůjčený</text:span> <text:line-break/><draw:frame draw:style-name="media" draw:name="Informace o dříve vypůjčených knihách v seznamu výsledků vyhledávání Legend" text:anchor-type="as-char" draw:z-index="0" svg:width="24.209375cm" style:rel-width="100%"><draw:text-box><text:p text:style-name="legendcenter"><draw:frame draw:style-name="media" draw:name="Informace o dříve vypůjčených knihách v seznamu výsledků vyhledávání" text:anchor-type="as-char" draw:z-index="0" svg:width="24.209375cm" style:rel-width="100%" svg:height="18.917708333333cm" style:rel-height="scale"><draw:image xlink:href="Pictures/d503252edf78faa7ddc8738843bae4e7.png" xlink:type="simple" xlink:show="embed" xlink:actuate="onLoad"/></draw:frame>Informace o dříve vypůjčených knihách v seznamu výsledků vyhledávání</text:p></draw:text-box></draw:frame> <text:line-break/></text:p>
        </text:list-item>
      </text:list>
      <text:h text:style-name="Heading_20_2" text:outline-level="2"><text:bookmark-start text:name="__RefHeading___jak_zjistit_ktere_knihy_od_konkretniho_autora_jsem_uz_mel_a_drive_pujcene_4"/><text:bookmark-start text:name="jak_zjistit_ktere_knihy_od_konkretniho_autora_jsem_uz_mel_a_drive_pujcene"/>Jak zjistit, které knihy od konkrétního autora jsem už měl(a) dříve půjčené<text:bookmark-end text:name="__RefHeading___jak_zjistit_ktere_knihy_od_konkretniho_autora_jsem_uz_mel_a_drive_pujcene_4"/><text:bookmark-end text:name="jak_zjistit_ktere_knihy_od_konkretniho_autora_jsem_uz_mel_a_drive_pujcene"/></text:h>
      <text:h text:style-name="Heading_20_3" text:outline-level="3"><text:bookmark-start text:name="__RefHeading___vyhledani_autora_v_katalogu_5"/><text:bookmark-start text:name="vyhledani_autora_v_katalogu"/>Vyhledání autora  v katalogu<text:bookmark-end text:name="__RefHeading___vyhledani_autora_v_katalogu_5"/><text:bookmark-end text:name="vyhledani_autora_v_katalogu"/></text:h>
      <text:list text:style-name="Numbering_20_1" text:continue-numbering="false">
        <text:list-item>
          <text:p text:style-name="Numbering_20_1_Content_First"> <text:a xlink:type="simple" xlink:href="https://eg-wiki.osvobozena-knihovna.cz/doku.php/opac:prihlaseni" text:style-name="Internet_20_link" text:visited-style-name="Visited_20_Internet_20_Link">Přihlaste se</text:a> do svého čtenářského konta.</text:p>
        </text:list-item>
        <text:list-item>
          <text:p text:style-name="Numbering_20_1_Content"> Do vyhledávacího pole zadejte jméno požadovaného autora (např. Josef Slowík) a stiskněte tlačítko <text:span text:style-name="Strong_20_Emphasis">„Hledat“</text:span>.</text:p>
        </text:list-item>
        <text:list-item>
          <text:p text:style-name="Numbering_20_1_Content_Last"> Zobrazí se seznam knih daného autora, které jsou v katalogu dostupné. U těch knih, které jste již měli vypůjčené, se zobrazí informace <text:span text:style-name="Strong_20_Emphasis">Tento titul jsem již měl(a) vypůjčený</text:span></text:p>
        </text:list-item>
      </text:list>
      <text:h text:style-name="Heading_20_3" text:outline-level="3"><text:bookmark-start text:name="__RefHeading___vyhledani_autora_pomoci_historie_vypujcek_6"/><text:bookmark-start text:name="vyhledani_autora_pomoci_historie_vypujcek"/>Vyhledání autora  pomocí historie výpůjček<text:bookmark-end text:name="__RefHeading___vyhledani_autora_pomoci_historie_vypujcek_6"/><text:bookmark-end text:name="vyhledani_autora_pomoci_historie_vypujcek"/></text:h>
      <text:list text:style-name="Numbering_20_1" text:continue-numbering="false">
        <text:list-item>
          <text:p text:style-name="Numbering_20_1_Content_First"> <text:a xlink:type="simple" xlink:href="https://eg-wiki.osvobozena-knihovna.cz/doku.php/opac:prihlaseni" text:style-name="Internet_20_link" text:visited-style-name="Visited_20_Internet_20_Link">Přihlaste se</text:a> do svého čtenářského konta.</text:p>
        </text:list-item>
        <text:list-item>
          <text:p text:style-name="Numbering_20_1_Content"> Na liště pod vyhledávacím polem zvolte kartu <text:span text:style-name="Strong_20_Emphasis">„Vypůjčené exempláře“</text:span></text:p>
        </text:list-item>
        <text:list-item>
          <text:p text:style-name="Numbering_20_1_Content"> Klikně na tlačítko <text:span text:style-name="Strong_20_Emphasis">„Historie výpůjček“</text:span>. Zobrazí se seznam dokumentů, které jste dříve měl(a) vypůjčené (v pořadí od nejnovějších výpůjček). </text:p>
        </text:list-item>
        <text:list-item>
          <text:p text:style-name="Numbering_20_1_Content"> V historii výpůjček najděte některou knihu od požadovaného autora (např. Josef Slowík) a poté klikněte na jméno autora <text:line-break/><draw:frame draw:style-name="media" draw:name="prohlížení historie výpůjček Legend" text:anchor-type="as-char" draw:z-index="0" svg:width="24.844375cm" style:rel-width="100%"><draw:text-box><text:p text:style-name="legendcenter"><draw:frame draw:style-name="media" draw:name="prohlížení historie výpůjček" text:anchor-type="as-char" draw:z-index="1" svg:width="24.844375cm" style:rel-width="100%" svg:height="15.901458333333cm" style:rel-height="scale"><draw:image xlink:href="Pictures/f2d029661fa3cad5e0865a26372f7586.png" xlink:type="simple" xlink:show="embed" xlink:actuate="onLoad"/></draw:frame>prohlížení historie výpůjček</text:p></draw:text-box></draw:frame> <text:line-break/><text:line-break/></text:p>
        </text:list-item>
        <text:list-item>
          <text:p text:style-name="Numbering_20_1_Content_Last"> Zobrazí se Vám seznam knih daného autora, které jsou v katalogu dostupné. U těch knih, které jste již měli vypůjčené, se zobrazí informace <text:span text:style-name="Strong_20_Emphasis">Tento titul jsem již měl(a) vypůjčený</text:span></text:p>
        </text:list-item>
      </text:list>
      <text:p text:style-name="Text_20_body"><text:span text:style-name="Strong_20_Emphasis">Poznámka:</text:span> <text:line-break/>Pro vyhledání autora můžete použít také <text:a xlink:type="simple" xlink:href="https://eg-wiki.osvobozena-knihovna.cz/doku.php/opac:prochazeni_katalogu" text:style-name="Internet_20_link" text:visited-style-name="Visited_20_Internet_20_Link">procházení katalogu</text:a></text:p>
      <text:h text:style-name="Heading_20_2" text:outline-level="2"><text:bookmark-start text:name="__RefHeading___jak_lze_vyuzit_katalog_pro_tvorbu_ctenarskeho_deniku_7"/><text:bookmark-start text:name="jak_lze_vyuzit_katalog_pro_tvorbu_ctenarskeho_deniku"/>Jak lze využít katalog pro tvorbu čtenářského deníku<text:bookmark-end text:name="__RefHeading___jak_lze_vyuzit_katalog_pro_tvorbu_ctenarskeho_deniku_7"/><text:bookmark-end text:name="jak_lze_vyuzit_katalog_pro_tvorbu_ctenarskeho_deniku"/></text:h>
      <text:p text:style-name="Text_20_body">Pro ukládání výběru knih můžete využít <text:a xlink:type="simple" xlink:href="https://eg-wiki.osvobozena-knihovna.cz/doku.php/opac:seznam_knih" text:style-name="Internet_20_link" text:visited-style-name="Visited_20_Internet_20_Link">seznamy knih</text:a>, které nabízí mj. tyto funkce:</text:p>
      <text:list text:style-name="List_20_1" text:continue-numbering="false">
        <text:list-item>
          <text:p text:style-name="List_20_1_Content_First"> Možnost <text:a xlink:type="simple" xlink:href="https://eg-wiki.osvobozena-knihovna.cz/doku.php/opac:sdileni_seznamu_knih" text:style-name="Internet_20_link" text:visited-style-name="Visited_20_Internet_20_Link">sdílení</text:a> seznamu prostřednictvím odkazu (např. v e-mailu, na webové stránce, na sociálních sítích)  </text:p>
        </text:list-item>
        <text:list-item>
          <text:p text:style-name="List_20_1_Content"> Možnost připojení komentáře k seznamu (u sdíleného seznamu se komentář zobrazí všem)</text:p>
        </text:list-item>
        <text:list-item>
          <text:p text:style-name="List_20_1_Content"> Možnost přidat poznámky k jednotlivým titulům (poznámky k jednotlivým titulům vidí jen vlastník seznamu)</text:p>
        </text:list-item>
        <text:list-item>
          <text:p text:style-name="List_20_1_Content_Last"> Možnost v hledání v konkrétním seznamu</text:p>
        </text:list-item>
      </text:list>
      <text:p text:style-name="Text_20_body">Více viz <text:a xlink:type="simple" xlink:href="https://eg-wiki.osvobozena-knihovna.cz/doku.php/opac:sprava_seznamu" text:style-name="Internet_20_link" text:visited-style-name="Visited_20_Internet_20_Link"> Správa seznamů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historie_vypujcek</dc:title>
  </office:meta>
</office:document-meta>
</file>