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ad2abc6fbb1b65eed171a86f9559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pac:filtry_pro_vyhledavani"/><text:bookmark-start text:name="__RefHeading___filtry_pro_vyhledavani_1"/><text:bookmark-start text:name="filtry_pro_vyhledavani"/>Filtry pro vyhledávání<text:bookmark-end text:name="__RefHeading___filtry_pro_vyhledavani_1"/><text:bookmark-end text:name="filtry_pro_vyhledavani"/></text:h>
      <text:p text:style-name="Text_20_body">Pod vyhledávacím polem se nacházejí různé  filtry pro vyhledávání umístěné na horizontálních lištách. Filtry můžete libovolně kombinovat<text:note text:id="ftn0" text:note-class="footnote"><text:note-citation text:label="1)">1)</text:note-citation><text:note-body><text:p text:style-name="Text_20_body">Pozor, když zvolíte příliš mnoho filtrů, zmenší se tím pravděpodobnost, že vůbec získáte nějaké výsledky.</text:p></text:note-body></text:note>.</text:p>
      <text:p text:style-name="Text_20_body"><draw:frame draw:style-name="media" draw:name="0" text:anchor-type="as-char" draw:z-index="0" svg:width="32.781875cm" style:rel-width="100%" svg:height="27.648958333333cm" style:rel-height="scale"><draw:image xlink:href="Pictures/c1ad2abc6fbb1b65eed171a86f955994.png" xlink:type="simple" xlink:show="embed" xlink:actuate="onLoad"/></draw:frame></text:p>
      <text:list text:style-name="Numbering_20_1" text:continue-numbering="false">
        <text:list-item>
          <text:p text:style-name="Numbering_20_1_Content_First"> Klikněte na lištu s příslušným filtrem, </text:p>
        </text:list-item>
        <text:list-item>
          <text:p text:style-name="Numbering_20_1_Content"> Zvolte hodnotu, podle které se mají výsledky filtrovat</text:p>
        </text:list-item>
        <text:list-item>
          <text:p text:style-name="Numbering_20_1_Content"> Podle potřeby Použijte také filtry pro rok vydání dokumentu nebo pro výběr knihovny ve spodní části. </text:p>
        </text:list-item>
        <text:list-item>
          <text:p text:style-name="Numbering_20_1_Content"> Podle potřeby zvolte ve spodní části způsob řazení vyhledaných dokumentů.</text:p>
        </text:list-item>
        <text:list-item>
          <text:p text:style-name="Numbering_20_1_Content"> Podle potřeby zvolte další možnosti:</text:p>
          <text:list text:style-name="List_20_1">
            <text:list-item>
              <text:p text:style-name="List_20_1_Content"> <text:span text:style-name="Strong_20_Emphasis">Vynechat elektronické zdroje</text:span> (zobrazí se pouze tištěné dokumenty nebo dokumenty na nosičích jako je DVD apod. </text:p>
            </text:list-item>
            <text:list-item>
              <text:p text:style-name="List_20_1_Content"> <text:span text:style-name="Strong_20_Emphasis">Seskupit stejné tituly</text:span>: Pokud je dokument k dispozici ve více vydáních nebo formátech (DVD, text, elektronický zdroj), zobrazí se v seznamu výsledků pouze jednou. Pokud na takový dokument kliknete v seznamu výsledků, zobrazí se informace o jednotlivých vydáních a formátech.</text:p>
            </text:list-item>
            <text:list-item>
              <text:p text:style-name="List_20_1_Content"> <text:span text:style-name="Strong_20_Emphasis">Omezit na dostupné</text:span>: Ve výsledcích se zobrazí pouze dokumenty, které jsou aktuálně k dispozici pro výpůčku. </text:p>
            </text:list-item>
          </text:list>
        </text:list-item>
        <text:list-item>
          <text:p text:style-name="Numbering_20_1_Content_Last"> Vyhledávání zahájte tlačítkem <text:span text:style-name="Emphasis"><text:span text:style-name="Strong_20_Emphasis">„Potvrdit“</text:span></text:span></text:p>
        </text:list-item>
      </text:list>
      <text:p text:style-name="Text_20_body">Pokud chcete všechny vyhledávané termíny a nastavené možnosti smazat, klikněte na tlačítko <text:span text:style-name="Emphasis"><text:span text:style-name="Strong_20_Emphasis">„Vymazat formulář“</text:span></text:span>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o filtrování a řezení výsledků můžete použít také <text:a xlink:type="simple" xlink:href="https://eg-wiki.osvobozena-knihovna.cz/doku.php/opac:vyhledavaci_zkratky" text:style-name="Internet_20_link" text:visited-style-name="Visited_20_Internet_20_Link">vyhledávací zkratky</text:a></text:p></table:table-cell></table:table-row></table:table></draw:text-box></draw:frame></text:p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ochazeni_katalogu_3"/><text:bookmark-start text:name="prochazeni_katalogu"/>Procházení katalogu<text:bookmark-end text:name="__RefHeading___prochazeni_katalogu_3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4"/><text:bookmark-start text:name="vyhledavani_v_katalogu"/>Vyhledávání v katalogu<text:bookmark-end text:name="__RefHeading___vyhledavani_v_katalogu_4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#opac:filtry_pro_vyhledavani" text:style-name="Local_20_link" text:visited-style-name="Visited_20_Local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filtry_pro_vyhledavani</dc:title>
  </office:meta>
</office:document-meta>
</file>