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6a77cc7c2e420c8b9699293cb596d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export_seznamu"/><text:bookmark-start text:name="__RefHeading___export_seznamu_knih_do_formatu_csv_1"/><text:bookmark-start text:name="export_seznamu_knih_do_formatu_csv"/>Export seznamu knih do formátu CSV<text:bookmark-end text:name="__RefHeading___export_seznamu_knih_do_formatu_csv_1"/><text:bookmark-end text:name="export_seznamu_knih_do_formatu_csv"/></text:h>
      <text:list text:style-name="Numbering_20_1" text:continue-numbering="false">
        <text:list-item>
          <text:p text:style-name="Numbering_20_1_Content_First"> Pro zobrazení rozhraní pro seznamy se <text:a xlink:type="simple" xlink:href="https://eg-wiki.osvobozena-knihovna.cz/doku.php/opac:prihlaseni" text:style-name="Internet_20_link" text:visited-style-name="Visited_20_Internet_20_Link"> přihlaste</text:a> do čtenářského konta </text:p>
        </text:list-item>
        <text:list-item>
          <text:p text:style-name="Numbering_20_1_Content"> Klikněte na tlačítko <text:span text:style-name="Emphasis"><text:span text:style-name="Strong_20_Emphasis">„Seznamy knih“</text:span></text:span> nebo zvolte kartu <text:span text:style-name="Emphasis"><text:span text:style-name="Strong_20_Emphasis">„Seznamy knih“</text:span></text:span></text:p>
        </text:list-item>
        <text:list-item>
          <text:p text:style-name="Numbering_20_1_Content"> Na řádku se zvoleným seznamem klikněte na tlačítko <text:span text:style-name="Emphasis"><text:span text:style-name="Strong_20_Emphasis">„stáhnout CSV“</text:span></text:span> <text:line-break/><draw:frame draw:style-name="media" draw:name="0" text:anchor-type="as-char" draw:z-index="0" svg:width="21.854583333333cm" style:rel-width="100%" svg:height="7.5935416666667cm" style:rel-height="scale"><draw:image xlink:href="Pictures/a6a77cc7c2e420c8b9699293cb596d6f.png" xlink:type="simple" xlink:show="embed" xlink:actuate="onLoad"/></draw:frame></text:p>
        </text:list-item>
        <text:list-item>
          <text:p text:style-name="Numbering_20_1_Content_Last"> Ve vyskakovacím okně vyberte, zda chcete soubor otevřít nebo uložit a volbu potvrď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export_seznamu</dc:title>
  </office:meta>
</office:document-meta>
</file>