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8f63259593ddf783914fa559e90dbd.png"/>
  <manifest:file-entry manifest:media-type="image/png" manifest:full-path="Pictures/d80a7c517b4f86a0287ba63e79969632.png"/>
  <manifest:file-entry manifest:media-type="image/png" manifest:full-path="Pictures/067fb74e9f328f34542a5dbbd418b5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uctovani_poplatku"/><text:bookmark-start text:name="__RefHeading___nauctovani_poplatku_1"/><text:bookmark-start text:name="nauctovani_poplatku"/>Naúčtování poplatku<text:bookmark-end text:name="__RefHeading___nauctovani_poplatku_1"/><text:bookmark-end text:name="nauctovani_poplatku"/></text:h>
      <text:list text:style-name="Numbering_20_1" text:continue-numbering="false">
        <text:list-item>
          <text:p text:style-name="Numbering_20_1_Content_First"> Načtěte čtenářské konto a klikněte na kartu <text:span text:style-name="Emphasis"><text:span text:style-name="Strong_20_Emphasis">„Poplatky“</text:span></text:span> (v závislosti na nastavení knihovny může být rozhraní pro poplatky výchozí obrazovkou při vstupu do čtenářského konta v případě, že čtenář dluží poplatky).</text:p>
        </text:list-item>
        <text:list-item>
          <text:p text:style-name="Numbering_20_1_Content"> Pro vytvoření poplatku klikně na tlačítko <text:span text:style-name="Emphasis"><text:span text:style-name="Strong_20_Emphasis">„Naúčtovat poplatek“</text:span></text:span>  <text:line-break/><text:line-break/><draw:frame draw:style-name="media" draw:name="0" text:anchor-type="as-char" draw:z-index="0" svg:width="21.166666666667cm" style:rel-width="100%" svg:height="10.408913698387cm" style:rel-height="scale"><draw:image xlink:href="Pictures/6a8f63259593ddf783914fa559e90dbd.png" xlink:type="simple" xlink:show="embed" xlink:actuate="onLoad"/></draw:frame><text:line-break/> <text:line-break/></text:p>
        </text:list-item>
        <text:list-item>
          <text:p text:style-name="Numbering_20_1_Content"> V okně, které se otevře <text:span text:style-name="Strong_20_Emphasis">vyberte z rozbalovacího menu příslušný poplatek</text:span> (např. Kopírování) a doplňte cenu (není-li předdefinována). </text:p>
        </text:list-item>
        <text:list-item>
          <text:p text:style-name="Numbering_20_1_Content"> K poplatku můžete v poli  <text:span text:style-name="Emphasis"><text:span text:style-name="Strong_20_Emphasis">„Poznámka“</text:span></text:span> přidat komentář. Tato poznámka se týká naúčtovaného poplatku obecně, nikoli samotné platby (poznámky k platbě viz níže). <text:line-break/> <text:line-break/><draw:frame draw:style-name="media" draw:name="1" text:anchor-type="as-char" draw:z-index="1" svg:width="21.166666666667cm" style:rel-width="100%" svg:height="14.506465517241cm" style:rel-height="scale"><draw:image xlink:href="Pictures/d80a7c517b4f86a0287ba63e79969632.png" xlink:type="simple" xlink:show="embed" xlink:actuate="onLoad"/></draw:frame> <text:line-break/> <text:line-break/></text:p>
        </text:list-item>
        <text:list-item>
          <text:p text:style-name="Numbering_20_1_Content_Last"> Potvrďte naúčtování poplatku kliknutím na tlačítko <text:span text:style-name="Emphasis"><text:span text:style-name="Strong_20_Emphasis">„Vytvořit poplatek“</text:span></text:span>.</text:p>
        </text:list-item>
      </text:list>
      <table:table table:style-name="Table">
        <table:table-column/>
        <table:table-row>
          <table:table-cell office:value-type="string" table:style-name="tableheader">
            <text:p text:style-name="Table_20_Heading"> Pokud se jedná o poplatek vytvořený systémem (zpozdné apod.), poplatek  je již vytvořen a tudíž krok  <text:span text:style-name="Emphasis"><text:span text:style-name="Strong_20_Emphasis">„naúčtování poplatku“</text:span></text:span> odpadá.</text:p>
          </table:table-cell>
        </table:table-row>
      </table:table>
      <text:h text:style-name="Heading_20_2" text:outline-level="2"><text:bookmark-start text:name="__RefHeading___pridani_poplatku_k_jiz_existujicimu_poplatku_2"/><text:bookmark-start text:name="pridani_poplatku_k_jiz_existujicimu_poplatku"/>Přidání poplatku k již existujícímu poplatku<text:bookmark-end text:name="__RefHeading___pridani_poplatku_k_jiz_existujicimu_poplatku_2"/><text:bookmark-end text:name="pridani_poplatku_k_jiz_existujicimu_poplatku"/></text:h>
      <text:list text:style-name="Numbering_20_1" text:continue-numbering="false">
        <text:list-item>
          <text:p text:style-name="Numbering_20_1_Content_First"> V seznamu naúčtovaných poplatků <text:span text:style-name="Strong_20_Emphasis">zatrhněte poplatek, ke kterému chcete přidat další platbu</text:span>. </text:p>
        </text:list-item>
        <text:list-item>
          <text:p text:style-name="Numbering_20_1_Content"> Klikněte na tlačítko <text:span text:style-name="Emphasis"><text:span text:style-name="Strong_20_Emphasis">„Akce“</text:span></text:span> a z nabídky vyberte položku <text:span text:style-name="Emphasis"><text:span text:style-name="Strong_20_Emphasis">„Přidat poplatek“</text:span></text:span>.  <text:line-break/> <text:line-break/><draw:frame draw:style-name="media" draw:name="2" text:anchor-type="as-char" draw:z-index="2" svg:width="21.166666666667cm" style:rel-width="100%" svg:height="8.8503898635478cm" style:rel-height="scale"><draw:image xlink:href="Pictures/067fb74e9f328f34542a5dbbd418b549.png" xlink:type="simple" xlink:show="embed" xlink:actuate="onLoad"/></draw:frame> <text:line-break/> <text:line-break/></text:p>
        </text:list-item>
        <text:list-item>
          <text:p text:style-name="Numbering_20_1_Content"> V okně, které se otevře zvolte z rozbalovacího menu příslušný poplatek (např. Kopírování) a doplňte cenu (není-li předdefinována). </text:p>
        </text:list-item>
        <text:list-item>
          <text:p text:style-name="Numbering_20_1_Content"> K poplatku můžete v poli  <text:span text:style-name="Emphasis"><text:span text:style-name="Strong_20_Emphasis">„Poznámka“</text:span></text:span> přidat komentář. Tato poznámka se týká naúčtovaného poplatku obecně, nikoli samotné platby (poznámky k platbě viz níže). </text:p>
        </text:list-item>
        <text:list-item>
          <text:p text:style-name="Numbering_20_1_Content_Last"> Potvrďte naúčtování poplatku kliknutím na tlačítko <text:span text:style-name="Emphasis"><text:span text:style-name="Strong_20_Emphasis">„Vytvořit platbu“</text:span></text:span>.</text:p>
        </text:list-item>
      </text:list>
      <text:h text:style-name="Heading_20_3" text:outline-level="3"><text:bookmark-start text:name="__RefHeading___dalsi_odkazy_3"/><text:bookmark-start text:name="dalsi_odkazy"/>Další odkazy:<text:bookmark-end text:name="__RefHeading___dalsi_odkazy_3"/><text:bookmark-end text:name="dalsi_odkazy"/></text:h>
      <text:list text:style-name="List_20_1" text:continue-numbering="false">
        <text:list-item>
          <text:p text:style-name="List_20_1_Content_First"> <text:a xlink:type="simple" xlink:href="https://eg-wiki.osvobozena-knihovna.cz/doku.php/vypujcni_protokol:poplatky_a_pokuty" text:style-name="Internet_20_link" text:visited-style-name="Visited_20_Internet_20_Link">Poplatky a pokuty</text:a></text:p>
        </text:list-item>
        <text:list-item>
          <text:p text:style-name="List_20_1_Content"> <text:a xlink:type="simple" xlink:href="#__RefHeading___nauctovani_poplatku_1" text:style-name="Local_20_link" text:visited-style-name="Visited_20_Local_20_Link">Naúčtování poplatku</text:a></text:p>
        </text:list-item>
        <text:list-item>
          <text:p text:style-name="List_20_1_Content_Last"> <text:a xlink:type="simple" xlink:href="https://eg-wiki.osvobozena-knihovna.cz/doku.php/ruseni_poplatku" text:style-name="Internet_20_link" text:visited-style-name="Visited_20_Internet_20_Link">Rušení naúčtovaných poplatků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uctovani_poplatku</dc:title>
  </office:meta>
</office:document-meta>
</file>