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20d1ea2639ecad966d003828852bada.jpg"/>
  <manifest:file-entry manifest:media-type="image/jpeg" manifest:full-path="Pictures/fc2ea4f16f057f5fd0a85ab93585d241.jpg"/>
  <manifest:file-entry manifest:media-type="image/png" manifest:full-path="Pictures/f223e02de6c83abca1cffb3c7a0462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vence_pro_upravu_evergreen_dokuwiki"/><text:bookmark-start text:name="__RefHeading___konvence_pro_vytvareni_stranek_na_evergreen_dokuwiki_1"/><text:bookmark-start text:name="konvence_pro_vytvareni_stranek_na_evergreen_dokuwiki"/>Konvence pro vytváření stránek na Evergreen DokuWiki<text:bookmark-end text:name="__RefHeading___konvence_pro_vytvareni_stranek_na_evergreen_dokuwiki_1"/><text:bookmark-end text:name="konvence_pro_vytvareni_stranek_na_evergreen_dokuwiki"/></text:h>
      <text:p text:style-name="Text_20_body"><text:line-break/></text:p>
      <text:h text:style-name="Heading_20_2" text:outline-level="2"><text:bookmark-start text:name="__RefHeading___nazvy_stranek_2"/><text:bookmark-start text:name="nazvy_stranek"/>Názvy stránek<text:bookmark-end text:name="__RefHeading___nazvy_stranek_2"/><text:bookmark-end text:name="nazvy_stranek"/></text:h>
      <text:p text:style-name="Text_20_body">Názvy stránek se zobrazují jako webová adresa. </text:p>
      <text:h text:style-name="Heading_20_3" text:outline-level="3"><text:bookmark-start text:name="__RefHeading___jak_spravne_pojmenovavat_stranky_3"/><text:bookmark-start text:name="jak_spravne_pojmenovavat_stranky"/>Jak správně pojmenovávat stránky:<text:bookmark-end text:name="__RefHeading___jak_spravne_pojmenovavat_stranky_3"/><text:bookmark-end text:name="jak_spravne_pojmenovavat_stranky"/></text:h>
      <text:list text:style-name="List_20_1" text:continue-numbering="false">
        <text:list-item>
          <text:p text:style-name="List_20_1_Content_First"> Názvy by měly vždy vystihovat, o čem daná stránka pojednává</text:p>
        </text:list-item>
        <text:list-item>
          <text:p text:style-name="List_20_1_Content"> Názvy by měly být co nejkratší, </text:p>
        </text:list-item>
        <text:list-item>
          <text:p text:style-name="List_20_1_Content_Last"> Stránky musí být umístěny ve správném  jmenném prostoru (viz níže). </text:p>
        </text:list-item>
      </text:list>
      <text:p text:style-name="Text_20_body">==== Jmenné prostory (sekce Dokuwiki) ====´=</text:p>
      <text:p text:style-name="Text_20_body">Na DokuWiki lze vytvářet  tzv. <text:a xlink:type="simple" xlink:href="https://www.dokuwiki.org/cs%3Anamespaces" text:style-name="Internet_20_link" text:visited-style-name="Visited_20_Internet_20_Link">jmenné prostory</text:a>, tj. sekce webu. Pro tyto sekce lze nejen nastavit přístupová práva pro skupiny uživatelů nebo jednotlivé uživatele, ale také vytvořit speciální navigaci. </text:p>
      <text:p text:style-name="Text_20_body"><text:span text:style-name="Strong_20_Emphasis">V současné době na portále Evergreen DokuWiki existují tyto tematické jmenné prostory:</text:span></text:p>
      <text:list text:style-name="List_20_1" text:continue-numbering="false">
        <text:list-item>
          <text:p text:style-name="List_20_1_Content_First"> úvod do práce ve služebním klientu</text:p>
        </text:list-item>
        <text:list-item>
          <text:p text:style-name="List_20_1_Content"> vypujcky (výpůjční protokol)</text:p>
        </text:list-item>
        <text:list-item>
          <text:p text:style-name="List_20_1_Content"> rezervace</text:p>
        </text:list-item>
        <text:list-item>
          <text:p text:style-name="List_20_1_Content"> katalogizace</text:p>
        </text:list-item>
        <text:list-item>
          <text:p text:style-name="List_20_1_Content"> autority (probelmatika správy autorit)</text:p>
        </text:list-item>
        <text:list-item>
          <text:p text:style-name="List_20_1_Content"> správa seriálů (periodik)</text:p>
        </text:list-item>
        <text:list-item>
          <text:p text:style-name="List_20_1_Content"> akvizice</text:p>
        </text:list-item>
        <text:list-item>
          <text:p text:style-name="List_20_1_Content"> opac (manuály k online katalogu)</text:p>
        </text:list-item>
        <text:list-item>
          <text:p text:style-name="List_20_1_Content"> zpravy (zprávy a statistiky)</text:p>
        </text:list-item>
        <text:list-item>
          <text:p text:style-name="List_20_1_Content"> administrace (natavení a administrace systému)</text:p>
        </text:list-item>
        <text:list-item>
          <text:p text:style-name="List_20_1_Content"> prispívání do Souborného katalogu ČR</text:p>
        </text:list-item>
        <text:list-item>
          <text:p text:style-name="List_20_1_Content_Last"> doplňky (např. katalogizační šablony, tiskové šablony, obalkyknih.cz)</text:p>
        </text:list-item>
      </text:list>
      <text:p text:style-name="Text_20_body">Dále existují institucionální jmenné prostory pro interní dokumentaci:</text:p>
      <text:list text:style-name="List_20_1" text:continue-numbering="false">
        <text:list-item>
          <text:p text:style-name="List_20_1_Content_First"> kds (Katolický domov studujících)</text:p>
        </text:list-item>
        <text:list-item>
          <text:p text:style-name="List_20_1_Content"> knihovna_jabok (Knihovna Jabok)</text:p>
        </text:list-item>
        <text:list-item>
          <text:p text:style-name="List_20_1_Content"> dobry_pastyr (Hospic Dobrého Pastýře v Čerčanech)</text:p>
        </text:list-item>
        <text:list-item>
          <text:p text:style-name="List_20_1_Content"> jachymka (Sdružení Jáchymka)</text:p>
        </text:list-item>
        <text:list-item>
          <text:p text:style-name="List_20_1_Content"> cvt (Člověk v tísni)</text:p>
        </text:list-item>
        <text:list-item>
          <text:p text:style-name="List_20_1_Content"> spok (SPOK -Společný katalog Evergreen)</text:p>
        </text:list-item>
        <text:list-item>
          <text:p text:style-name="List_20_1_Content_Last"> osok (Osobní knihovna)</text:p>
        </text:list-item>
      </text:list>
      <text:h text:style-name="Heading_20_3" text:outline-level="3"><text:bookmark-start text:name="__RefHeading___vytvoreni_nove_stranky_v_konkretnim_jmennem_prostoru_4"/><text:bookmark-start text:name="vytvoreni_nove_stranky_v_konkretnim_jmennem_prostoru"/>Vytvoření nové stránky v konkrétním jmenném prostoru<text:bookmark-end text:name="__RefHeading___vytvoreni_nove_stranky_v_konkretnim_jmennem_prostoru_4"/><text:bookmark-end text:name="vytvoreni_nove_stranky_v_konkretnim_jmennem_prostoru"/></text:h>
      <text:p text:style-name="Text_20_body">Postup je stejný jako při vytvoření jakékoliv  nové stránky<text:note text:id="ftn0" text:note-class="footnote"><text:note-citation text:label="1)">1)</text:note-citation><text:note-body><text:p text:style-name="Text_20_body">Jedním z možných postupů je zadat název nové stránky do vyhledávacího pole název  nové stránky a na stránce s výsledky vyhledávání klinout na tlačítko vytvořit (ikon tužky). Více o vytvoření nové stránky viz <text:a xlink:type="simple" xlink:href="https://www.dokuwiki.org/cs:page" text:style-name="Internet_20_link" text:visited-style-name="Visited_20_Internet_20_Link">https://www.dokuwiki.org/cs:page</text:a></text:p></text:note-body></text:note>, jen je nutné před název stránky přidat název jmenného prostoru a za dvojtečkou bez mezer uvést název stránky ve tvaru: </text:p>
      <text:p text:style-name="Text_20_body">jmenny_prostor:nazev_stranky</text:p>
      <text:p text:style-name="Text_20_body"><text:span text:style-name="Strong_20_Emphasis">Příklady:</text:span></text:p>
      <text:p text:style-name="Text_20_body">Pro vytvoření  nové stránky s názvem „Z39.50 ve jmenném prostoru <text:span text:style-name="Emphasis">katalogizace</text:span> zadejte do vyhledávací pole dotaz 
<text:span text:style-name="Emphasis"><text:span text:style-name="Strong_20_Emphasis">katalogizace:Z39.50</text:span></text:span>.</text:p>
      <text:p text:style-name="Text_20_body">Pro vytvoření stránky o prodloužení výpůjček ve jmenném prostoru pro interní dokumentace knihovny KDS zadejejte do vyhledávacího pole dotaz <text:span text:style-name="Emphasis"><text:span text:style-name="Strong_20_Emphasis">kds:prodloužení výpůjček</text:span></text:span>.</text:p>
      <text:h text:style-name="Heading_20_3" text:outline-level="3"><text:bookmark-start text:name="__RefHeading___pojmenovani_vstupni_stranky_pri_vytvoreni_noveho_jmenneho_prostoru_5"/><text:bookmark-start text:name="pojmenovani_vstupni_stranky_pri_vytvoreni_noveho_jmenneho_prostoru"/>Pojmenování vstupní stránky při vytvoření nového jmenného prostoru<text:bookmark-end text:name="__RefHeading___pojmenovani_vstupni_stranky_pri_vytvoreni_noveho_jmenneho_prostoru_5"/><text:bookmark-end text:name="pojmenovani_vstupni_stranky_pri_vytvoreni_noveho_jmenneho_prostoru"/></text:h>
      <text:p text:style-name="Text_20_body">Výše uvedeným  způsobem lze nejen vytvářet stránky v již existujícím jmenném prostoru, ale také vytvořit nový jmenný prostor.</text:p>
      <text:p text:style-name="Text_20_body">Název vstupní stránky jmenného prostoru má být vždy stejný, jako název jmenného prostoru</text:p>
      <text:p text:style-name="Text_20_body"><text:span text:style-name="Strong_20_Emphasis">Příklad</text:span></text:p>
      <text:p text:style-name="Text_20_body">Úvodní stránka jmenného prostoru „katalogizace“ se bude jmenovat také „katalogizace“, tj. v praxi je při jejím vytváření použít název stránky: <text:span text:style-name="Emphasis"><text:span text:style-name="Strong_20_Emphasis">„katalogizace:katalogizace“</text:span></text:span></text:p>
      <text:p text:style-name="Horizontal_20_Line"/>
      <text:h text:style-name="Heading_20_2" text:outline-level="2"><text:bookmark-start text:name="__RefHeading___nazvy_klaves_tlacitek_a_polozek_menu_6"/><text:bookmark-start text:name="nazvy_klaves_tlacitek_a_polozek_menu"/>Názvy kláves, tlačítek a položek menu<text:bookmark-end text:name="__RefHeading___nazvy_klaves_tlacitek_a_polozek_menu_6"/><text:bookmark-end text:name="nazvy_klaves_tlacitek_a_polozek_menu"/></text:h>
      <text:p text:style-name="Text_20_body">Názvy kláves, tlačítek, položek menu, akcí nebo dalších voleb se píší v uvozovkách a je pro ně použita tučná kurzíva. </text:p>
      <text:p text:style-name="Text_20_body"><text:span text:style-name="Strong_20_Emphasis">Příklad správného označení tlačítka nebo akce:</text:span></text:p>
      <text:p text:style-name="Text_20_body">Klikněte na tlačítko <text:span text:style-name="Emphasis"><text:span text:style-name="Strong_20_Emphasis">„Potvrdit“</text:span></text:span></text:p>
      <text:p text:style-name="Preformatted_20_Text">Klikněte na tlačítko //**"Potvrdit"**//<text:line-break/></text:p>
      <text:p text:style-name="Horizontal_20_Line"/>
      <text:h text:style-name="Heading_20_2" text:outline-level="2"><text:bookmark-start text:name="__RefHeading___popis_jednotlivych_kroku_a_pracovnich_postupu_7"/><text:bookmark-start text:name="popis_jednotlivych_kroku_a_pracovnich_postupu"/>Popis jednotlivých kroků a pracovních postupů<text:bookmark-end text:name="__RefHeading___popis_jednotlivych_kroku_a_pracovnich_postupu_7"/><text:bookmark-end text:name="popis_jednotlivych_kroku_a_pracovnich_postupu"/></text:h>
      <text:list text:style-name="List_20_1" text:continue-numbering="false">
        <text:list-item>
          <text:p text:style-name="List_20_1_Content_First"> Popis jednotlivých kroků nebo pracovních postupů pište <text:span text:style-name="Strong_20_Emphasis">formou číslovaného seznamu</text:span>.</text:p>
        </text:list-item>
        <text:list-item>
          <text:p text:style-name="List_20_1_Content"> Pro návody postupu používejte <text:span text:style-name="Strong_20_Emphasis">tvar  2. osoby množného čísla  rozkazovacího způsobu</text:span>.</text:p>
        </text:list-item>
        <text:list-item>
          <text:p text:style-name="List_20_1_Content"> Každý  <text:span text:style-name="Strong_20_Emphasis">úkon, který má uživatel provést, je samostatným bodem v číslovaném seznamu</text:span>.</text:p>
        </text:list-item>
        <text:list-item>
          <text:p text:style-name="List_20_1_Content"> Popis <text:span text:style-name="Strong_20_Emphasis">akce, která se po daném kroku automaticky provede nebo popis zobrazeného rozhraní patří logicky ještě do téže odrážky</text:span>.  <text:line-break/> Příklad: Klikněte na odkaz „Administrace“. Zobrazí se seznam jednotlivých nastavení</text:p>
        </text:list-item>
        <text:list-item>
          <text:p text:style-name="List_20_1_Content_Last"> <text:span text:style-name="Strong_20_Emphasis">Nespoléhejte se při popisu pouze na obrázky</text:span> a nepožívejte nepřesná vyjádření jako <text:span text:style-name="Emphasis">„Zobrazí se takovýto seznam“</text:span>. Stručně popište jednotlivé kroky slovně i v případě, že součástí nápovědy je snímek obrazovky nebo jiný obrázek. Uživatel totiž může mít vypnuté obrázky nebo si prohlížet  stránku na mobilu (kde je obrázek malý, takže nevidí detaily), nevidomý může používat hlasový výstup, apod. <text:span text:style-name="Strong_20_Emphasis">Vždy napište, co konkrétně se uživateli zobrazí</text:span> např.  <text:span text:style-name="Emphasis">Zobrazí se seznam uspořádaný podle jednotlivých titulů</text:span> apod. </text:p>
        </text:list-item>
      </text:list>
      <text:p text:style-name="Text_20_body"><text:span text:style-name="Strong_20_Emphasis">Příklad popisu kroků: </text:span></text:p>
      <text:list text:style-name="Numbering_20_1" text:continue-numbering="false">
        <text:list-item>
          <text:p text:style-name="Numbering_20_1_Content_First"> <text:a xlink:type="simple" xlink:href="https://eg-wiki.osvobozena-knihovna.cz/doku.php/opac:prihlaseni" text:style-name="Internet_20_link" text:visited-style-name="Visited_20_Internet_20_Link">Přihlaste se</text:a> do svého čtenářského konta.</text:p>
        </text:list-item>
        <text:list-item>
          <text:p text:style-name="Numbering_20_1_Content"> Klikněte na odkaz <text:span text:style-name="Emphasis"><text:span text:style-name="Strong_20_Emphasis">„Administrace“</text:span></text:span>. Zobrazí se seznam jednotlivých nastavení.</text:p>
        </text:list-item>
        <text:list-item>
          <text:p text:style-name="Numbering_20_1_Content"> V seznamu nastavení kliněte na odkaz s názvem požadované akce. Otevře se formulář pro nastavení zvlolené položky. Povinná pole jsou zvýrazněna žlutě. </text:p>
        </text:list-item>
        <text:list-item>
          <text:p text:style-name="Numbering_20_1_Content"> Proveďte potřebná nastavení. </text:p>
        </text:list-item>
        <text:list-item>
          <text:p text:style-name="Numbering_20_1_Content_Last"> Poté kliněte na tlačítko <text:span text:style-name="Emphasis"><text:span text:style-name="Strong_20_Emphasis">„Potvrdit“</text:span></text:span>.</text:p>
        </text:list-item>
      </text:list>
      <text:p text:style-name="Preformatted_20_Text"><text:s text:c="2"/>- [[opac:prihlaseni|Přihlaste se]] do svého čtenářského konta.<text:line-break/><text:s text:c="2"/>- Klikněte na odkaz //**"Administrace"**//. Zobrazí se seznam jednotlivých nastavení.<text:line-break/><text:s text:c="2"/>- V seznamu nastavení kliněte na odkaz s názvem požadované akce. Otevře se formulář pro nastavení zvlolené položky. Povinná pole jsou zvýrazněna žlutě. <text:line-break/><text:s text:c="2"/>- Proveďte potřebná nastavení. <text:line-break/><text:s text:c="2"/>- Poté kliněte na tlačítko //**"Potvrdit"**//.<text:line-break/><text:s text:c="2"/>- </text:p>
      <text:p text:style-name="Horizontal_20_Line"/>
      <text:h text:style-name="Heading_20_2" text:outline-level="2"><text:bookmark-start text:name="__RefHeading___obrazky_8"/><text:bookmark-start text:name="obrazky"/>Obrázky<text:bookmark-end text:name="__RefHeading___obrazky_8"/><text:bookmark-end text:name="obrazky"/></text:h>
      <text:h text:style-name="Heading_20_3" text:outline-level="3"><text:bookmark-start text:name="__RefHeading___graficke_oddeleni_obrazku_od_textu_9"/><text:bookmark-start text:name="graficke_oddeleni_obrazku_od_textu"/>Grafické oddělení obrázků od textu<text:bookmark-end text:name="__RefHeading___graficke_oddeleni_obrazku_od_textu_9"/><text:bookmark-end text:name="graficke_oddeleni_obrazku_od_textu"/></text:h>
      <text:p text:style-name="Text_20_body">Ilustrační obrázky, které se vztahují k textu (např snímky obrazovky, které ilustrují postup popisovaný na stránce) vkládejte do textu tak, aby</text:p>
      <text:list text:style-name="List_20_1" text:continue-numbering="false">
        <text:list-item>
          <text:p text:style-name="List_20_1_Content_First"> byly <text:span text:style-name="Strong_20_Emphasis">na samostatném řádku</text:span> (s výjimkou smajlíků nebo obrázků, které jsou součástí textu),</text:p>
        </text:list-item>
        <text:list-item>
          <text:p text:style-name="List_20_1_Content"> nahoře a dole byly obrázky <text:span text:style-name="Strong_20_Emphasis">vizuálně dostatečně oddělené od textu</text:span>.  <text:line-break/>Je to důležité zejména ú snímků obrazovky, které obsahují části textu, takže při malém odsazení obrázku  od textu nemusí být zřejmé, kde končí obrázek a začíná text.  V některých případech je nutné použít  pro dostatečné odsazení použít dvojitý znak nak pro zalomení textu před i za obrázkem: tj. </text:p>
          <text:p text:style-name="Preformatted_20_Text"> \\ \\ </text:p>
        </text:list-item>
      </text:list>
      <text:h text:style-name="Heading_20_4" text:outline-level="4"><text:bookmark-start text:name="__RefHeading___umisteni_obrazku_v_beznem_textu_mezi_dvema_odstavci_10"/><text:bookmark-start text:name="umisteni_obrazku_v_beznem_textu_mezi_dvema_odstavci"/>Umístění obrázku v běžném textu mezi dvěma odstavci<text:bookmark-end text:name="__RefHeading___umisteni_obrazku_v_beznem_textu_mezi_dvema_odstavci_10"/><text:bookmark-end text:name="umisteni_obrazku_v_beznem_textu_mezi_dvema_odstavci"/></text:h>
      <text:p text:style-name="Text_20_body"><text:span text:style-name="Emphasis"><text:span text:style-name="Strong_20_Emphasis">Příklad:</text:span></text:span></text:p>
      <text:p text:style-name="Text_20_body">Text prvního odstavce odstavce</text:p>
      <text:p text:style-name="Text_20_body"><draw:frame draw:style-name="media" draw:name="Obrázek Legend" text:anchor-type="as-char" draw:z-index="0" svg:width="7.8316666666667cm"><draw:text-box><text:p text:style-name="legendcenter"><draw:frame draw:style-name="media" draw:name="Obrázek" text:anchor-type="as-char" draw:z-index="0" svg:width="7.8316666666667cm" svg:height="4.7360416666667cm"><draw:image xlink:href="Pictures/e20d1ea2639ecad966d003828852bada.jpg" xlink:type="simple" xlink:show="embed" xlink:actuate="onLoad"/></draw:frame>Obrázek</text:p></draw:text-box></draw:frame></text:p>
      <text:p text:style-name="Text_20_body">Text druhého odstavce</text:p>
      <text:p text:style-name="Preformatted_20_Text"><text:line-break/><text:line-break/>Text prvního odstavce odstavce<text:line-break/><text:line-break/>{{::obrazek.jpg|Obrázek}}<text:line-break/><text:line-break/>Text druhého odstavce</text:p>
      <text:h text:style-name="Heading_20_4" text:outline-level="4"><text:bookmark-start text:name="__RefHeading___umisteni_obrazku_v_textu_jednoho_odstavce_11"/><text:bookmark-start text:name="umisteni_obrazku_v_textu_jednoho_odstavce"/>Umístění obrázku v textu jednoho odstavce<text:bookmark-end text:name="__RefHeading___umisteni_obrazku_v_textu_jednoho_odstavce_11"/><text:bookmark-end text:name="umisteni_obrazku_v_textu_jednoho_odstavce"/></text:h>
      <text:p text:style-name="Text_20_body">V běžném textu se doporučuje použít dvojitý znak pro odřákování: </text:p>
      <text:p text:style-name="Text_20_body"><text:span text:style-name="Emphasis"><text:span text:style-name="Strong_20_Emphasis">Příklad:</text:span></text:span></text:p>
      <text:p text:style-name="Text_20_body">První část odstavce. <text:line-break/><text:line-break/><draw:frame draw:style-name="media" draw:name="Obrázek Legend" text:anchor-type="as-char" draw:z-index="0" svg:width="7.8316666666667cm"><draw:text-box><text:p text:style-name="legendcenter"><draw:frame draw:style-name="media" draw:name="Obrázek" text:anchor-type="as-char" draw:z-index="1" svg:width="7.8316666666667cm" svg:height="4.7360416666667cm"><draw:image xlink:href="Pictures/e20d1ea2639ecad966d003828852bada.jpg" xlink:type="simple" xlink:show="embed" xlink:actuate="onLoad"/></draw:frame>Obrázek</text:p></draw:text-box></draw:frame> <text:line-break/><text:line-break/>Druhá část odstavce.</text:p>
      <text:p text:style-name="Preformatted_20_Text"><text:line-break/>V běžném textu se doporučuje použít dvojitý znak pro odřákování: <text:line-break/><text:line-break/>První část odstavce. \\ \\ {{::obrazek.jpg|Obrázek}} \\ \\ Druhá část odstavce.</text:p>
      <text:h text:style-name="Heading_20_4" text:outline-level="4"><text:bookmark-start text:name="__RefHeading___umisteni_obrazku_v_cislovanem_nebo_necislovanem_seznamu_12"/><text:bookmark-start text:name="umisteni_obrazku_v_cislovanem_nebo_necislovanem_seznamu"/>Umístění obrázku v číslovaném nebo nečíslovaném seznamu:<text:bookmark-end text:name="__RefHeading___umisteni_obrazku_v_cislovanem_nebo_necislovanem_seznamu_12"/><text:bookmark-end text:name="umisteni_obrazku_v_cislovanem_nebo_necislovanem_seznamu"/></text:h>
      <text:p text:style-name="Text_20_body">Aby bylo zachováno číslování položek seznamu a přitom obrázek netvořil samostatnou položku seznamu, je nutné v textu položky seznamu, ke které obrázek patří,  použít použít dvojitý znak pro odřákování: </text:p>
      <text:p text:style-name="Text_20_body"><text:span text:style-name="Emphasis"><text:span text:style-name="Strong_20_Emphasis">Příklad:</text:span></text:span></text:p>
      <text:p text:style-name="Text_20_body">Obrázek je vložen do textu, který obsahuje nečíslovaný seznam:</text:p>
      <text:list text:style-name="Numbering_20_1" text:continue-numbering="false">
        <text:list-item>
          <text:p text:style-name="Numbering_20_1_Content_First"> První položka seznamu</text:p>
        </text:list-item>
        <text:list-item>
          <text:p text:style-name="Numbering_20_1_Content"> Druhá položka seznamu <text:line-break/><text:line-break/><draw:frame draw:style-name="media" draw:name="Obrázek Legend" text:anchor-type="as-char" draw:z-index="0" svg:width="7.8316666666667cm"><draw:text-box><text:p text:style-name="legendcenter"><draw:frame draw:style-name="media" draw:name="Obrázek" text:anchor-type="as-char" draw:z-index="2" svg:width="7.8316666666667cm" svg:height="4.7360416666667cm"><draw:image xlink:href="Pictures/e20d1ea2639ecad966d003828852bada.jpg" xlink:type="simple" xlink:show="embed" xlink:actuate="onLoad"/></draw:frame>Obrázek</text:p></draw:text-box></draw:frame> <text:line-break/><text:line-break/></text:p>
        </text:list-item>
        <text:list-item>
          <text:p text:style-name="Numbering_20_1_Content_Last"> třetí položka  seznamu</text:p>
        </text:list-item>
      </text:list>
      <text:p text:style-name="Preformatted_20_Text">Obrázek je vložen do textu, který obsahuje nečíslovaný seznam:<text:line-break/><text:s text:c="2"/>- První položka seznamu<text:line-break/><text:s text:c="2"/>- Druhá položka seznamu \\ \\ {{::obrazek.jpg|Obrázek}} \\ \\<text:line-break/><text:s text:c="2"/>- třetí položka<text:s text:c="2"/>seznamu</text:p>
      <text:p text:style-name="Horizontal_20_Line"/>
      <text:h text:style-name="Heading_20_2" text:outline-level="2"><text:bookmark-start text:name="__RefHeading___ochrana_osobnich_udaju_pri_praci_s_obrazky_nebo_dokumenty_13"/><text:bookmark-start text:name="ochrana_osobnich_udaju_pri_praci_s_obrazky_nebo_dokumenty"/>Ochrana osobních údajů při práci s obrázky nebo dokumenty<text:bookmark-end text:name="__RefHeading___ochrana_osobnich_udaju_pri_praci_s_obrazky_nebo_dokumenty_13"/><text:bookmark-end text:name="ochrana_osobnich_udaju_pri_praci_s_obrazky_nebo_dokumenty"/></text:h>
      <text:p text:style-name="Text_20_body">Pokud na dokumentační portál nahráváte jakýkoliv typ souborů, je nutné dát pozor, aby soubory neobsahovaly osobní údaje, které podléhají ochraně.</text:p>
      <text:h text:style-name="Heading_20_3" text:outline-level="3"><text:bookmark-start text:name="__RefHeading___odstraneni_osobnich_udaju_ze_snimku_obrazovky_14"/><text:bookmark-start text:name="odstraneni_osobnich_udaju_ze_snimku_obrazovky"/>Odstranění osobních údajů ze snímků obrazovky<text:bookmark-end text:name="__RefHeading___odstraneni_osobnich_udaju_ze_snimku_obrazovky_14"/><text:bookmark-end text:name="odstraneni_osobnich_udaju_ze_snimku_obrazovky"/></text:h>
      <text:p text:style-name="Text_20_body">Snímky obrazovky by neměly obsahovat žádné osobní údaje čtenářů, tj. čárové kódy,  jména ve spojení se seznamem výpůjček nebo s osobními údaji jako je adresa, datum narození apod. Někdy je však z výukových důvodů nutné, aby    tyto údaje byly na snímku obrazovky zobrazeny. V takovém případě je možné buď</text:p>
      <text:list text:style-name="List_20_1" text:continue-numbering="false">
        <text:list-item>
          <text:p text:style-name="List_20_1_Content_First"> použít testovací účty s fiktivními údaji </text:p>
        </text:list-item>
        <text:list-item>
          <text:p text:style-name="List_20_1_Content_Last"> údaje v obrázku anonymizovat rozostřením nebo zakrytím</text:p>
        </text:list-item>
      </text:list>
      <text:p text:style-name="Text_20_body"><text:span text:style-name="Strong_20_Emphasis">Příklad použití testovacího účtu</text:span> <text:line-break/> <text:line-break/> <draw:frame draw:style-name="media" draw:name="3" text:anchor-type="as-char" draw:z-index="3" svg:width="23.495cm" style:rel-width="100%" svg:height="13.149791666667cm" style:rel-height="scale"><draw:image xlink:href="Pictures/fc2ea4f16f057f5fd0a85ab93585d241.jpg" xlink:type="simple" xlink:show="embed" xlink:actuate="onLoad"/></draw:frame> <text:line-break/><text:line-break/>
<text:span text:style-name="Strong_20_Emphasis">Příklad anonymizace údajů rozostřením/zakrytím některých údajů</text:span>  <text:line-break/> <text:line-break/> <draw:frame draw:style-name="media" draw:name="4" text:anchor-type="as-char" draw:z-index="4" svg:width="26.378958333333cm" style:rel-width="100%" svg:height="4.048125cm" style:rel-height="scale"><draw:image xlink:href="Pictures/f223e02de6c83abca1cffb3c7a046205.png" xlink:type="simple" xlink:show="embed" xlink:actuate="onLoad"/></draw:frame>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onvence_pro_upravu_evergreen_dokuwiki</dc:title>
  </office:meta>
</office:document-meta>
</file>