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c5ac7f4b8c3512802b19fa763178d4.png"/>
  <manifest:file-entry manifest:media-type="image/png" manifest:full-path="Pictures/949fce269935b4611a84f4340d7a32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zruseni_nevyzvednutych_rezervaci"/><text:bookmark-start text:name="__RefHeading___ruseni_nevyzvednutych_rezervaci_1"/><text:bookmark-start text:name="ruseni_nevyzvednutych_rezervaci"/>Rušení nevyzvednutých rezervací<text:bookmark-end text:name="__RefHeading___ruseni_nevyzvednutych_rezervaci_1"/><text:bookmark-end text:name="ruseni_nevyzvednutych_rezervaci"/></text:h>
      <text:p text:style-name="Text_20_body">Nevyzvednuté rezervace je možné hromadně vyřadit pomocí funkce „Vyčištění rezervací“. Tato funkce umožňuje zobrazit a případně i zrušit  rezervace:</text:p>
      <text:list text:style-name="List_20_1" text:continue-numbering="false">
        <text:list-item>
          <text:p text:style-name="List_20_1_Content_First"> u kterých už vypršela lhůta pro vyzvednutí;</text:p>
        </text:list-item>
        <text:list-item>
          <text:p text:style-name="List_20_1_Content"> které byly manuálně zrušeny;</text:p>
        </text:list-item>
        <text:list-item>
          <text:p text:style-name="List_20_1_Content_Last"> které mají rezervační status „Nesprávná police“ (může nastat při změněně knihovny pro vyzvednutí)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ktuálně platné lhůty pro vyzvednutí rezervací v Knihovně jabok:</text:p><text:list text:style-name="List_20_1" text:continue-numbering="false"><text:list-item><text:p text:style-name="List_20_1_Content_First"> Rezervace k vyzvednutí v Knihovně Jabok: 10 dnů (nastavení systému: 12 dnů, upozornění na blížící se termín propadnutí rezervace: 8. den po splnění rezervace)</text:p></text:list-item><text:list-item><text:p text:style-name="List_20_1_Content_Last"> Rezervace k vyzvednutí v JABoxu: 5 dnů (nastavení systému:8 dnů, upozornění na blížící se termín propadnutí rezervace: 4. den po splnění rezervace)</text:p></text:list-item></text:list></table:table-cell></table:table-row></table:table></draw:text-box></draw:frame></text:p>
      <text:h text:style-name="Heading_20_2" text:outline-level="2"><text:bookmark-start text:name="__RefHeading___postup_pri_vycisteni_propadlych_rezervaci_2"/><text:bookmark-start text:name="postup_pri_vycisteni_propadlych_rezervaci"/>Postup při vyčištění propadlých rezervací<text:bookmark-end text:name="__RefHeading___postup_pri_vycisteni_propadlych_rezervaci_2"/><text:bookmark-end text:name="postup_pri_vycisteni_propadlych_rezervaci"/></text:h>
      <text:list text:style-name="Numbering_20_1" text:continue-numbering="false">
        <text:list-item>
          <text:p text:style-name="Numbering_20_1_Content_First"> V hlavní nabíce Evergreenu na zelené liště klikněte na položku <text:span text:style-name="Strong_20_Emphasis">„Výpůjčka“</text:span> a poté z nabídky vyberte <text:span text:style-name="Strong_20_Emphasis">„Regál s rezervacemi“</text:span> </text:p>
        </text:list-item>
        <text:list-item>
          <text:p text:style-name="Numbering_20_1_Content"> Klikněte na tlačítko <text:span text:style-name="Strong_20_Emphasis">„Zobrazit rezervace k vyčištění“</text:span> </text:p>
        </text:list-item>
        <text:list-item>
          <text:p text:style-name="Numbering_20_1_Content"> V seznamu identifikujte rezervace, které mají status „Rezervace k vyzvednutí“, ale už u nich uplynula lhůta pro vyzvednutí a vyndejte je z police s rezervacemi. Pro kontrolu se doporučuje vytisknout seznam rezervací tlačítkem <text:span text:style-name="Strong_20_Emphasis">„Vytisknout plný seznam“</text:span>.</text:p>
        </text:list-item>
        <text:list-item>
          <text:p text:style-name="Numbering_20_1_Content"> Naúčtujte čtenářům s propadlými termíny registrace poplatek za nevyzvednouté rezervace (poplatek se počítá za každkou knihu; do poznámky k poplatku naskenujte čárový kód každé knihovní jednotky s propadlým termínem rezervace)</text:p>
        </text:list-item>
        <text:list-item>
          <text:p text:style-name="Numbering_20_1_Content"> Klikněte na tlačítko <text:span text:style-name="Strong_20_Emphasis">„Vyčistit tyto rezervace“</text:span> - tím se zobrazí pouze rezervace, které už na regále s rezervacemi být nemají a je možné je vyčistit. Status rezervací se změní na „Znovu zařadit na regál“ - tato informace se zobrazí ve sloupci „Následné vyčištění“ (viz obrázek níže). <text:line-break/><text:line-break/><draw:frame draw:style-name="media" draw:name="0" text:anchor-type="as-char" draw:z-index="0" svg:width="44.979166666667cm" style:rel-width="100%" svg:height="9.2075cm" style:rel-height="scale"><draw:image xlink:href="Pictures/cbc5ac7f4b8c3512802b19fa763178d4.png" xlink:type="simple" xlink:show="embed" xlink:actuate="onLoad"/></draw:frame></text:p>
        </text:list-item>
        <text:list-item>
          <text:p text:style-name="Numbering_20_1_Content_Last"> Otevřte si rozhraní pro vrácení (F2) a načtěte čárový kód všech knihovních jednotek, které jste vyndali z regálu s rezervacemi k vyzvednutí; tím zajistíte, že pokud bylo na knihu zadáno více rezervací, rezervace se přesměruje na dalšího čtenáře ve frontě.</text:p>
        </text:list-item>
      </text:list>
      <text:p text:style-name="Text_20_body"> <text:line-break/><text:line-break/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rychle_vyhledani_ctenare_s_propadlou_rezervaci_k_vyzvednuti_3"/><text:bookmark-start text:name="rychle_vyhledani_ctenare_s_propadlou_rezervaci_k_vyzvednuti"/>Rychle vyhledání čtenáře s propadlou rezervací k vyzvednutí<text:bookmark-end text:name="__RefHeading___rychle_vyhledani_ctenare_s_propadlou_rezervaci_k_vyzvednuti_3"/><text:bookmark-end text:name="rychle_vyhledani_ctenare_s_propadlou_rezervaci_k_vyzvednuti"/></text:h><text:list text:style-name="Numbering_20_1" text:continue-numbering="false"><text:list-item><text:p text:style-name="Numbering_20_1_Content_First"> V seznamu rezervací umístěte kurzor označte na řádek s nevyzvednutou rezervací určnou k vyčištění a klikněte na tlačítko <text:span text:style-name="Strong_20_Emphasis">„Akce“</text:span>.</text:p></text:list-item><text:list-item><text:p text:style-name="Numbering_20_1_Content_Last"> Z nabídky zvolte položku <text:span text:style-name="Strong_20_Emphasis">„Načíst čtenáře“</text:span>, viz obrázek níže. Tím se přesunete na seznam rezervací daného čtenáře. <text:line-break/><text:line-break/><draw:frame draw:style-name="media" draw:name="1" text:anchor-type="as-char" draw:z-index="1" svg:width="33.628541666667cm" style:rel-width="100%" svg:height="12.408958333333cm" style:rel-height="scale"><draw:image xlink:href="Pictures/949fce269935b4611a84f4340d7a324f.png" xlink:type="simple" xlink:show="embed" xlink:actuate="onLoad"/></draw:frame></text:p></text:list-item></text:list></table:table-cell></table:table-row></table:table></draw:text-box></draw:frame></text:p>
      <text:h text:style-name="Heading_20_2" text:outline-level="2"><text:bookmark-start text:name="__RefHeading___ruseni_rezervaci_nevyzvednutych_z_jaboxu_4"/><text:bookmark-start text:name="ruseni_rezervaci_nevyzvednutych_z_jaboxu"/>Rušení rezervací nevyzvednutých z JABoxu<text:bookmark-end text:name="__RefHeading___ruseni_rezervaci_nevyzvednutych_z_jaboxu_4"/><text:bookmark-end text:name="ruseni_rezervaci_nevyzvednutych_z_jaboxu"/></text:h>
      <text:p text:style-name="Text_20_body">Postup při rušení rezervací v Evergreenu je stejný jako u rezervací v Knihovně Jabok</text:p>
      <text:list text:style-name="Numbering_20_1" text:continue-numbering="false">
        <text:list-item>
          <text:p text:style-name="Numbering_20_1_Content_First"> V hlavní nabíce Evergreenu na zelené liště klikněte na položku <text:span text:style-name="Strong_20_Emphasis">„Výpůjčka“</text:span> a poté z nabídky vyberte <text:span text:style-name="Strong_20_Emphasis">„Regál s rezervacemi“</text:span> </text:p>
        </text:list-item>
        <text:list-item>
          <text:p text:style-name="Numbering_20_1_Content"> V poli *„Knihovna pro vyzvednutí“* nastavte hodnotu <text:span text:style-name="Strong_20_Emphasis">„JAB-BOX“</text:span></text:p>
        </text:list-item>
        <text:list-item>
          <text:p text:style-name="Numbering_20_1_Content"> Postupujte podle kroků 2 - 5 pro <text:a xlink:type="simple" xlink:href="#__RefHeading___postup_pri_vycisteni_propadlych_rezervaci_2" text:style-name="Local_20_link" text:visited-style-name="Visited_20_Local_20_Link">vyčištění propadlých rezervací </text:a></text:p>
        </text:list-item>
        <text:list-item>
          <text:p text:style-name="Numbering_20_1_Content"> Otevřete aplikaci Verbisbox na adrese <text:a xlink:type="simple" xlink:href="https://jabok.verbisbox.cz" text:style-name="Internet_20_link" text:visited-style-name="Visited_20_Internet_20_Link">https://jabok.verbisbox.cz</text:a> a přihlašte se do účtu knihovny.</text:p>
        </text:list-item>
        <text:list-item>
          <text:p text:style-name="Numbering_20_1_Content"> Klikněte na tlačítko <text:span text:style-name="Strong_20_Emphasis">„Zobraz Verbisbox“</text:span>.</text:p>
        </text:list-item>
        <text:list-item>
          <text:p text:style-name="Numbering_20_1_Content"> Poté zvolte tlačítko <text:span text:style-name="Strong_20_Emphasis">„Rušení objednávek“</text:span>. Tím u jednotlivých přihrádek aktivujete zaškrtávací pole. </text:p>
        </text:list-item>
        <text:list-item>
          <text:p text:style-name="Numbering_20_1_Content"> Přirádku nebo přihrádky, ze kterých chcete vyndat nevyzvednuté rezervace, označte zaškrtávacím polem a poté klikněte na tlačítko <text:span text:style-name="Strong_20_Emphasis">„Vygenerovat PIN“</text:span>. </text:p>
        </text:list-item>
        <text:list-item>
          <text:p text:style-name="Numbering_20_1_Content"> Zobrazený  PIN pro otevření dvířek přihrády si zaznamenejte (nebo můžete PIN vygenerovat na mobilním telefonu přímo u boxu).</text:p>
        </text:list-item>
        <text:list-item>
          <text:p text:style-name="Numbering_20_1_Content"> PIN zadejte na displeji boxu a potvrďte tlačítkem <text:span text:style-name="Strong_20_Emphasis">„OK“</text:span>. </text:p>
        </text:list-item>
        <text:list-item>
          <text:p text:style-name="Numbering_20_1_Content"> Po otevření dvířek vyndejte zrušené rezervace z boxu. </text:p>
        </text:list-item>
        <text:list-item>
          <text:p text:style-name="Numbering_20_1_Content_Last"> V Evergreenu otevřete rozhraní pro vrácení (F2) a načtěte čárový kód všech knihovních jednotek, které jste vyndali z boxu; tím zajistíte, že pokud bylo na knihu zadáno více rezervací, rezervace se přesměruje na dalšího čtenáře ve frontě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zruseni_nevyzvednutych_rezervaci</dc:title>
  </office:meta>
</office:document-meta>
</file>