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9eaf0864896d009fe2cd8c498d6ed4f.png"/>
  <manifest:file-entry manifest:media-type="image/png" manifest:full-path="Pictures/f5929b6920b63dcbb980f0b36edca8cc.png"/>
  <manifest:file-entry manifest:media-type="image/png" manifest:full-path="Pictures/7fabe5ebceb314ba2bbad3720295ddc4.png"/>
  <manifest:file-entry manifest:media-type="image/png" manifest:full-path="Pictures/34d1e4877cd0f041f537c9755f90b416.png"/>
  <manifest:file-entry manifest:media-type="image/jpeg" manifest:full-path="Pictures/65f9924d7d5bba6337d3df3487419179.jpg"/>
  <manifest:file-entry manifest:media-type="image/png" manifest:full-path="Pictures/49f3ce832d779ca3e5885e52308f9a50.png"/>
  <manifest:file-entry manifest:media-type="image/png" manifest:full-path="Pictures/7604a90ea5acb7a594a8783cbc73a669.png"/>
  <manifest:file-entry manifest:media-type="image/png" manifest:full-path="Pictures/4b2a294edabf67787a09d7a20f256b40.png"/>
  <manifest:file-entry manifest:media-type="image/png" manifest:full-path="Pictures/0ec71ade0ca7a7ec3d4100e95bc327c0.png"/>
  <manifest:file-entry manifest:media-type="image/png" manifest:full-path="Pictures/99b253a49ed2ebb241bb40bb7c6e3cad.png"/>
  <manifest:file-entry manifest:media-type="image/png" manifest:full-path="Pictures/83e2afc575c5bb1cec3bc5867c9bf63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nihovna_jabok:zasilkovna"/><text:bookmark-start text:name="__RefHeading___zasilani_objednanych_knih_pres_zasilkovnu_1"/><text:bookmark-start text:name="zasilani_objednanych_knih_pres_zasilkovnu"/>Zasílání objednaných knih přes Zásilkovnu<text:bookmark-end text:name="__RefHeading___zasilani_objednanych_knih_pres_zasilkovnu_1"/><text:bookmark-end text:name="zasilani_objednanych_knih_pres_zasilkovnu"/></text:h>
      <text:h text:style-name="Heading_20_3" text:outline-level="3"><text:bookmark-start text:name="__RefHeading___prihlaseni_do_klientske_sekce_2"/><text:bookmark-start text:name="prihlaseni_do_klientske_sekce"/>Přihlášení do klientské sekce<text:bookmark-end text:name="__RefHeading___prihlaseni_do_klientske_sekce_2"/><text:bookmark-end text:name="prihlaseni_do_klientske_sekce"/></text:h>
      <text:list text:style-name="Numbering_20_1" text:continue-numbering="false">
        <text:list-item>
          <text:p text:style-name="Numbering_20_1_Content_First"> Do webového prohlížeče zadejte adresu: <text:a xlink:type="simple" xlink:href="https://client.packeta.com/cs/" text:style-name="Internet_20_link" text:visited-style-name="Visited_20_Internet_20_Link">https://client.packeta.com/cs/</text:a> (alternativně je možné na webu Zásilkovny <text:a xlink:type="simple" xlink:href="https://www.zasilkovna.cz/" text:style-name="Internet_20_link" text:visited-style-name="Visited_20_Internet_20_Link">https://www.zasilkovna.cz/</text:a> kliknout na odkaz <text:span text:style-name="Strong_20_Emphasis">„Podání zásilek“</text:span>)</text:p>
        </text:list-item>
        <text:list-item>
          <text:p text:style-name="Numbering_20_1_Content_Last"> Zadejte přihlašovací e-mail a heslo, viz obrázek <text:line-break/><text:line-break/> <draw:frame draw:style-name="media" draw:name="0" text:anchor-type="as-char" draw:z-index="0" svg:width="48.445208333333cm" style:rel-width="100%" svg:height="24.92375cm" style:rel-height="scale"><draw:image xlink:href="Pictures/c9eaf0864896d009fe2cd8c498d6ed4f.png" xlink:type="simple" xlink:show="embed" xlink:actuate="onLoad"/></draw:frame></text:p>
        </text:list-item>
      </text:list>
      <text:h text:style-name="Heading_20_2" text:outline-level="2"><text:bookmark-start text:name="__RefHeading___podani_zasilky_3"/><text:bookmark-start text:name="podani_zasilky"/>Podání zásilky<text:bookmark-end text:name="__RefHeading___podani_zasilky_3"/><text:bookmark-end text:name="podani_zasilky"/></text:h>
      <text:list text:style-name="Numbering_20_1" text:continue-numbering="false">
        <text:list-item>
          <text:p text:style-name="Numbering_20_1_Content_First"> V klientské sekci Zásilkovny klikněte na levém bočním panelu na odkaz <text:span text:style-name="Strong_20_Emphasis">„Podat zásilku“</text:span>, viz obrázek: <text:line-break/><text:line-break/><draw:frame draw:style-name="media" draw:name="1" text:anchor-type="as-char" draw:z-index="1" svg:width="37.412083333333cm" style:rel-width="100%" svg:height="24.844375cm" style:rel-height="scale"><draw:image xlink:href="Pictures/f5929b6920b63dcbb980f0b36edca8cc.png" xlink:type="simple" xlink:show="embed" xlink:actuate="onLoad"/></draw:frame> <text:line-break/><text:line-break/></text:p>
        </text:list-item>
        <text:list-item>
          <text:p text:style-name="Numbering_20_1_Content"> Vyplňte číslo objednávky ve tvaru: KN-iniciály_objednávajícího_ctenare_datum_objednávky ve tvaru RRMMDD (vše bez mezer. Např.  u zásilky pro Aničku Novákovou odeslanou 6.4.2021 to bude „KN-AN210406“). Bez čísla objednávky nelze zásilku odeslat).</text:p>
        </text:list-item>
        <text:list-item>
          <text:p text:style-name="Numbering_20_1_Content"> Zadejte údaje o čtenáři uvedené v objednávkovém formuláři: e-mail nebo telefon (je nutné vyplnit alespoň jeden z těchto údajů), jméno, příjmení, viz obrázek: <text:line-break/><text:line-break/><draw:frame draw:style-name="media" draw:name="2" text:anchor-type="as-char" draw:z-index="2" svg:width="39.899166666667cm" style:rel-width="100%" svg:height="18.071041666667cm" style:rel-height="scale"><draw:image xlink:href="Pictures/7fabe5ebceb314ba2bbad3720295ddc4.png" xlink:type="simple" xlink:show="embed" xlink:actuate="onLoad"/></draw:frame> <text:line-break/><text:line-break/></text:p>
        </text:list-item>
        <text:list-item>
          <text:p text:style-name="Numbering_20_1_Content"> Zadejte výdejní místo. Výdejní místo je možné vyhledat psaním - pro vyhledání lze použít obec či město, ulici nebo ID Zásilkovny, viz obrázek: \ <text:line-break/><draw:frame draw:style-name="media" draw:name="3" text:anchor-type="as-char" draw:z-index="3" svg:width="38.047083333333cm" style:rel-width="100%" svg:height="11.006666666667cm" style:rel-height="scale"><draw:image xlink:href="Pictures/34d1e4877cd0f041f537c9755f90b416.png" xlink:type="simple" xlink:show="embed" xlink:actuate="onLoad"/></draw:frame> <text:line-break/><text:line-break/> </text:p>
        </text:list-item>
        <text:list-item>
          <text:p text:style-name="Numbering_20_1_Content"> Vyplňte odhadovanou celkovou cenu zasílaných knih a do pole Měna uveďte „CZK“, viz obrázek: <text:line-break/><text:line-break/><draw:frame draw:style-name="media" draw:name="4" text:anchor-type="as-char" draw:z-index="4" svg:width="39.766875cm" style:rel-width="100%" svg:height="8.2814583333333cm" style:rel-height="scale"><draw:image xlink:href="Pictures/65f9924d7d5bba6337d3df3487419179.jpg" xlink:type="simple" xlink:show="embed" xlink:actuate="onLoad"/></draw:frame> <text:line-break/><text:line-break/></text:p>
        </text:list-item>
        <text:list-item>
          <text:p text:style-name="Numbering_20_1_Content"> Zaškrtněte, že souhlasíte s VOP (všeobecnými obchodními podmínkami).</text:p>
        </text:list-item>
        <text:list-item>
          <text:p text:style-name="Numbering_20_1_Content"> Klikněte na tlačítko <text:span text:style-name="Strong_20_Emphasis">„Podat zásilku“</text:span>.</text:p>
        </text:list-item>
        <text:list-item>
          <text:p text:style-name="Numbering_20_1_Content_Last"> V dalším kroku potvrďte ve vyskakovacím okně, že chcete zásilku opravdu podat, viz obrázek: <text:line-break/><text:line-break/><draw:frame draw:style-name="media" draw:name="5" text:anchor-type="as-char" draw:z-index="5" svg:width="27.992916666667cm" style:rel-width="100%" svg:height="16.007291666667cm" style:rel-height="scale"><draw:image xlink:href="Pictures/49f3ce832d779ca3e5885e52308f9a50.png" xlink:type="simple" xlink:show="embed" xlink:actuate="onLoad"/></draw:frame>  <text:line-break/><text:line-break/></text:p>
        </text:list-item>
      </text:list>
      <text:h text:style-name="Heading_20_3" text:outline-level="3"><text:bookmark-start text:name="__RefHeading___zaslani_zasilky_domu_na_adresu_dorucitele_4"/><text:bookmark-start text:name="zaslani_zasilky_domu_na_adresu_dorucitele"/>Zaslání zásilky domů/na adresu doručitele<text:bookmark-end text:name="__RefHeading___zaslani_zasilky_domu_na_adresu_dorucitele_4"/><text:bookmark-end text:name="zaslani_zasilky_domu_na_adresu_dorucitele"/></text:h>
      <text:p text:style-name="Text_20_body">V některých případech je potřeba, aby byla zásilka doručena na konkrétní adresu instituce nebo osoby, nikoliv na výdejní místo Zásilkovny (může jít například o MVS apod.).</text:p>
      <text:list text:style-name="Numbering_20_1" text:continue-numbering="false">
        <text:list-item>
          <text:p text:style-name="Numbering_20_1_Content_First"> Stejně, jako při běžném podání zásilky zvolte z nabídky položku <text:span text:style-name="Emphasis"><text:span text:style-name="Strong_20_Emphasis">„Podat zásilku“</text:span></text:span>. </text:p>
        </text:list-item>
        <text:list-item>
          <text:p text:style-name="Numbering_20_1_Content"> Zadejte číslo objednávky a údaje o příjemci (jméno, příjmení a telefon nebo e-mail, v případě potřeby doplňte název instituce nebo poznámku).  </text:p>
        </text:list-item>
        <text:list-item>
          <text:p text:style-name="Numbering_20_1_Content"> V poli <text:span text:style-name="Emphasis"><text:span text:style-name="Strong_20_Emphasis">„Výdejní místo nebo dopravce“</text:span></text:span> zvolte z rozbalovací nabídky zemí Českou republiku a z nabídky Typů vyberte položku „Dopravce“. <text:line-break/><draw:frame draw:style-name="media" draw:name="6" text:anchor-type="as-char" draw:z-index="6" svg:width="17.832916666667cm" style:rel-width="100%" svg:height="5.55625cm" style:rel-height="scale"><draw:image xlink:href="Pictures/7604a90ea5acb7a594a8783cbc73a669.png" xlink:type="simple" xlink:show="embed" xlink:actuate="onLoad"/></draw:frame> <text:line-break/></text:p>
        </text:list-item>
        <text:list-item>
          <text:p text:style-name="Numbering_20_1_Content"> V rozbalovacím poli pro specifikaci dopravce poté vyberte položku „CZ - Zásilkovna domů HD (106)“ <text:line-break/><draw:frame draw:style-name="media" draw:name="7" text:anchor-type="as-char" draw:z-index="7" svg:width="19.023541666667cm" style:rel-width="100%" svg:height="8.6783333333333cm" style:rel-height="scale"><draw:image xlink:href="Pictures/4b2a294edabf67787a09d7a20f256b40.png" xlink:type="simple" xlink:show="embed" xlink:actuate="onLoad"/></draw:frame> <text:line-break/></text:p>
        </text:list-item>
        <text:list-item>
          <text:p text:style-name="Numbering_20_1_Content"> Zadejte doručovací adresu <text:line-break/><text:line-break/><draw:frame draw:style-name="media" draw:name="8" text:anchor-type="as-char" draw:z-index="8" svg:width="23.838958333333cm" style:rel-width="100%" svg:height="6.6675cm" style:rel-height="scale"><draw:image xlink:href="Pictures/0ec71ade0ca7a7ec3d4100e95bc327c0.png" xlink:type="simple" xlink:show="embed" xlink:actuate="onLoad"/></draw:frame></text:p>
        </text:list-item>
        <text:list-item>
          <text:p text:style-name="Numbering_20_1_Content_Last"> Dále postupujte stejně jako u jiných zásilek: <text:line-break/>vyplňte hodnotu a hmotnost zásilky, potvrďte souhlas se Všeobecnými obchodními podmínkami zaškrtnutím pole <text:span text:style-name="Emphasis"><text:span text:style-name="Strong_20_Emphasis">„Souhlasím s VOP“</text:span></text:span> a klikněte na tlačítko <text:span text:style-name="Emphasis"><text:span text:style-name="Strong_20_Emphasis">„Podat zásilku“</text:span></text:span></text:p>
        </text:list-item>
      </text:list>
      <text:h text:style-name="Heading_20_2" text:outline-level="2"><text:bookmark-start text:name="__RefHeading___tisk_prepravniho_stitku_5"/><text:bookmark-start text:name="tisk_prepravniho_stitku"/>Tisk přepravního štítku<text:bookmark-end text:name="__RefHeading___tisk_prepravniho_stitku_5"/><text:bookmark-end text:name="tisk_prepravniho_stitku"/></text:h>
      <text:list text:style-name="Numbering_20_1" text:continue-numbering="false">
        <text:list-item>
          <text:p text:style-name="Numbering_20_1_Content_First"> V klientské sekci Zásilkovny klikněte na levé boční liště na tlačítko <text:span text:style-name="Strong_20_Emphasis">„Podané zásilky“</text:span>, viz obrázek: <text:line-break/><text:line-break/><draw:frame draw:style-name="media" draw:name="9" text:anchor-type="as-char" draw:z-index="9" svg:width="49.821041666667cm" style:rel-width="100%" svg:height="24.659166666667cm" style:rel-height="scale"><draw:image xlink:href="Pictures/99b253a49ed2ebb241bb40bb7c6e3cad.png" xlink:type="simple" xlink:show="embed" xlink:actuate="onLoad"/></draw:frame> <text:line-break/><text:line-break/></text:p>
        </text:list-item>
        <text:list-item>
          <text:p text:style-name="Numbering_20_1_Content"> V přehledu zásilek vyhledejte zásilku, ke které chcete vytisknout štítek, označte ji v zaškrtávacím poli a poté klikněte na tlačítko <text:span text:style-name="Strong_20_Emphasis">„Provést“</text:span> na horní liště, viz obrázek: <text:line-break/><text:line-break/><draw:frame draw:style-name="media" draw:name="10" text:anchor-type="as-char" draw:z-index="10" svg:width="40.243125cm" style:rel-width="100%" svg:height="19.182291666667cm" style:rel-height="scale"><draw:image xlink:href="Pictures/83e2afc575c5bb1cec3bc5867c9bf632.png" xlink:type="simple" xlink:show="embed" xlink:actuate="onLoad"/></draw:frame> <text:line-break/><text:line-break/></text:p>
        </text:list-item>
        <text:list-item>
          <text:p text:style-name="Numbering_20_1_Content"> Po kliknutí na tlačítko se vygeneruje PDF soubor se štítkem/štítky. Soubor stáhněte, vytiskněte štítek/štítky a nalepte na zásilku. </text:p>
        </text:list-item>
        <text:list-item>
          <text:p text:style-name="Numbering_20_1_Content_Last"> Na zásilku není potřeba uvádět žádné další údaje, všechno nezbytné, včetně odesílatele,  je uvedeno na vytištěném štítku. </text:p>
        </text:list-item>
      </text:list>
      <text:h text:style-name="Heading_20_2" text:outline-level="2"><text:bookmark-start text:name="__RefHeading___nacteni_udaju_do_ctenarskeho_konta_a_odeslani_informacniho_e-mailu_6"/><text:bookmark-start text:name="nacteni_udaju_do_ctenarskeho_konta_a_odeslani_informacniho_e-mailu"/>Načtení údajů do čtenářského konta a odeslání informačního e-mailu<text:bookmark-end text:name="__RefHeading___nacteni_udaju_do_ctenarskeho_konta_a_odeslani_informacniho_e-mailu_6"/><text:bookmark-end text:name="nacteni_udaju_do_ctenarskeho_konta_a_odeslani_informacniho_e-mailu"/></text:h>
      <text:list text:style-name="List_20_1" text:continue-numbering="false">
        <text:list-item>
          <text:p text:style-name="List_20_1_Content_First"> <text:span text:style-name="Strong_20_Emphasis">Výpůjčky načtětě</text:span> do čtenářského konta.</text:p>
        </text:list-item>
        <text:list-item>
          <text:p text:style-name="List_20_1_Content"> Do čtenářského konta <text:span text:style-name="Strong_20_Emphasis">naúčtujte poplatek za poštovné/dopravné</text:span> ve výši 80 Kč (<text:a xlink:type="simple" xlink:href="https://knihovna.jabok.cz/cs/rady-navody/navody/chci-si-objednat-zaslani-knih" text:style-name="Internet_20_link" text:visited-style-name="Visited_20_Internet_20_Link">Aktuálně platné ceny</text:a> jsou uvedeny na webu knihovny). Pokud čtenář požádá o zaslání dodatečně e-mailem (např. v případě, že šlo o běžnou rezervaci vypůjčené knihy, kterou si čtenář po zachycení přeje zaslat přes Zásilkovnu), napište do poznámky k poplatku, že požadavek na zaslání přišel e-mailem.</text:p>
        </text:list-item>
        <text:list-item>
          <text:p text:style-name="List_20_1_Content_Last"> Čtenáři odešlete e-mail s informací o připravené zásilce a naúčtovaném poplatku (šablona Odeslání knih do zásilkovny).</text:p>
        </text:list-item>
      </text:list>
      <text:h text:style-name="Heading_20_2" text:outline-level="2"><text:bookmark-start text:name="__RefHeading___odevzdani_zasilky_do_zasilkovny_7"/><text:bookmark-start text:name="odevzdani_zasilky_do_zasilkovny"/>Odevzdání zásilky do Zásilkovny<text:bookmark-end text:name="__RefHeading___odevzdani_zasilky_do_zasilkovny_7"/><text:bookmark-end text:name="odevzdani_zasilky_do_zasilkovny"/></text:h>
      <text:p text:style-name="Text_20_body">Označenou zásilku stačí odevzdat na pobočce Zásilkovny (při předání není pořeba nic dalšího vyplňovat apod.). Naše nejbližší pobočky, které přijímají zásilky, seřazeno podle vzdálenosti od Jaboku, jsou:</text:p>
      <text:list text:style-name="List_20_1" text:continue-numbering="false">
        <text:list-item>
          <text:p text:style-name="List_20_1_Content_First"> <text:a xlink:type="simple" xlink:href="https://www.zasilkovna.cz/pobocky/praha-2-nove-mesto-jecna-512-18-inmedio-51039" text:style-name="Internet_20_link" text:visited-style-name="Visited_20_Internet_20_Link">Tabák Inmedio</text:a>, Ječná 512/17 (vchod z Lípové) (173 m) - příjem zásilek do 5 kg</text:p>
        </text:list-item>
        <text:list-item>
          <text:p text:style-name="List_20_1_Content"> <text:a xlink:type="simple" xlink:href="https://www.zasilkovna.cz/pobocky/praha-2-nove-mesto-jecna-2031-13-mix-vape" text:style-name="Internet_20_link" text:visited-style-name="Visited_20_Internet_20_Link">Mix Vape Shop</text:a> (300 m) - příjem zásilek do 15 kg</text:p>
        </text:list-item>
        <text:list-item>
          <text:p text:style-name="List_20_1_Content"> <text:a xlink:type="simple" xlink:href="https://www.zasilkovna.cz/pobocky/praha-2-jecna-i-fix-servis" text:style-name="Internet_20_link" text:visited-style-name="Visited_20_Internet_20_Link">i-fix Servis</text:a>, Ječná 29 (310 m) - příjem zásilek do 15 kg;</text:p>
        </text:list-item>
        <text:list-item>
          <text:p text:style-name="List_20_1_Content_Last"> <text:a xlink:type="simple" xlink:href="https://www.zasilkovna.cz/pobocky/praha-2-karlovo-namesti" text:style-name="Internet_20_link" text:visited-style-name="Visited_20_Internet_20_Link">Servismax</text:a>, Karlovo náměstí 29 (580 m) - příjem zásilek do 15 kg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nihovna_jabok:zasilkovna</dc:title>
  </office:meta>
</office:document-meta>
</file>