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86762744b1adbcbe7f86d288010f78.png"/>
  <manifest:file-entry manifest:media-type="image/png" manifest:full-path="Pictures/814fb288f01989ae9a78a7f5da05acb1.png"/>
  <manifest:file-entry manifest:media-type="image/png" manifest:full-path="Pictures/fdf619368c4974db4e7332d1ee2d863b.png"/>
  <manifest:file-entry manifest:media-type="image/png" manifest:full-path="Pictures/3f299ce3905699b6e1169e0048aa78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zadani_rezervace_do_jaboxu"/><text:bookmark-start text:name="__RefHeading___zadani_rezervace_s_vyzvednutim_v_jaboxu_pro_ctenare_ve_sluzebnim_klientu_evergreenu_1"/><text:bookmark-start text:name="zadani_rezervace_s_vyzvednutim_v_jaboxu_pro_ctenare_ve_sluzebnim_klientu_evergreenu"/>Zadání rezervace s vyzvednutím v JABoxu pro čtenáře (ve služebním klientu Evergreenu)<text:bookmark-end text:name="__RefHeading___zadani_rezervace_s_vyzvednutim_v_jaboxu_pro_ctenare_ve_sluzebnim_klientu_evergreenu_1"/><text:bookmark-end text:name="zadani_rezervace_s_vyzvednutim_v_jaboxu_pro_ctenare_ve_sluzebnim_klientu_evergreenu"/></text:h>
      <text:p text:style-name="Text_20_body">Rezervaci pro čtenáře můžete zadat buď z výsledků vyhledávání bibliografických záznamů nebo ze čtenářského konta</text:p>
      <text:h text:style-name="Heading_20_2" text:outline-level="2"><text:bookmark-start text:name="__RefHeading___zadani_rezervace_vyhledaneho_titulu_titulu_2"/><text:bookmark-start text:name="zadani_rezervace_vyhledaneho_titulu_titulu"/>Zadání rezervace vyhledaného titulu/titulů<text:bookmark-end text:name="__RefHeading___zadani_rezervace_vyhledaneho_titulu_titulu_2"/><text:bookmark-end text:name="zadani_rezervace_vyhledaneho_titulu_titulu"/></text:h>
      <text:list text:style-name="Numbering_20_1" text:continue-numbering="false">
        <text:list-item>
          <text:p text:style-name="Numbering_20_1_Content_First"> V seznamu výsledků vyhledávání klikněte napravo vedle požadovaného titulu na zelené tlačítko <text:span text:style-name="Strong_20_Emphasis">„Zadat rezervaci</text:span>“  nebo v detailním záznamu klikněte na tlačítko <text:span text:style-name="Strong_20_Emphasis">„Zadat rezervaci“</text:span> na liště tlačítek (viz obrázek níže). <text:line-break/><text:line-break/><draw:frame draw:style-name="media" draw:name="0" text:anchor-type="as-char" draw:z-index="0" svg:width="35.348333333333cm" style:rel-width="100%" svg:height="18.600208333333cm" style:rel-height="scale"><draw:image xlink:href="Pictures/3386762744b1adbcbe7f86d288010f78.png" xlink:type="simple" xlink:show="embed" xlink:actuate="onLoad"/></draw:frame>  <text:line-break/><text:line-break/> Můžete také zadat hromadnou rezervaci pomocí funkce košík: <text:line-break/></text:p>
          <text:list text:style-name="Numbering_20_1">
            <text:list-item>
              <text:p text:style-name="Numbering_20_1_Content"> Tituly, které chcete rezervovat, označte pomocí zaškrtávacího pole nalevo a poté klikněte na rozbalovací tlačítko <text:span text:style-name="Strong_20_Emphasis">„Akce pro košík“</text:span> (viz obrázek níže). </text:p>
            </text:list-item>
            <text:list-item>
              <text:p text:style-name="Numbering_20_1_Content"> Z rozbalovací nabídky vyberte položku <text:span text:style-name="Strong_20_Emphasis">„Zadat rezervaci“</text:span> (viz obrázek níže). <text:line-break/><text:line-break/><draw:frame draw:style-name="media" draw:name="1" text:anchor-type="as-char" draw:z-index="1" svg:width="48.974375cm" style:rel-width="100%" svg:height="23.045208333333cm" style:rel-height="scale"><draw:image xlink:href="Pictures/814fb288f01989ae9a78a7f5da05acb1.png" xlink:type="simple" xlink:show="embed" xlink:actuate="onLoad"/></draw:frame> <text:line-break/><text:line-break/></text:p>
            </text:list-item>
          </text:list>
        </text:list-item>
        <text:list-item>
          <text:p text:style-name="Numbering_20_1_Content"> Po kliknutí na tlačítko „Zadat rezervaci“ se vždy (tj. bez ohledu na to, jestli rezervace byla zadána v seznamu výsledků, v detailním záznamu nebo v košíku) zobrazí formulář pro zadání rezervace/rezervací. V tomto formuláři v poli <text:span text:style-name="Strong_20_Emphasis">„Rezervovat pro čtenáře s tímto čárovým kódem“</text:span> načtěte nebo zadejte čárový kód čtenáře. Pokud nemáte k dispozici čtenářský průkaz, čtenáře vyhledejte:</text:p>
          <text:list text:style-name="Numbering_20_1">
            <text:list-item>
              <text:p text:style-name="Numbering_20_1_Content"> Klikněte na tlačítko <text:span text:style-name="Strong_20_Emphasis">„Hledání čtenáře“</text:span>, viz obrázek níže. <text:line-break/> <text:line-break/> <draw:frame draw:style-name="media" draw:name="2" text:anchor-type="as-char" draw:z-index="2" svg:width="34.951458333333cm" style:rel-width="100%" svg:height="9.2075cm" style:rel-height="scale"><draw:image xlink:href="Pictures/fdf619368c4974db4e7332d1ee2d863b.png" xlink:type="simple" xlink:show="embed" xlink:actuate="onLoad"/></draw:frame></text:p>
            </text:list-item>
            <text:list-item>
              <text:p text:style-name="Numbering_20_1_Content"> Zadejte požadované údaje do vyhledávacího pole a potvrďte tlačítkem <text:span text:style-name="Strong_20_Emphasis">„Hledání“</text:span>.</text:p>
            </text:list-item>
            <text:list-item>
              <text:p text:style-name="Numbering_20_1_Content"> Z vyhledaných výsledků vyberte pomocí zaškrtávacího pole požadovaného čtenáře a klikněte na tlačítko <text:span text:style-name="Strong_20_Emphasis">„Vybrat“</text:span>; tím vložíte čtenáře do formuláře pro zadání rezervace.</text:p>
            </text:list-item>
          </text:list>
        </text:list-item>
        <text:list-item>
          <text:p text:style-name="Numbering_20_1_Content">  V poli <text:span text:style-name="Strong_20_Emphasis">„Knihovna pro vyzvednutí“</text:span> zadejte hodnotu <text:span text:style-name="Strong_20_Emphasis">„JAB-BOX“</text:span>, viz obrázek níže. <text:line-break/><text:line-break/><draw:frame draw:style-name="media" draw:name="3" text:anchor-type="as-char" draw:z-index="3" svg:width="35.295416666667cm" style:rel-width="100%" svg:height="15.451666666667cm" style:rel-height="scale"><draw:image xlink:href="Pictures/3f299ce3905699b6e1169e0048aa7873.png" xlink:type="simple" xlink:show="embed" xlink:actuate="onLoad"/></draw:frame></text:p>
        </text:list-item>
        <text:list-item>
          <text:p text:style-name="Numbering_20_1_Content_Last"> Klikněte na tlačítko <text:span text:style-name="Strong_20_Emphasis">„Zadat rezervaci“</text:span>  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ři zadání rezervace do JABoxu je nutné vždy <text:span text:style-name="Strong_20_Emphasis">nejdříve vyhledat čtenáře</text:span> a teprve <text:span text:style-name="Strong_20_Emphasis">poté zvolit knihovnu pro vyzvednutí rezervace</text:span>. Po výběru čtenáře se totiž do pole „Knihovna pro vyzvednutí“ vloží knihovna, kterou má čtenář ve svém kontě nastavenou v jako výchozí knihovnu pro vyzvednutí rezervací, což standardně Knihovna Jabok (čímž by se přepsalo původní nastavení JABoxu jako knihovny pro vyzvednutí).</text:p></table:table-cell></table:table-row></table:table></draw:text-box></draw:frame></text:p>
      <text:h text:style-name="Heading_20_1" text:outline-level="1"><text:bookmark-start text:name="__RefHeading___zadani_rezervace_ze_ctenarskeho_konta_3"/><text:bookmark-start text:name="zadani_rezervace_ze_ctenarskeho_konta"/>Zadání rezervace ze čtenářského konta<text:bookmark-end text:name="__RefHeading___zadani_rezervace_ze_ctenarskeho_konta_3"/><text:bookmark-end text:name="zadani_rezervace_ze_ctenarskeho_kont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zadani_rezervace_do_jaboxu</dc:title>
  </office:meta>
</office:document-meta>
</file>