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ca0baf0c6b855ddb8e35703dd0e003c.jpg"/>
  <manifest:file-entry manifest:media-type="image/jpeg" manifest:full-path="Pictures/6f9b17402e67af11fc8fb5e484af26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nihovna_jabok:uprava_autoritnich_zaznamu"/><text:bookmark-start text:name="__RefHeading___uprava_autoritnich_zaznamu_knihovna_jabok_1"/><text:bookmark-start text:name="uprava_autoritnich_zaznamu_knihovna_jabok"/>Úprava autoritních záznamů (Knihovna Jabok)<text:bookmark-end text:name="__RefHeading___uprava_autoritnich_zaznamu_knihovna_jabok_1"/><text:bookmark-end text:name="uprava_autoritnich_zaznamu_knihovna_jabok"/></text:h>
      <text:h text:style-name="Heading_20_2" text:outline-level="2"><text:bookmark-start text:name="__RefHeading___univerzalni_postupy_pro_autority_2"/><text:bookmark-start text:name="univerzalni_postupy_pro_autority"/>Univerzální postupy pro autority<text:bookmark-end text:name="__RefHeading___univerzalni_postupy_pro_autority_2"/><text:bookmark-end text:name="univerzalni_postupy_pro_autority"/></text:h>
      <text:list text:style-name="List_20_1" text:continue-numbering="false">
        <text:list-item>
          <text:p text:style-name="List_20_1_Content_First"> <text:a xlink:type="simple" xlink:href="https://eg-wiki.osvobozena-knihovna.cz/doku.php/autority:propojeni_bib_zaznamu_s_autoritnim" text:style-name="Internet_20_link" text:visited-style-name="Visited_20_Internet_20_Link">Propojení bibliografického záznamu s autoritním záznamem</text:a></text:p>
        </text:list-item>
        <text:list-item>
          <text:p text:style-name="List_20_1_Content_Last"> <text:a xlink:type="simple" xlink:href="https://eg-wiki.osvobozena-knihovna.cz/doku.php/autority:stahovani_autorit_z39.50" text:style-name="Internet_20_link" text:visited-style-name="Visited_20_Internet_20_Link">Využití  protokolu Z39.50 pro stahování autoritních záznamů</text:a></text:p>
        </text:list-item>
      </text:list>
      <text:h text:style-name="Heading_20_2" text:outline-level="2"><text:bookmark-start text:name="__RefHeading___uprava_zdrojoveho_tezauru_pole_008_pozice_11_3"/><text:bookmark-start text:name="uprava_zdrojoveho_tezauru_pole_008_pozice_11"/>Úprava zdrojového tezauru (pole 008, pozice 11)<text:bookmark-end text:name="__RefHeading___uprava_zdrojoveho_tezauru_pole_008_pozice_11_3"/><text:bookmark-end text:name="uprava_zdrojoveho_tezauru_pole_008_pozice_11"/></text:h>
      <table:table table:style-name="Table">
        <table:table-column/>
        <table:table-row>
          <table:table-cell office:value-type="string" table:style-name="tableheader">
            <text:p text:style-name="Table_20_Heading"> Pozice 11 v poli 008 definuje použitý tezaurus. V původních záznamech Národních autorit je jako výchozí hodnota na pozici 11 použit hodnota „n“ (označuje, že nelze použtí vybrané tezaury definované ve standardech pro MARC 21). Evergreen údaj na pozici 11 používá pro definici kontrolní sady autorit a použitého tezauru (ve Společném katalogu Evergreen hodnota „N“ definuje,  že pro kontrolu autorit v daných tezaurech je použita databáze Národních autorit). </text:p>
          </table:table-cell>
        </table:table-row>
      </table:table>
      <text:p text:style-name="Text_20_body">Při hromadném importu národních autorit do Evergreenu se hodnota přepíše automaticky, při ručním stahování záznamu je nutné tuto hodnotu upravit manuálně:</text:p>
      <text:list text:style-name="Numbering_20_1" text:continue-numbering="false">
        <text:list-item>
          <text:p text:style-name="Numbering_20_1_Content_First"> Otevřete editaci autoritního záznamu ve standardním zobrazení (ne v textové editaci)</text:p>
        </text:list-item>
        <text:list-item>
          <text:p text:style-name="Numbering_20_1_Content_Last"> V tabulce pro pole pevné délky změňte vpolíčku <text:span text:style-name="Emphasis"><text:span text:style-name="Strong_20_Emphasis">„Subj“</text:span></text:span> hodnotu hodnotu „n“ na „<text:span text:style-name="Strong_20_Emphasis">N</text:span>“ (viz obrázek)  <text:line-break/> <text:line-break/><draw:frame draw:style-name="media" draw:name="0" text:anchor-type="as-char" draw:z-index="0" svg:width="16.245416666667cm" svg:height="3.4395833333333cm"><draw:image xlink:href="Pictures/0ca0baf0c6b855ddb8e35703dd0e003c.jpg" xlink:type="simple" xlink:show="embed" xlink:actuate="onLoad"/></draw:frame> <text:line-break/> <text:line-break/></text:p>
        </text:list-item>
      </text:list>
      <text:h text:style-name="Heading_20_2" text:outline-level="2"><text:bookmark-start text:name="__RefHeading___pridani_pole_016_4"/><text:bookmark-start text:name="pridani_pole_016"/>Přidání pole 016<text:bookmark-end text:name="__RefHeading___pridani_pole_016_4"/><text:bookmark-end text:name="pridani_pole_016"/></text:h>
      <table:table table:style-name="Table">
        <table:table-column/>
        <table:table-row>
          <table:table-cell office:value-type="string" table:style-name="tableheader">
            <text:p text:style-name="Table_20_Heading"> Do pole 016 se kopíruje číslo národní autority. V databázi českých národních autorit je číslo autority  standardně uvedeno v poli 001, v Evergreenu se toto pole používá pro systémové číslo autority, proto ho uvádíme v poli 016. </text:p>
          </table:table-cell>
        </table:table-row>
      </table:table>
      <text:p text:style-name="Text_20_body">Při hromadném importu je toto pole do záznamu přidáno automaticky, při ručním stahování záznamu je nutné je doplnit manuálně:</text:p>
      <text:list text:style-name="Numbering_20_1" text:continue-numbering="false">
        <text:list-item>
          <text:p text:style-name="Numbering_20_1_Content_First"> Vytvořte pole 016</text:p>
        </text:list-item>
        <text:list-item>
          <text:p text:style-name="Numbering_20_1_Content"> Do prvního indikátoru doplňte hodnotu   <text:span text:style-name="Strong_20_Emphasis">„7“</text:span></text:p>
        </text:list-item>
        <text:list-item>
          <text:p text:style-name="Numbering_20_1_Content"> Hodnotu 2. indikátoru nechte prázdnou (hodnota 2. indikátoru není uvedena)</text:p>
        </text:list-item>
        <text:list-item>
          <text:p text:style-name="Numbering_20_1_Content"> Do podpole $a  zadejte číslo národní autority, tj. údaj uvedený v poli 100 $7 (v původních záznamech Národních autorit je číslo národní autority uvedeno také v kontrolním poli  001) </text:p>
        </text:list-item>
        <text:list-item>
          <text:p text:style-name="Numbering_20_1_Content_Last"> Do podpole $2 zadejte údaj <text:span text:style-name="Strong_20_Emphasis"><text:span text:style-name="Emphasis">„CZ-PrNK“</text:span></text:span>  </text:p>
        </text:list-item>
      </text:list>
      <text:p text:style-name="Text_20_body"><text:span text:style-name="Strong_20_Emphasis">Příklad:</text:span></text:p>
      <text:p text:style-name="Text_20_body"><draw:frame draw:style-name="media" draw:name="1" text:anchor-type="as-char" draw:z-index="1" svg:width="16.298333333333cm" svg:height="5.3445833333333cm"><draw:image xlink:href="Pictures/6f9b17402e67af11fc8fb5e484af26bd.jpg" xlink:type="simple" xlink:show="embed" xlink:actuate="onLoad"/></draw:frame></text:p>
      <text:h text:style-name="Heading_20_1" text:outline-level="1"><text:bookmark-start text:name="__RefHeading___uprava_bibliografickeho_zaznamu_5"/><text:bookmark-start text:name="uprava_bibliografickeho_zaznamu"/>Úprava bibliografického záznamu<text:bookmark-end text:name="__RefHeading___uprava_bibliografickeho_zaznamu_5"/><text:bookmark-end text:name="uprava_bibliografickeho_zaznamu"/></text:h>
      <text:p text:style-name="Text_20_body"><text:a xlink:type="simple" xlink:href="https://eg-wiki.osvobozena-knihovna.cz/doku.php/knihovna_jabok:autority_uprava_bib_zaznamu" text:style-name="Internet_20_link" text:visited-style-name="Visited_20_Internet_20_Link">Kontrola a úprava bibliografického záznamu při harmonizaci autori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nihovna_jabok:uprava_autoritnich_zaznamu</dc:title>
  </office:meta>
</office:document-meta>
</file>