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8c690ba7e72ca4fe2537b0fd72e7eb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nihovna_jabok:tisk_kopirovani_cipy:zalozeni_uctu"/><text:bookmark-start text:name="__RefHeading___pridani_uzivatele_1"/><text:bookmark-start text:name="pridani_uzivatele"/>Přidání uživatele<text:bookmark-end text:name="__RefHeading___pridani_uzivatele_1"/><text:bookmark-end text:name="pridani_uzivatele"/></text:h>
      <text:h text:style-name="Heading_20_2" text:outline-level="2"><text:bookmark-start text:name="__RefHeading___vstup_do_rozhrani_pro_pridani_uzivatele_2"/><text:bookmark-start text:name="vstup_do_rozhrani_pro_pridani_uzivatele"/>Vstup do rozhraní pro přidání uživatele<text:bookmark-end text:name="__RefHeading___vstup_do_rozhrani_pro_pridani_uzivatele_2"/><text:bookmark-end text:name="vstup_do_rozhrani_pro_pridani_uzivatele"/></text:h>
      <text:list text:style-name="Numbering_20_1" text:continue-numbering="false">
        <text:list-item>
          <text:p text:style-name="Numbering_20_1_Content_First"> <text:span text:style-name="Strong_20_Emphasis">Otevřete administrativní rozhraní</text:span> pomocí ikony.</text:p>
        </text:list-item>
        <text:list-item>
          <text:p text:style-name="Numbering_20_1_Content"> <text:span text:style-name="Strong_20_Emphasis">Přihlaste se</text:span> svým  uživatelským jménem a heslem.</text:p>
        </text:list-item>
        <text:list-item>
          <text:p text:style-name="Numbering_20_1_Content_Last"> Na  horní liště s hlavní nabídkou <text:span text:style-name="Strong_20_Emphasis">zvolte kartu Uživatelé</text:span>.  </text:p>
        </text:list-item>
      </text:list>
      <text:h text:style-name="Heading_20_2" text:outline-level="2"><text:bookmark-start text:name="__RefHeading___pridani_noveho_uzivatele_3"/><text:bookmark-start text:name="pridani_noveho_uzivatele"/>Přidání nového uživatele<text:bookmark-end text:name="__RefHeading___pridani_noveho_uzivatele_3"/><text:bookmark-end text:name="pridani_noveho_uzivatele"/></text:h>
      <text:p text:style-name="Text_20_body">Studenti Jaboku, kteří nastoupili studium od školního roku  2019/20 už byli do systému naimportovaní  a není nutné je přidávat.
Přidání nového uživatele se týká pouze těch uživatelů, kteří dosud účet vytvořený nemají. Jde především o uživatele zvenku nebo o starší jabocké studenty.</text:p>
      <text:h text:style-name="Heading_20_3" text:outline-level="3"><text:bookmark-start text:name="__RefHeading___zakladni_udaje_o_uzivateli_4"/><text:bookmark-start text:name="zakladni_udaje_o_uzivateli"/>Základní údaje o uživateli<text:bookmark-end text:name="__RefHeading___zakladni_udaje_o_uzivateli_4"/><text:bookmark-end text:name="zakladni_udaje_o_uzivateli"/></text:h>
      <text:p text:style-name="Text_20_body">1) Klikněte na odkaz <text:span text:style-name="Strong_20_Emphasis"><text:span text:style-name="Emphasis">„Přidat novou položku„</text:span></text:span> (vedle zelené ikonky se symbolem +). Otevře se okno pro editaci uživatele s otevřenou záložkou  „Základní“</text:p>
      <text:p text:style-name="Text_20_body">2)  <text:span text:style-name="Strong_20_Emphasis">Zadejte uživatelské jméno</text:span> (přihlašovací jméno) a zároveň jej zapište do vytištěných informací  přihlášení do účtu pro tisk/kopírování na zařízeních Jaboku</text:p>
      <text:list text:style-name="List_20_1" text:continue-numbering="false">
        <text:list-item>
          <text:p text:style-name="List_20_1_Content_First"> U studentů Jaboku použijte jako uživatelské jméno UČO.</text:p>
        </text:list-item>
        <text:list-item>
          <text:p text:style-name="List_20_1_Content_Last"> U externích uživatelů: </text:p>
        </text:list-item>
      </text:list>
      <text:p text:style-name="Text_20_body"> - Použijte příjmení  zapsané malými písmeny bez háčků a čárek</text:p>
      <text:p text:style-name="Text_20_body"> - V případě, že je už příjmení v systému použito pro jiného uživatele, přidejte další písmena, pokud možno začátek křestního jména (např. pro Anna Nováčková použijte novackovaa)</text:p>
      <text:p text:style-name="Text_20_body">3) <text:span text:style-name="Strong_20_Emphasis">Zadejte Jméno a příjmení</text:span> nového uživatele</text:p>
      <text:p text:style-name="Text_20_body">4) <text:span text:style-name="Strong_20_Emphasis">Zadejte heslo</text:span> a zároveň ho zapište do vytištěných informací o přihlášení do účtu pro tisk/kopírování na zařízeních Jaboku:</text:p>
      <text:list text:style-name="List_20_1" text:continue-numbering="false">
        <text:list-item>
          <text:p text:style-name="List_20_1_Content_First"> U studentů Jaboku použijte UČO</text:p>
        </text:list-item>
        <text:list-item>
          <text:p text:style-name="List_20_1_Content_Last"> U externích uživatelů použijte pro heslo libovolné čtyři číslice.</text:p>
        </text:list-item>
      </text:list>
      <text:p text:style-name="Text_20_body">5)	Pokud uživatel chce dostávat oznámení o  zůstatku kreditu, vyplňte e-mail.</text:p>
      <text:p text:style-name="Text_20_body">6)	<text:span text:style-name="Strong_20_Emphasis">Vyberte nákladové středisko</text:span> kliknutím  na tlačítko ve tvaru obdélníčku.</text:p>
      <text:list text:style-name="List_20_1" text:continue-numbering="false">
        <text:list-item>
          <text:p text:style-name="List_20_1_Content_First"> V novém okně zvolte požadovanou hodnotu (<text:span text:style-name="Strong_20_Emphasis">Studenti Jaboku: Nákladové středisko 1</text:span>, ostatní uživatelé: nákladové středisko 2 – klienti knihovny)</text:p>
        </text:list-item>
        <text:list-item>
          <text:p text:style-name="List_20_1_Content_Last"> Zavřete okno pro výběr nákladového střediska pomocí  tlačítka „x“ vpravo nahoře<draw:frame draw:style-name="media" draw:name="0" text:anchor-type="as-char" draw:z-index="0" svg:width="15.875cm" svg:height="7.722972972973cm"><draw:image xlink:href="Pictures/58c690ba7e72ca4fe2537b0fd72e7ebe.png" xlink:type="simple" xlink:show="embed" xlink:actuate="onLoad"/></draw:frame></text:p>
        </text:list-item>
      </text:list>
      <text:p text:style-name="Text_20_body">7)	Uložte záznam kliknutím na tlačítko <text:span text:style-name="Emphasis"><text:span text:style-name="Strong_20_Emphasis">„Uložit“</text:span></text:span></text:p>
      <text:p text:style-name="Text_20_body">Zpět na:</text:p>
      <text:list text:style-name="List_20_1" text:continue-numbering="false">
        <text:list-item>
          <text:p text:style-name="List_20_1_Content_First"> <text:a xlink:type="simple" xlink:href="https://eg-wiki.osvobozena-knihovna.cz/doku.php/knihovna_jabok:tisk_kopirovani_cipy" text:style-name="Internet_20_link" text:visited-style-name="Visited_20_Internet_20_Link">Tisk- práce s čipovým systémem a pokladnami</text:a></text:p>
        </text:list-item>
        <text:list-item>
          <text:p text:style-name="List_20_1_Content_Last"> <text:a xlink:type="simple" xlink:href="https://eg-wiki.osvobozena-knihovna.cz/doku.php/knihovna_jabok:tisk_kopirovani_cipy:aktivace_uctu" text:style-name="Internet_20_link" text:visited-style-name="Visited_20_Internet_20_Link">Aktivace účtu a přiřazení čipu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knihovna_jabok:tisk_kopirovani_cipy:zalozeni_uctu</dc:title>
  </office:meta>
</office:document-meta>
</file>