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eaa5938aad75076b3c9104997595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tisk_kopirovani_cipy:historie_kreditu"/><text:bookmark-start text:name="__RefHeading___zobrazeni_historie_pohybu_kreditu_pro_tisk_a_kopirovani_u_konkretniho_uzivatele_1"/><text:bookmark-start text:name="zobrazeni_historie_pohybu_kreditu_pro_tisk_a_kopirovani_u_konkretniho_uzivatele"/>Zobrazení historie pohybu kreditu pro tisk a kopírování u  konkrétního uživatele<text:bookmark-end text:name="__RefHeading___zobrazeni_historie_pohybu_kreditu_pro_tisk_a_kopirovani_u_konkretniho_uzivatele_1"/><text:bookmark-end text:name="zobrazeni_historie_pohybu_kreditu_pro_tisk_a_kopirovani_u_konkretniho_uzivatele"/></text:h>
      <text:list text:style-name="Numbering_20_1" text:continue-numbering="false">
        <text:list-item>
          <text:p text:style-name="Numbering_20_1_Content_First"> <text:span text:style-name="Strong_20_Emphasis">Otevřete kreditní účet</text:span> uživatele pomocí čísla čipu nebo vyhledáním uživatele</text:p>
        </text:list-item>
        <text:list-item>
          <text:p text:style-name="Numbering_20_1_Content"> V kreditním účtu <text:span text:style-name="Strong_20_Emphasis">klikněte</text:span> na tlačítko <text:span text:style-name="Emphasis"><text:span text:style-name="Strong_20_Emphasis">„Historie zákazníka“</text:span></text:span>. Zobrazí se přehled transakcí. <draw:frame draw:style-name="media" draw:name="0" text:anchor-type="as-char" draw:z-index="0" svg:width="15.875cm" svg:height="8.6928627145086cm"><draw:image xlink:href="Pictures/85eaa5938aad75076b3c9104997595ba.png" xlink:type="simple" xlink:show="embed" xlink:actuate="onLoad"/></draw:frame></text:p>
        </text:list-item>
        <text:list-item>
          <text:p text:style-name="Numbering_20_1_Content_Last"> Přehled transakcí lze filtrovat podle data (je nutné použít ikonu kalendáře  nebo podle typu. V úvahu připadají typy transakcí:</text:p>
        </text:list-item>
      </text:list>
      <text:list text:style-name="List_20_1" text:continue-numbering="false">
        <text:list-item>
          <text:p text:style-name="List_20_1_Content_First"> Vklad do pokladny</text:p>
        </text:list-item>
        <text:list-item>
          <text:p text:style-name="List_20_1_Content"> Výběr z pokladny</text:p>
        </text:list-item>
        <text:list-item>
          <text:p text:style-name="List_20_1_Content_Last"> Vyrovnání transakce (tj. odečtení platby za tisk/kopírování)</text:p>
        </text:list-item>
      </text:list>
      <text:p text:style-name="Text_20_body">  4. Do konta uživatele se z historie transakcí vrátíte kliknutím na odkaz „Zpět na pokladnu“ v levé  horní části obrazovky.</text:p>
      <text:p text:style-name="Text_20_body">Zpět na: <text:a xlink:type="simple" xlink:href="https://eg-wiki.osvobozena-knihovna.cz/doku.php/knihovna_jabok:tisk_kopirovani_cipy" text:style-name="Internet_20_link" text:visited-style-name="Visited_20_Internet_20_Link">Tisk - práce s čipovým systémem a pokladnam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tisk_kopirovani_cipy:historie_kreditu</dc:title>
  </office:meta>
</office:document-meta>
</file>